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ahoma" svg:font-family="Tahoma"/>
    <style:font-face style:name="Times New Roman" svg:font-family="&quot;Times New Roman&quot;"/>
    <style:font-face style:name="Arial" svg:font-family="Arial"/>
  </office:font-face-decls>
  <office:automatic-styles>
    <style:style style:name="ce1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start" fo:margin-left="0cm"/>
      <style:text-properties fo:color="#000000" style:font-name="Tahoma" style:font-name-asian="Tahoma" style:font-name-complex="Tahoma" fo:font-size="14pt" style:font-size-asian="14pt" style:font-size-complex="14pt" fo:font-weight="bold" style:font-weight-asian="bold" style:font-weight-complex="bold"/>
    </style:style>
    <style:style style:name="ce2" style:family="table-cell" style:parent-style-name="Default" style:data-style-name="N0">
      <style:table-cell-properties fo:background-color="#FFFFFF" style:cell-protect="protected"/>
      <style:text-properties fo:color="#000000" style:font-name="Tahoma" style:font-name-asian="Tahoma" style:font-name-complex="Tahoma" fo:font-size="10pt" style:font-size-asian="10pt" style:font-size-complex="10pt"/>
    </style:style>
    <style:style style:name="ce3" style:family="table-cell" style:parent-style-name="Default" style:data-style-name="N0">
      <style:table-cell-properties fo:background-color="#FFFFFF" style:cell-protect="protected"/>
    </style:style>
    <style:style style:name="ce4" style:family="table-cell" style:parent-style-name="Default" style:data-style-name="N0">
      <style:table-cell-properties style:vertical-align="middle" fo:background-color="#FFFFFF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5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6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7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8" style:family="table-cell" style:parent-style-name="Default" style:data-style-name="N0">
      <style:table-cell-properties style:vertical-align="middle" fo:background-color="#FFFFFF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9" style:family="table-cell" style:parent-style-name="Default" style:data-style-name="N0">
      <style:table-cell-properties style:vertical-align="middle" fo:background-color="#FFFFFF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0" style:family="table-cell" style:parent-style-name="Default" style:data-style-name="N0">
      <style:table-cell-properties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1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FFFFFF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2" style:family="table-cell" style:parent-style-name="Default" style:data-style-name="N0">
      <style:table-cell-properties fo:border-top="none" fo:border-bottom="none" fo:border-left="none" fo:border-right="2pt solid #000000" style:vertical-align="middle" fo:background-color="#FFFFFF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3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#FFFFFF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4" style:family="table-cell" style:parent-style-name="Default" style:data-style-name="N0">
      <style:table-cell-properties fo:border-top="2pt solid #000000" fo:border-bottom="none" fo:border-left="none" fo:border-right="none" style:vertical-align="middle" fo:background-color="#FFFFFF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5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FFFFFF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6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#FFFFFF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7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FFFFFF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8" style:family="table-cell" style:parent-style-name="Default" style:data-style-name="N0">
      <style:table-cell-properties fo:border="2pt solid #000000" style:vertical-align="middle" fo:background-color="#FFFFFF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9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20" style:family="table-cell" style:parent-style-name="Default" style:data-style-name="N0">
      <style:table-cell-properties fo:border="2pt solid #000000" style:vertical-align="middle" fo:background-color="#FFFFFF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1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FFFFFF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22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23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4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background-color="#FFFFFF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5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#FFFFFF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6" style:family="table-cell" style:parent-style-name="Default" style:data-style-name="N0">
      <style:table-cell-properties fo:border-top="none" fo:border-bottom="2pt solid #000000" fo:border-left="none" fo:border-right="none" style:vertical-align="middle" fo:background-color="#FFFFFF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7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#FFFFFF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8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#FFFFFF"/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29" style:family="table-cell" style:parent-style-name="Default" style:data-style-name="N0">
      <style:table-cell-properties fo:border-top="none" fo:border-bottom="2pt solid #000000" fo:border-left="none" fo:border-right="none" style:vertical-align="middle" fo:background-color="#FFFFFF"/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30" style:family="table-cell" style:parent-style-name="Default" style:data-style-name="N0">
      <style:table-cell-properties style:vertical-align="middle" fo:background-color="#FFFFFF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31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3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3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3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3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fo:font-weight="bold" style:font-weight-asian="bold" style:font-weight-complex="bold" style:font-family-generic="roman"/>
    </style:style>
    <style:style style:name="ce3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38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9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1" style:family="table-cell" style:parent-style-name="Default" style:data-style-name="N0">
      <style:table-cell-properties fo:background-color="transparent"/>
      <style:text-properties fo:color="#FF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2" style:family="table-cell" style:parent-style-name="Default" style:data-style-name="N3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3" style:family="table-cell" style:parent-style-name="Default" style:data-style-name="N0">
      <style:table-cell-properties fo:border="thin solid #000000" style:vertical-align="middle" fo:wrap-option="wrap" fo:background-color="#FFFF00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4" style:family="table-cell" style:parent-style-name="Default" style:data-style-name="N0">
      <style:table-cell-properties fo:border="thin solid #000000" style:vertical-align="middle" fo:wrap-option="wrap" fo:background-color="#FFFF00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45" style:family="table-cell" style:parent-style-name="Default" style:data-style-name="N0">
      <style:table-cell-properties fo:border="thin solid #000000" style:vertical-align="top" fo:wrap-option="wrap" fo:background-color="#FFFF00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6" style:family="table-cell" style:parent-style-name="Percentuale" style:data-style-name="N14">
      <style:table-cell-properties fo:border-top="thin solid #000000" fo:border-bottom="thin solid #000000" fo:border-left="none" fo:border-right="thin solid #000000" style:vertical-align="top" fo:wrap-option="wrap" fo:background-color="#FFFF00" style:repeat-content="false"/>
      <style:paragraph-properties fo:text-align="justify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7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48" style:family="table-cell" style:parent-style-name="Default" style:data-style-name="N30">
      <style:table-cell-properties fo:border="thin solid #000000" style:vertical-align="middle" fo:wrap-option="wrap" fo:background-color="#FFFF00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9" style:family="table-cell" style:parent-style-name="Default" style:data-style-name="N0">
      <style:table-cell-properties fo:border="thin solid #000000" style:vertical-align="middle" fo:wrap-option="wrap" fo:background-color="#FFFF00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50" style:family="table-cell" style:parent-style-name="Normale_32_3" style:data-style-name="N0">
      <style:table-cell-properties fo:border="thin solid #000000" style:vertical-align="middle" fo:wrap-option="wrap" fo:background-color="#FFFF00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51" style:family="table-cell" style:parent-style-name="Default" style:data-style-name="N30">
      <style:table-cell-properties fo:border="thin solid #000000" style:vertical-align="middle" fo:wrap-option="wrap" fo:background-color="#C6E0B4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52" style:family="table-cell" style:parent-style-name="Default" style:data-style-name="N0">
      <style:table-cell-properties fo:border="thin solid #000000" style:vertical-align="middle" fo:wrap-option="wrap" fo:background-color="#C6E0B4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53" style:family="table-cell" style:parent-style-name="Default" style:data-style-name="N0">
      <style:table-cell-properties fo:border="thin solid #000000" style:vertical-align="middle" fo:wrap-option="wrap" fo:background-color="#C6E0B4" style:repeat-content="false"/>
      <style:paragraph-properties fo:text-align="end" fo:margin-right="0cm"/>
      <style:text-properties fo:color="#000000" style:font-name="Times New Roman" style:font-name-asian="Times New Roman" style:font-name-complex="Times New Roman" style:text-underline-style="solid" style:text-underline-type="single" fo:font-weight="bold" style:font-weight-asian="bold" style:font-weight-complex="bold" style:font-family-generic="roman"/>
    </style:style>
    <style:style style:name="ce54" style:family="table-cell" style:parent-style-name="Default" style:data-style-name="N0">
      <style:table-cell-properties style:vertical-align="middle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55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56" style:family="table-cell" style:parent-style-name="Default" style:data-style-name="N0">
      <style:table-cell-properties fo:border="2pt solid #000000" style:vertical-align="middle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o1" style:family="table-column">
      <style:table-column-properties fo:break-before="auto" style:column-width="1.64041666666667cm" style:use-optimal-column-width="true"/>
    </style:style>
    <style:style style:name="co2" style:family="table-column">
      <style:table-column-properties fo:break-before="auto" style:column-width="14.1552083333333cm"/>
    </style:style>
    <style:style style:name="co3" style:family="table-column">
      <style:table-column-properties fo:break-before="auto" style:column-width="2.91041666666667cm"/>
    </style:style>
    <style:style style:name="co4" style:family="table-column">
      <style:table-column-properties fo:break-before="auto" style:column-width="2.11666666666667cm"/>
    </style:style>
    <style:style style:name="ro1" style:family="table-row">
      <style:table-row-properties style:row-height="18.75pt" style:use-optimal-row-height="true" fo:break-before="auto"/>
    </style:style>
    <style:style style:name="ro2" style:family="table-row">
      <style:table-row-properties style:row-height="13.5pt" style:use-optimal-row-height="true" fo:break-before="auto"/>
    </style:style>
    <style:style style:name="ro3" style:family="table-row">
      <style:table-row-properties style:row-height="16.5pt" style:use-optimal-row-height="true" fo:break-before="auto"/>
    </style:style>
    <style:style style:name="ro4" style:family="table-row">
      <style:table-row-properties style:row-height="12.75pt" style:use-optimal-row-height="true" fo:break-before="auto"/>
    </style:style>
    <style:style style:name="ro5" style:family="table-row">
      <style:table-row-properties style:row-height="31.5pt" style:use-optimal-row-height="true" fo:break-before="auto"/>
    </style:style>
    <style:style style:name="ro6" style:family="table-row">
      <style:table-row-properties style:row-height="28.5pt" style:use-optimal-row-height="true" fo:break-before="auto"/>
    </style:style>
    <style:style style:name="ro7" style:family="table-row">
      <style:table-row-properties style:row-height="14.25pt" style:use-optimal-row-height="true" fo:break-before="auto"/>
    </style:style>
    <style:style style:name="ro8" style:family="table-row">
      <style:table-row-properties style:row-height="42.75pt" style:use-optimal-row-height="true" fo:break-before="auto"/>
    </style:style>
    <style:style style:name="ro9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4"/>
        <table:table-column table:style-name="co2" table:default-cell-style-name="ce9"/>
        <table:table-column table:style-name="co3" table:number-columns-repeated="14" table:default-cell-style-name="ce54"/>
        <table:table-column table:style-name="co4" table:number-columns-repeated="24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14" table:default-cell-style-name="ce10"/>
        <table:table-column table:style-name="co4" table:number-columns-repeated="24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14" table:default-cell-style-name="ce10"/>
        <table:table-column table:style-name="co4" table:number-columns-repeated="24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14" table:default-cell-style-name="ce10"/>
        <table:table-column table:style-name="co4" table:number-columns-repeated="24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14" table:default-cell-style-name="ce10"/>
        <table:table-column table:style-name="co4" table:number-columns-repeated="24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14" table:default-cell-style-name="ce10"/>
        <table:table-column table:style-name="co4" table:number-columns-repeated="24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14" table:default-cell-style-name="ce10"/>
        <table:table-column table:style-name="co4" table:number-columns-repeated="24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14" table:default-cell-style-name="ce10"/>
        <table:table-column table:style-name="co4" table:number-columns-repeated="24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14" table:default-cell-style-name="ce10"/>
        <table:table-column table:style-name="co4" table:number-columns-repeated="24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14" table:default-cell-style-name="ce10"/>
        <table:table-column table:style-name="co4" table:number-columns-repeated="24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14" table:default-cell-style-name="ce10"/>
        <table:table-column table:style-name="co4" table:number-columns-repeated="24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14" table:default-cell-style-name="ce10"/>
        <table:table-column table:style-name="co4" table:number-columns-repeated="24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14" table:default-cell-style-name="ce10"/>
        <table:table-column table:style-name="co4" table:number-columns-repeated="24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14" table:default-cell-style-name="ce10"/>
        <table:table-column table:style-name="co4" table:number-columns-repeated="24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14" table:default-cell-style-name="ce10"/>
        <table:table-column table:style-name="co4" table:number-columns-repeated="24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14" table:default-cell-style-name="ce10"/>
        <table:table-column table:style-name="co4" table:number-columns-repeated="24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14" table:default-cell-style-name="ce10"/>
        <table:table-column table:style-name="co4" table:number-columns-repeated="24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14" table:default-cell-style-name="ce10"/>
        <table:table-column table:style-name="co4" table:number-columns-repeated="24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14" table:default-cell-style-name="ce10"/>
        <table:table-column table:style-name="co4" table:number-columns-repeated="24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14" table:default-cell-style-name="ce10"/>
        <table:table-column table:style-name="co4" table:number-columns-repeated="24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14" table:default-cell-style-name="ce10"/>
        <table:table-column table:style-name="co4" table:number-columns-repeated="24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14" table:default-cell-style-name="ce10"/>
        <table:table-column table:style-name="co4" table:number-columns-repeated="24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14" table:default-cell-style-name="ce10"/>
        <table:table-column table:style-name="co4" table:number-columns-repeated="24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14" table:default-cell-style-name="ce10"/>
        <table:table-column table:style-name="co4" table:number-columns-repeated="24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14" table:default-cell-style-name="ce10"/>
        <table:table-column table:style-name="co4" table:number-columns-repeated="24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14" table:default-cell-style-name="ce10"/>
        <table:table-column table:style-name="co4" table:number-columns-repeated="24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14" table:default-cell-style-name="ce10"/>
        <table:table-column table:style-name="co4" table:number-columns-repeated="24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14" table:default-cell-style-name="ce10"/>
        <table:table-column table:style-name="co4" table:number-columns-repeated="24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14" table:default-cell-style-name="ce10"/>
        <table:table-column table:style-name="co4" table:number-columns-repeated="24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14" table:default-cell-style-name="ce10"/>
        <table:table-column table:style-name="co4" table:number-columns-repeated="24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14" table:default-cell-style-name="ce10"/>
        <table:table-column table:style-name="co4" table:number-columns-repeated="24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14" table:default-cell-style-name="ce10"/>
        <table:table-column table:style-name="co4" table:number-columns-repeated="24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14" table:default-cell-style-name="ce10"/>
        <table:table-column table:style-name="co4" table:number-columns-repeated="24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14" table:default-cell-style-name="ce10"/>
        <table:table-column table:style-name="co4" table:number-columns-repeated="24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14" table:default-cell-style-name="ce10"/>
        <table:table-column table:style-name="co4" table:number-columns-repeated="24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14" table:default-cell-style-name="ce10"/>
        <table:table-column table:style-name="co4" table:number-columns-repeated="24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14" table:default-cell-style-name="ce10"/>
        <table:table-column table:style-name="co4" table:number-columns-repeated="24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14" table:default-cell-style-name="ce10"/>
        <table:table-column table:style-name="co4" table:number-columns-repeated="24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14" table:default-cell-style-name="ce10"/>
        <table:table-column table:style-name="co4" table:number-columns-repeated="24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14" table:default-cell-style-name="ce10"/>
        <table:table-column table:style-name="co4" table:number-columns-repeated="24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14" table:default-cell-style-name="ce10"/>
        <table:table-column table:style-name="co4" table:number-columns-repeated="24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14" table:default-cell-style-name="ce10"/>
        <table:table-column table:style-name="co4" table:number-columns-repeated="24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14" table:default-cell-style-name="ce10"/>
        <table:table-column table:style-name="co4" table:number-columns-repeated="24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14" table:default-cell-style-name="ce10"/>
        <table:table-column table:style-name="co4" table:number-columns-repeated="24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14" table:default-cell-style-name="ce10"/>
        <table:table-column table:style-name="co4" table:number-columns-repeated="24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14" table:default-cell-style-name="ce10"/>
        <table:table-column table:style-name="co4" table:number-columns-repeated="24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14" table:default-cell-style-name="ce10"/>
        <table:table-column table:style-name="co4" table:number-columns-repeated="24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14" table:default-cell-style-name="ce10"/>
        <table:table-column table:style-name="co4" table:number-columns-repeated="24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14" table:default-cell-style-name="ce10"/>
        <table:table-column table:style-name="co4" table:number-columns-repeated="24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14" table:default-cell-style-name="ce10"/>
        <table:table-column table:style-name="co4" table:number-columns-repeated="24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14" table:default-cell-style-name="ce10"/>
        <table:table-column table:style-name="co4" table:number-columns-repeated="24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14" table:default-cell-style-name="ce10"/>
        <table:table-column table:style-name="co4" table:number-columns-repeated="24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14" table:default-cell-style-name="ce10"/>
        <table:table-column table:style-name="co4" table:number-columns-repeated="24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14" table:default-cell-style-name="ce10"/>
        <table:table-column table:style-name="co4" table:number-columns-repeated="24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14" table:default-cell-style-name="ce10"/>
        <table:table-column table:style-name="co4" table:number-columns-repeated="24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14" table:default-cell-style-name="ce10"/>
        <table:table-column table:style-name="co4" table:number-columns-repeated="24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14" table:default-cell-style-name="ce10"/>
        <table:table-column table:style-name="co4" table:number-columns-repeated="24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14" table:default-cell-style-name="ce10"/>
        <table:table-column table:style-name="co4" table:number-columns-repeated="24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14" table:default-cell-style-name="ce10"/>
        <table:table-column table:style-name="co4" table:number-columns-repeated="24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14" table:default-cell-style-name="ce10"/>
        <table:table-column table:style-name="co4" table:number-columns-repeated="24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14" table:default-cell-style-name="ce10"/>
        <table:table-column table:style-name="co4" table:number-columns-repeated="24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14" table:default-cell-style-name="ce10"/>
        <table:table-column table:style-name="co4" table:number-columns-repeated="24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14" table:default-cell-style-name="ce10"/>
        <table:table-column table:style-name="co4" table:number-columns-repeated="24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14" table:default-cell-style-name="ce10"/>
        <table:table-column table:style-name="co4" table:number-columns-repeated="240" table:default-cell-style-name="ce10"/>
        <table:table-row table:style-name="ro1">
          <table:table-cell office:value-type="string" table:number-columns-spanned="12" table:number-rows-spanned="1" table:style-name="ce1">
            <text:p>MODELLO DI RILEVAZIONE LIVELLI DI ASSISTENZA - SINTESI</text:p>
          </table:table-cell>
          <table:covered-table-cell table:number-columns-repeated="11"/>
          <table:table-cell table:style-name="ce2"/>
          <table:table-cell table:number-columns-repeated="16371" table:style-name="ce3"/>
        </table:table-row>
        <table:table-row table:style-name="ro2">
          <table:table-cell table:style-name="ce4"/>
          <table:table-cell office:value-type="string" table:number-columns-spanned="5" table:number-rows-spanned="1" table:style-name="ce56">
            <text:p>STRUTTURA RILEVATA</text:p>
          </table:table-cell>
          <table:covered-table-cell table:number-columns-repeated="4"/>
          <table:table-cell table:style-name="ce8"/>
          <table:table-cell office:value-type="string" table:number-columns-spanned="6" table:number-rows-spanned="1" table:style-name="ce56">
            <text:p>OGGETTO DELLA RILEVAZIONE</text:p>
          </table:table-cell>
          <table:covered-table-cell table:number-columns-repeated="5"/>
          <table:table-cell table:number-columns-repeated="2" table:style-name="ce8"/>
          <table:table-cell table:style-name="ce9"/>
          <table:table-cell table:number-columns-repeated="16368" table:style-name="ce10"/>
        </table:table-row>
        <table:table-row table:style-name="ro2">
          <table:table-cell table:style-name="ce4"/>
          <table:table-cell table:style-name="ce11"/>
          <table:table-cell table:number-columns-repeated="3" table:style-name="ce8"/>
          <table:table-cell table:style-name="ce12"/>
          <table:table-cell table:style-name="ce8"/>
          <table:table-cell table:style-name="ce13"/>
          <table:table-cell table:number-columns-repeated="3" table:style-name="ce14"/>
          <table:table-cell table:style-name="ce15"/>
          <table:table-cell table:style-name="ce16"/>
          <table:table-cell table:number-columns-repeated="2" table:style-name="ce8"/>
          <table:table-cell table:style-name="ce9"/>
          <table:table-cell table:number-columns-repeated="16368" table:style-name="ce10"/>
        </table:table-row>
        <table:table-row table:style-name="ro2">
          <table:table-cell table:style-name="ce4"/>
          <table:table-cell office:value-type="string" table:style-name="ce17">
            <text:p>REGIONE</text:p>
          </table:table-cell>
          <table:table-cell office:value-type="string" office:string-value="030" table:formula="of:=['file:///Z:/NVP/modello_la_20260326_152913.xls'#modello_la_min.H6]" table:style-name="ce18">
            <text:p>030</text:p>
          </table:table-cell>
          <table:table-cell table:style-name="ce8"/>
          <table:table-cell office:value-type="string" table:style-name="ce19">
            <text:p><text:s/>CODICE ENTE</text:p>
          </table:table-cell>
          <table:table-cell office:value-type="string" office:string-value="703" table:formula="of:=['file:///Z:/NVP/modello_la_20260326_152913.xls'#modello_la_min.K6]" table:style-name="ce20">
            <text:p>703</text:p>
          </table:table-cell>
          <table:table-cell table:style-name="ce8"/>
          <table:table-cell office:value-type="string" table:style-name="ce21">
            <text:p>CONSUNTIVO ANNO</text:p>
          </table:table-cell>
          <table:table-cell table:style-name="ce22"/>
          <table:table-cell table:number-columns-repeated="2" table:style-name="ce23"/>
          <table:table-cell office:value-type="float" office:value="2025" table:style-name="ce24">
            <text:p>2025</text:p>
          </table:table-cell>
          <table:table-cell table:style-name="ce12"/>
          <table:table-cell table:number-columns-repeated="2" table:style-name="ce8"/>
          <table:table-cell table:style-name="ce9"/>
          <table:table-cell table:number-columns-repeated="16368" table:style-name="ce10"/>
        </table:table-row>
        <table:table-row table:style-name="ro3">
          <table:table-cell table:style-name="ce4"/>
          <table:table-cell table:style-name="ce25"/>
          <table:table-cell table:number-columns-repeated="3" table:style-name="ce26"/>
          <table:table-cell table:style-name="ce27"/>
          <table:table-cell table:style-name="ce8"/>
          <table:table-cell table:style-name="ce28"/>
          <table:table-cell table:style-name="ce29"/>
          <table:table-cell table:number-columns-repeated="3" table:style-name="ce26"/>
          <table:table-cell table:style-name="ce27"/>
          <table:table-cell table:number-columns-repeated="2" table:style-name="ce8"/>
          <table:table-cell table:style-name="ce9"/>
          <table:table-cell table:number-columns-repeated="16368" table:style-name="ce10"/>
        </table:table-row>
        <table:table-row table:style-name="ro4">
          <table:table-cell table:style-name="ce30"/>
          <table:table-cell table:number-columns-repeated="15" table:style-name="ce8"/>
          <table:table-cell table:number-columns-repeated="16368" table:style-name="ce10"/>
        </table:table-row>
        <table:table-row table:style-name="ro4">
          <table:table-cell table:number-columns-spanned="1" table:number-rows-spanned="2" table:style-name="ce31"/>
          <table:table-cell office:value-type="string" table:number-columns-spanned="1" table:number-rows-spanned="2" table:style-name="ce32">
            <text:p>Macrovoci economiche</text:p>
          </table:table-cell>
          <table:table-cell office:value-type="string" table:number-columns-spanned="2" table:number-rows-spanned="1" table:style-name="ce33">
            <text:p>Consumi di esercizio</text:p>
          </table:table-cell>
          <table:covered-table-cell/>
          <table:table-cell office:value-type="string" table:number-columns-spanned="3" table:number-rows-spanned="1" table:style-name="ce33">
            <text:p>Costi per acquisti di servizi</text:p>
          </table:table-cell>
          <table:covered-table-cell table:number-columns-repeated="2"/>
          <table:table-cell office:value-type="string" table:number-columns-spanned="4" table:number-rows-spanned="1" table:style-name="ce33">
            <text:p>Personale<text:s text:c="3"/></text:p>
          </table:table-cell>
          <table:covered-table-cell table:number-columns-repeated="3"/>
          <table:table-cell office:value-type="string" table:number-columns-spanned="1" table:number-rows-spanned="2" table:style-name="ce33">
            <text:p>Ammortamenti</text:p>
          </table:table-cell>
          <table:table-cell office:value-type="string" table:number-columns-spanned="1" table:number-rows-spanned="2" table:style-name="ce33">
            <text:p>Sopravvenienze</text:p>
            <text:p>Insussistenze</text:p>
          </table:table-cell>
          <table:table-cell office:value-type="string" table:number-columns-spanned="1" table:number-rows-spanned="2" table:style-name="ce33">
            <text:p>Altri costi</text:p>
          </table:table-cell>
          <table:table-cell office:value-type="string" table:number-columns-spanned="1" table:number-rows-spanned="2" table:style-name="ce33">
            <text:p>Oneri finanziari,</text:p>
            <text:p>svalutazioni,</text:p>
            <text:p>minusvalenze</text:p>
            <text:p/>
          </table:table-cell>
          <table:table-cell office:value-type="string" table:number-columns-spanned="1" table:number-rows-spanned="2" table:style-name="ce33">
            <text:p>Totale</text:p>
          </table:table-cell>
          <table:table-cell office:value-type="string" table:number-columns-spanned="1" table:number-rows-spanned="2" table:style-name="ce55">
            <text:p>%</text:p>
          </table:table-cell>
          <table:table-cell table:number-columns-repeated="16367"/>
        </table:table-row>
        <table:table-row table:style-name="ro5">
          <table:covered-table-cell/>
          <table:covered-table-cell/>
          <table:table-cell office:value-type="string" table:style-name="ce35">
            <text:p>Beni sanitari</text:p>
          </table:table-cell>
          <table:table-cell office:value-type="string" table:style-name="ce35">
            <text:p>Beni non sanitari</text:p>
          </table:table-cell>
          <table:table-cell office:value-type="string" table:style-name="ce36">
            <text:p>prestazioni sanitarie</text:p>
          </table:table-cell>
          <table:table-cell office:value-type="string" table:style-name="ce35">
            <text:p>servizi sanitari per erogazione di prestazioni</text:p>
          </table:table-cell>
          <table:table-cell office:value-type="string" table:style-name="ce35">
            <text:p>servizi non sanitari</text:p>
          </table:table-cell>
          <table:table-cell office:value-type="string" table:style-name="ce35">
            <text:p>Ruolo sanitario</text:p>
          </table:table-cell>
          <table:table-cell office:value-type="string" table:style-name="ce35">
            <text:p>Ruolo professionale</text:p>
          </table:table-cell>
          <table:table-cell office:value-type="string" table:style-name="ce35">
            <text:p>Ruolo tecnico</text:p>
          </table:table-cell>
          <table:table-cell office:value-type="string" table:style-name="ce35">
            <text:p>Ruolo ammini-strativo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7"/>
        </table:table-row>
        <table:table-row table:style-name="ro6">
          <table:table-cell office:value-type="string" table:style-name="ce38">
            <text:p>1A100</text:p>
          </table:table-cell>
          <table:table-cell office:value-type="string" table:style-name="ce39">
            <text:p>Sorveglianza, prevenzione e controllo delle malattie infettive e parassitarie, inclusi i programmi vaccinali</text:p>
          </table:table-cell>
          <table:table-cell office:value-type="float" office:value="21205898" table:formula="of:=VLOOKUP([.$A9];['file:///Z:/NVP/modello_la_20260326_152913.xls'#modello_la_min.$D$1:.$U$65536];5;FALSE)" table:style-name="ce40">
            <text:p>21205898</text:p>
          </table:table-cell>
          <table:table-cell office:value-type="float" office:value="36686" table:formula="of:=VLOOKUP([.$A9];['file:///Z:/NVP/modello_la_20260326_152913.xls'#modello_la_min.$D$1:.$U$65536];6;FALSE)" table:style-name="ce40">
            <text:p>36686</text:p>
          </table:table-cell>
          <table:table-cell office:value-type="float" office:value="409180" table:formula="of:=VLOOKUP([.$A9];['file:///Z:/NVP/modello_la_20260326_152913.xls'#modello_la_min.$D$1:.$U$65536];7;FALSE)" table:style-name="ce40">
            <text:p>409180</text:p>
          </table:table-cell>
          <table:table-cell office:value-type="float" office:value="245554" table:formula="of:=VLOOKUP([.$A9];['file:///Z:/NVP/modello_la_20260326_152913.xls'#modello_la_min.$D$1:.$U$65536];8;FALSE)" table:style-name="ce40">
            <text:p>245554</text:p>
          </table:table-cell>
          <table:table-cell office:value-type="float" office:value="2155011" table:formula="of:=VLOOKUP([.$A9];['file:///Z:/NVP/modello_la_20260326_152913.xls'#modello_la_min.$D$1:.$U$65536];9;FALSE)" table:style-name="ce40">
            <text:p>2155011</text:p>
          </table:table-cell>
          <table:table-cell office:value-type="float" office:value="5727523" table:formula="of:=VLOOKUP([.$A9];['file:///Z:/NVP/modello_la_20260326_152913.xls'#modello_la_min.$D$1:.$U$65536];10;FALSE)" table:style-name="ce40">
            <text:p>5727523</text:p>
          </table:table-cell>
          <table:table-cell office:value-type="float" office:value="26462" table:formula="of:=VLOOKUP([.$A9];['file:///Z:/NVP/modello_la_20260326_152913.xls'#modello_la_min.$D$1:.$U$65536];11;FALSE)" table:style-name="ce40">
            <text:p>26462</text:p>
          </table:table-cell>
          <table:table-cell office:value-type="float" office:value="653968" table:formula="of:=VLOOKUP([.$A9];['file:///Z:/NVP/modello_la_20260326_152913.xls'#modello_la_min.$D$1:.$U$65536];12;FALSE)" table:style-name="ce40">
            <text:p>653968</text:p>
          </table:table-cell>
          <table:table-cell office:value-type="float" office:value="1354509" table:formula="of:=VLOOKUP([.$A9];['file:///Z:/NVP/modello_la_20260326_152913.xls'#modello_la_min.$D$1:.$U$65536];13;FALSE)" table:style-name="ce40">
            <text:p>1354509</text:p>
          </table:table-cell>
          <table:table-cell office:value-type="float" office:value="558383" table:formula="of:=VLOOKUP([.$A9];['file:///Z:/NVP/modello_la_20260326_152913.xls'#modello_la_min.$D$1:.$U$65536];14;FALSE)" table:style-name="ce40">
            <text:p>558383</text:p>
          </table:table-cell>
          <table:table-cell office:value-type="float" office:value="6554" table:formula="of:=VLOOKUP([.$A9];['file:///Z:/NVP/modello_la_20260326_152913.xls'#modello_la_min.$D$1:.$U$65536];15;FALSE)" table:style-name="ce40">
            <text:p>6554</text:p>
          </table:table-cell>
          <table:table-cell office:value-type="float" office:value="196890" table:formula="of:=VLOOKUP([.$A9];['file:///Z:/NVP/modello_la_20260326_152913.xls'#modello_la_min.$D$1:.$U$65536];16;FALSE)" table:style-name="ce40">
            <text:p>196890</text:p>
          </table:table-cell>
          <table:table-cell office:value-type="float" office:value="32241" table:formula="of:=VLOOKUP([.$A9];['file:///Z:/NVP/modello_la_20260326_152913.xls'#modello_la_min.$D$1:.$U$65536];17;FALSE)" table:style-name="ce40">
            <text:p>32241</text:p>
          </table:table-cell>
          <table:table-cell office:value-type="float" office:value="32608859" table:formula="of:=SUM([.C9:.O9])" table:style-name="ce40">
            <text:p>32608859</text:p>
          </table:table-cell>
          <table:table-cell table:number-columns-repeated="16368" table:style-name="ce41"/>
        </table:table-row>
        <table:table-row table:style-name="ro7">
          <table:table-cell office:value-type="string" table:style-name="ce38">
            <text:p>1B100</text:p>
          </table:table-cell>
          <table:table-cell office:value-type="string" table:style-name="ce39">
            <text:p>Tutela della salute e della sicurezza degli ambienti aperti e confinati</text:p>
          </table:table-cell>
          <table:table-cell office:value-type="float" office:value="0" table:formula="of:=VLOOKUP([.$A10];['file:///Z:/NVP/modello_la_20260326_152913.xls'#modello_la_min.$D$1:.$U$65536];5;FALSE)" table:style-name="ce40">
            <text:p>0</text:p>
          </table:table-cell>
          <table:table-cell office:value-type="float" office:value="0" table:formula="of:=VLOOKUP([.$A10];['file:///Z:/NVP/modello_la_20260326_152913.xls'#modello_la_min.$D$1:.$U$65536];6;FALSE)" table:style-name="ce40">
            <text:p>0</text:p>
          </table:table-cell>
          <table:table-cell office:value-type="float" office:value="0" table:formula="of:=VLOOKUP([.$A10];['file:///Z:/NVP/modello_la_20260326_152913.xls'#modello_la_min.$D$1:.$U$65536];7;FALSE)" table:style-name="ce40">
            <text:p>0</text:p>
          </table:table-cell>
          <table:table-cell office:value-type="float" office:value="0" table:formula="of:=VLOOKUP([.$A10];['file:///Z:/NVP/modello_la_20260326_152913.xls'#modello_la_min.$D$1:.$U$65536];8;FALSE)" table:style-name="ce40">
            <text:p>0</text:p>
          </table:table-cell>
          <table:table-cell office:value-type="float" office:value="0" table:formula="of:=VLOOKUP([.$A10];['file:///Z:/NVP/modello_la_20260326_152913.xls'#modello_la_min.$D$1:.$U$65536];9;FALSE)" table:style-name="ce40">
            <text:p>0</text:p>
          </table:table-cell>
          <table:table-cell office:value-type="float" office:value="0" table:formula="of:=VLOOKUP([.$A10];['file:///Z:/NVP/modello_la_20260326_152913.xls'#modello_la_min.$D$1:.$U$65536];10;FALSE)" table:style-name="ce40">
            <text:p>0</text:p>
          </table:table-cell>
          <table:table-cell office:value-type="float" office:value="0" table:formula="of:=VLOOKUP([.$A10];['file:///Z:/NVP/modello_la_20260326_152913.xls'#modello_la_min.$D$1:.$U$65536];11;FALSE)" table:style-name="ce40">
            <text:p>0</text:p>
          </table:table-cell>
          <table:table-cell office:value-type="float" office:value="0" table:formula="of:=VLOOKUP([.$A10];['file:///Z:/NVP/modello_la_20260326_152913.xls'#modello_la_min.$D$1:.$U$65536];12;FALSE)" table:style-name="ce40">
            <text:p>0</text:p>
          </table:table-cell>
          <table:table-cell office:value-type="float" office:value="0" table:formula="of:=VLOOKUP([.$A10];['file:///Z:/NVP/modello_la_20260326_152913.xls'#modello_la_min.$D$1:.$U$65536];13;FALSE)" table:style-name="ce40">
            <text:p>0</text:p>
          </table:table-cell>
          <table:table-cell office:value-type="float" office:value="0" table:formula="of:=VLOOKUP([.$A10];['file:///Z:/NVP/modello_la_20260326_152913.xls'#modello_la_min.$D$1:.$U$65536];14;FALSE)" table:style-name="ce40">
            <text:p>0</text:p>
          </table:table-cell>
          <table:table-cell office:value-type="float" office:value="0" table:formula="of:=VLOOKUP([.$A10];['file:///Z:/NVP/modello_la_20260326_152913.xls'#modello_la_min.$D$1:.$U$65536];15;FALSE)" table:style-name="ce40">
            <text:p>0</text:p>
          </table:table-cell>
          <table:table-cell office:value-type="float" office:value="0" table:formula="of:=VLOOKUP([.$A10];['file:///Z:/NVP/modello_la_20260326_152913.xls'#modello_la_min.$D$1:.$U$65536];16;FALSE)" table:style-name="ce40">
            <text:p>0</text:p>
          </table:table-cell>
          <table:table-cell office:value-type="float" office:value="0" table:formula="of:=VLOOKUP([.$A10];['file:///Z:/NVP/modello_la_20260326_152913.xls'#modello_la_min.$D$1:.$U$65536];17;FALSE)" table:style-name="ce40">
            <text:p>0</text:p>
          </table:table-cell>
          <table:table-cell office:value-type="float" office:value="0" table:formula="of:=SUM([.C10:.O10])" table:style-name="ce40">
            <text:p>0</text:p>
          </table:table-cell>
          <table:table-cell table:number-columns-repeated="16368" table:style-name="ce41"/>
        </table:table-row>
        <table:table-row table:style-name="ro7">
          <table:table-cell office:value-type="string" table:style-name="ce38">
            <text:p>1C100</text:p>
          </table:table-cell>
          <table:table-cell office:value-type="string" table:style-name="ce39">
            <text:p>Sorveglianza, prevenzione e tutela della salute e sicurezza nei luoghi di lavoro</text:p>
          </table:table-cell>
          <table:table-cell office:value-type="float" office:value="11391" table:formula="of:=VLOOKUP([.$A11];['file:///Z:/NVP/modello_la_20260326_152913.xls'#modello_la_min.$D$1:.$U$65536];5;FALSE)" table:style-name="ce40">
            <text:p>11391</text:p>
          </table:table-cell>
          <table:table-cell office:value-type="float" office:value="6156" table:formula="of:=VLOOKUP([.$A11];['file:///Z:/NVP/modello_la_20260326_152913.xls'#modello_la_min.$D$1:.$U$65536];6;FALSE)" table:style-name="ce40">
            <text:p>6156</text:p>
          </table:table-cell>
          <table:table-cell office:value-type="float" office:value="0" table:formula="of:=VLOOKUP([.$A11];['file:///Z:/NVP/modello_la_20260326_152913.xls'#modello_la_min.$D$1:.$U$65536];7;FALSE)" table:style-name="ce40">
            <text:p>0</text:p>
          </table:table-cell>
          <table:table-cell office:value-type="float" office:value="128332" table:formula="of:=VLOOKUP([.$A11];['file:///Z:/NVP/modello_la_20260326_152913.xls'#modello_la_min.$D$1:.$U$65536];8;FALSE)" table:style-name="ce40">
            <text:p>128332</text:p>
          </table:table-cell>
          <table:table-cell office:value-type="float" office:value="531895" table:formula="of:=VLOOKUP([.$A11];['file:///Z:/NVP/modello_la_20260326_152913.xls'#modello_la_min.$D$1:.$U$65536];9;FALSE)" table:style-name="ce40">
            <text:p>531895</text:p>
          </table:table-cell>
          <table:table-cell office:value-type="float" office:value="2059267" table:formula="of:=VLOOKUP([.$A11];['file:///Z:/NVP/modello_la_20260326_152913.xls'#modello_la_min.$D$1:.$U$65536];10;FALSE)" table:style-name="ce40">
            <text:p>2059267</text:p>
          </table:table-cell>
          <table:table-cell office:value-type="float" office:value="158843" table:formula="of:=VLOOKUP([.$A11];['file:///Z:/NVP/modello_la_20260326_152913.xls'#modello_la_min.$D$1:.$U$65536];11;FALSE)" table:style-name="ce40">
            <text:p>158843</text:p>
          </table:table-cell>
          <table:table-cell office:value-type="float" office:value="196535" table:formula="of:=VLOOKUP([.$A11];['file:///Z:/NVP/modello_la_20260326_152913.xls'#modello_la_min.$D$1:.$U$65536];12;FALSE)" table:style-name="ce40">
            <text:p>196535</text:p>
          </table:table-cell>
          <table:table-cell office:value-type="float" office:value="193412" table:formula="of:=VLOOKUP([.$A11];['file:///Z:/NVP/modello_la_20260326_152913.xls'#modello_la_min.$D$1:.$U$65536];13;FALSE)" table:style-name="ce40">
            <text:p>193412</text:p>
          </table:table-cell>
          <table:table-cell office:value-type="float" office:value="82957" table:formula="of:=VLOOKUP([.$A11];['file:///Z:/NVP/modello_la_20260326_152913.xls'#modello_la_min.$D$1:.$U$65536];14;FALSE)" table:style-name="ce40">
            <text:p>82957</text:p>
          </table:table-cell>
          <table:table-cell office:value-type="float" office:value="2199" table:formula="of:=VLOOKUP([.$A11];['file:///Z:/NVP/modello_la_20260326_152913.xls'#modello_la_min.$D$1:.$U$65536];15;FALSE)" table:style-name="ce40">
            <text:p>2199</text:p>
          </table:table-cell>
          <table:table-cell office:value-type="float" office:value="50884" table:formula="of:=VLOOKUP([.$A11];['file:///Z:/NVP/modello_la_20260326_152913.xls'#modello_la_min.$D$1:.$U$65536];16;FALSE)" table:style-name="ce40">
            <text:p>50884</text:p>
          </table:table-cell>
          <table:table-cell office:value-type="float" office:value="10820" table:formula="of:=VLOOKUP([.$A11];['file:///Z:/NVP/modello_la_20260326_152913.xls'#modello_la_min.$D$1:.$U$65536];17;FALSE)" table:style-name="ce40">
            <text:p>10820</text:p>
          </table:table-cell>
          <table:table-cell office:value-type="float" office:value="3432691" table:formula="of:=SUM([.C11:.O11])" table:style-name="ce40">
            <text:p>3432691</text:p>
          </table:table-cell>
          <table:table-cell table:number-columns-repeated="16368" table:style-name="ce41"/>
        </table:table-row>
        <table:table-row table:style-name="ro7">
          <table:table-cell office:value-type="string" table:style-name="ce38">
            <text:p>1D100</text:p>
          </table:table-cell>
          <table:table-cell office:value-type="string" table:style-name="ce39">
            <text:p>Salute animale e igiene urbana veterinaria</text:p>
          </table:table-cell>
          <table:table-cell office:value-type="float" office:value="0" table:formula="of:=VLOOKUP([.$A12];['file:///Z:/NVP/modello_la_20260326_152913.xls'#modello_la_min.$D$1:.$U$65536];5;FALSE)" table:style-name="ce40">
            <text:p>0</text:p>
          </table:table-cell>
          <table:table-cell office:value-type="float" office:value="0" table:formula="of:=VLOOKUP([.$A12];['file:///Z:/NVP/modello_la_20260326_152913.xls'#modello_la_min.$D$1:.$U$65536];6;FALSE)" table:style-name="ce40">
            <text:p>0</text:p>
          </table:table-cell>
          <table:table-cell office:value-type="float" office:value="0" table:formula="of:=VLOOKUP([.$A12];['file:///Z:/NVP/modello_la_20260326_152913.xls'#modello_la_min.$D$1:.$U$65536];7;FALSE)" table:style-name="ce40">
            <text:p>0</text:p>
          </table:table-cell>
          <table:table-cell office:value-type="float" office:value="0" table:formula="of:=VLOOKUP([.$A12];['file:///Z:/NVP/modello_la_20260326_152913.xls'#modello_la_min.$D$1:.$U$65536];8;FALSE)" table:style-name="ce40">
            <text:p>0</text:p>
          </table:table-cell>
          <table:table-cell office:value-type="float" office:value="0" table:formula="of:=VLOOKUP([.$A12];['file:///Z:/NVP/modello_la_20260326_152913.xls'#modello_la_min.$D$1:.$U$65536];9;FALSE)" table:style-name="ce40">
            <text:p>0</text:p>
          </table:table-cell>
          <table:table-cell office:value-type="float" office:value="0" table:formula="of:=VLOOKUP([.$A12];['file:///Z:/NVP/modello_la_20260326_152913.xls'#modello_la_min.$D$1:.$U$65536];10;FALSE)" table:style-name="ce40">
            <text:p>0</text:p>
          </table:table-cell>
          <table:table-cell office:value-type="float" office:value="0" table:formula="of:=VLOOKUP([.$A12];['file:///Z:/NVP/modello_la_20260326_152913.xls'#modello_la_min.$D$1:.$U$65536];11;FALSE)" table:style-name="ce40">
            <text:p>0</text:p>
          </table:table-cell>
          <table:table-cell office:value-type="float" office:value="0" table:formula="of:=VLOOKUP([.$A12];['file:///Z:/NVP/modello_la_20260326_152913.xls'#modello_la_min.$D$1:.$U$65536];12;FALSE)" table:style-name="ce40">
            <text:p>0</text:p>
          </table:table-cell>
          <table:table-cell office:value-type="float" office:value="0" table:formula="of:=VLOOKUP([.$A12];['file:///Z:/NVP/modello_la_20260326_152913.xls'#modello_la_min.$D$1:.$U$65536];13;FALSE)" table:style-name="ce40">
            <text:p>0</text:p>
          </table:table-cell>
          <table:table-cell office:value-type="float" office:value="0" table:formula="of:=VLOOKUP([.$A12];['file:///Z:/NVP/modello_la_20260326_152913.xls'#modello_la_min.$D$1:.$U$65536];14;FALSE)" table:style-name="ce40">
            <text:p>0</text:p>
          </table:table-cell>
          <table:table-cell office:value-type="float" office:value="0" table:formula="of:=VLOOKUP([.$A12];['file:///Z:/NVP/modello_la_20260326_152913.xls'#modello_la_min.$D$1:.$U$65536];15;FALSE)" table:style-name="ce40">
            <text:p>0</text:p>
          </table:table-cell>
          <table:table-cell office:value-type="float" office:value="0" table:formula="of:=VLOOKUP([.$A12];['file:///Z:/NVP/modello_la_20260326_152913.xls'#modello_la_min.$D$1:.$U$65536];16;FALSE)" table:style-name="ce40">
            <text:p>0</text:p>
          </table:table-cell>
          <table:table-cell office:value-type="float" office:value="0" table:formula="of:=VLOOKUP([.$A12];['file:///Z:/NVP/modello_la_20260326_152913.xls'#modello_la_min.$D$1:.$U$65536];17;FALSE)" table:style-name="ce40">
            <text:p>0</text:p>
          </table:table-cell>
          <table:table-cell office:value-type="float" office:value="0" table:formula="of:=SUM([.C12:.O12])" table:style-name="ce40">
            <text:p>0</text:p>
          </table:table-cell>
          <table:table-cell table:number-columns-repeated="16368" table:style-name="ce41"/>
        </table:table-row>
        <table:table-row table:style-name="ro7">
          <table:table-cell office:value-type="string" table:style-name="ce42">
            <text:p>1E100</text:p>
          </table:table-cell>
          <table:table-cell office:value-type="string" table:style-name="ce39">
            <text:p>Sicurezza alimentare - Tutela della salute dei consumatori</text:p>
          </table:table-cell>
          <table:table-cell office:value-type="float" office:value="0" table:formula="of:=VLOOKUP([.$A13];['file:///Z:/NVP/modello_la_20260326_152913.xls'#modello_la_min.$D$1:.$U$65536];5;FALSE)" table:style-name="ce40">
            <text:p>0</text:p>
          </table:table-cell>
          <table:table-cell office:value-type="float" office:value="0" table:formula="of:=VLOOKUP([.$A13];['file:///Z:/NVP/modello_la_20260326_152913.xls'#modello_la_min.$D$1:.$U$65536];6;FALSE)" table:style-name="ce40">
            <text:p>0</text:p>
          </table:table-cell>
          <table:table-cell office:value-type="float" office:value="0" table:formula="of:=VLOOKUP([.$A13];['file:///Z:/NVP/modello_la_20260326_152913.xls'#modello_la_min.$D$1:.$U$65536];7;FALSE)" table:style-name="ce40">
            <text:p>0</text:p>
          </table:table-cell>
          <table:table-cell office:value-type="float" office:value="0" table:formula="of:=VLOOKUP([.$A13];['file:///Z:/NVP/modello_la_20260326_152913.xls'#modello_la_min.$D$1:.$U$65536];8;FALSE)" table:style-name="ce40">
            <text:p>0</text:p>
          </table:table-cell>
          <table:table-cell office:value-type="float" office:value="0" table:formula="of:=VLOOKUP([.$A13];['file:///Z:/NVP/modello_la_20260326_152913.xls'#modello_la_min.$D$1:.$U$65536];9;FALSE)" table:style-name="ce40">
            <text:p>0</text:p>
          </table:table-cell>
          <table:table-cell office:value-type="float" office:value="0" table:formula="of:=VLOOKUP([.$A13];['file:///Z:/NVP/modello_la_20260326_152913.xls'#modello_la_min.$D$1:.$U$65536];10;FALSE)" table:style-name="ce40">
            <text:p>0</text:p>
          </table:table-cell>
          <table:table-cell office:value-type="float" office:value="0" table:formula="of:=VLOOKUP([.$A13];['file:///Z:/NVP/modello_la_20260326_152913.xls'#modello_la_min.$D$1:.$U$65536];11;FALSE)" table:style-name="ce40">
            <text:p>0</text:p>
          </table:table-cell>
          <table:table-cell office:value-type="float" office:value="0" table:formula="of:=VLOOKUP([.$A13];['file:///Z:/NVP/modello_la_20260326_152913.xls'#modello_la_min.$D$1:.$U$65536];12;FALSE)" table:style-name="ce40">
            <text:p>0</text:p>
          </table:table-cell>
          <table:table-cell office:value-type="float" office:value="0" table:formula="of:=VLOOKUP([.$A13];['file:///Z:/NVP/modello_la_20260326_152913.xls'#modello_la_min.$D$1:.$U$65536];13;FALSE)" table:style-name="ce40">
            <text:p>0</text:p>
          </table:table-cell>
          <table:table-cell office:value-type="float" office:value="0" table:formula="of:=VLOOKUP([.$A13];['file:///Z:/NVP/modello_la_20260326_152913.xls'#modello_la_min.$D$1:.$U$65536];14;FALSE)" table:style-name="ce40">
            <text:p>0</text:p>
          </table:table-cell>
          <table:table-cell office:value-type="float" office:value="0" table:formula="of:=VLOOKUP([.$A13];['file:///Z:/NVP/modello_la_20260326_152913.xls'#modello_la_min.$D$1:.$U$65536];15;FALSE)" table:style-name="ce40">
            <text:p>0</text:p>
          </table:table-cell>
          <table:table-cell office:value-type="float" office:value="0" table:formula="of:=VLOOKUP([.$A13];['file:///Z:/NVP/modello_la_20260326_152913.xls'#modello_la_min.$D$1:.$U$65536];16;FALSE)" table:style-name="ce40">
            <text:p>0</text:p>
          </table:table-cell>
          <table:table-cell office:value-type="float" office:value="0" table:formula="of:=VLOOKUP([.$A13];['file:///Z:/NVP/modello_la_20260326_152913.xls'#modello_la_min.$D$1:.$U$65536];17;FALSE)" table:style-name="ce40">
            <text:p>0</text:p>
          </table:table-cell>
          <table:table-cell office:value-type="float" office:value="0" table:formula="of:=SUM([.C13:.O13])" table:style-name="ce40">
            <text:p>0</text:p>
          </table:table-cell>
          <table:table-cell table:number-columns-repeated="16368" table:style-name="ce41"/>
        </table:table-row>
        <table:table-row table:style-name="ro8">
          <table:table-cell office:value-type="string" table:style-name="ce42">
            <text:p>1F100</text:p>
          </table:table-cell>
          <table:table-cell office:value-type="string" table:style-name="ce39">
            <text:p>Sorveglianza e prevenzione delle malattie croniche, inclusi la promozione di stili di vita sani ed i programmi organizzati di screening; sorveglianza e prevenzione nutrizionale</text:p>
          </table:table-cell>
          <table:table-cell office:value-type="float" office:value="2427726" table:formula="of:=VLOOKUP([.$A14];['file:///Z:/NVP/modello_la_20260326_152913.xls'#modello_la_min.$D$1:.$U$65536];5;FALSE)" table:style-name="ce40">
            <text:p>2427726</text:p>
          </table:table-cell>
          <table:table-cell office:value-type="float" office:value="10881" table:formula="of:=VLOOKUP([.$A14];['file:///Z:/NVP/modello_la_20260326_152913.xls'#modello_la_min.$D$1:.$U$65536];6;FALSE)" table:style-name="ce40">
            <text:p>10881</text:p>
          </table:table-cell>
          <table:table-cell office:value-type="float" office:value="199201" table:formula="of:=VLOOKUP([.$A14];['file:///Z:/NVP/modello_la_20260326_152913.xls'#modello_la_min.$D$1:.$U$65536];7;FALSE)" table:style-name="ce40">
            <text:p>199201</text:p>
          </table:table-cell>
          <table:table-cell office:value-type="float" office:value="880627" table:formula="of:=VLOOKUP([.$A14];['file:///Z:/NVP/modello_la_20260326_152913.xls'#modello_la_min.$D$1:.$U$65536];8;FALSE)" table:style-name="ce40">
            <text:p>880627</text:p>
          </table:table-cell>
          <table:table-cell office:value-type="float" office:value="399007" table:formula="of:=VLOOKUP([.$A14];['file:///Z:/NVP/modello_la_20260326_152913.xls'#modello_la_min.$D$1:.$U$65536];9;FALSE)" table:style-name="ce40">
            <text:p>399007</text:p>
          </table:table-cell>
          <table:table-cell office:value-type="float" office:value="1803373" table:formula="of:=VLOOKUP([.$A14];['file:///Z:/NVP/modello_la_20260326_152913.xls'#modello_la_min.$D$1:.$U$65536];10;FALSE)" table:style-name="ce40">
            <text:p>1803373</text:p>
          </table:table-cell>
          <table:table-cell office:value-type="float" office:value="6867" table:formula="of:=VLOOKUP([.$A14];['file:///Z:/NVP/modello_la_20260326_152913.xls'#modello_la_min.$D$1:.$U$65536];11;FALSE)" table:style-name="ce40">
            <text:p>6867</text:p>
          </table:table-cell>
          <table:table-cell office:value-type="float" office:value="108326" table:formula="of:=VLOOKUP([.$A14];['file:///Z:/NVP/modello_la_20260326_152913.xls'#modello_la_min.$D$1:.$U$65536];12;FALSE)" table:style-name="ce40">
            <text:p>108326</text:p>
          </table:table-cell>
          <table:table-cell office:value-type="float" office:value="97227" table:formula="of:=VLOOKUP([.$A14];['file:///Z:/NVP/modello_la_20260326_152913.xls'#modello_la_min.$D$1:.$U$65536];13;FALSE)" table:style-name="ce40">
            <text:p>97227</text:p>
          </table:table-cell>
          <table:table-cell office:value-type="float" office:value="335275" table:formula="of:=VLOOKUP([.$A14];['file:///Z:/NVP/modello_la_20260326_152913.xls'#modello_la_min.$D$1:.$U$65536];14;FALSE)" table:style-name="ce40">
            <text:p>335275</text:p>
          </table:table-cell>
          <table:table-cell office:value-type="float" office:value="1701" table:formula="of:=VLOOKUP([.$A14];['file:///Z:/NVP/modello_la_20260326_152913.xls'#modello_la_min.$D$1:.$U$65536];15;FALSE)" table:style-name="ce40">
            <text:p>1701</text:p>
          </table:table-cell>
          <table:table-cell office:value-type="float" office:value="40014" table:formula="of:=VLOOKUP([.$A14];['file:///Z:/NVP/modello_la_20260326_152913.xls'#modello_la_min.$D$1:.$U$65536];16;FALSE)" table:style-name="ce40">
            <text:p>40014</text:p>
          </table:table-cell>
          <table:table-cell office:value-type="float" office:value="8368" table:formula="of:=VLOOKUP([.$A14];['file:///Z:/NVP/modello_la_20260326_152913.xls'#modello_la_min.$D$1:.$U$65536];17;FALSE)" table:style-name="ce40">
            <text:p>8368</text:p>
          </table:table-cell>
          <table:table-cell office:value-type="float" office:value="6318593" table:formula="of:=SUM([.C14:.O14])" table:style-name="ce40">
            <text:p>6318593</text:p>
          </table:table-cell>
          <table:table-cell table:number-columns-repeated="16368" table:style-name="ce41"/>
        </table:table-row>
        <table:table-row table:style-name="ro7">
          <table:table-cell office:value-type="string" table:style-name="ce42">
            <text:p>1G100</text:p>
          </table:table-cell>
          <table:table-cell office:value-type="string" table:style-name="ce39">
            <text:p>Attività medico legali per finalità pubbliche</text:p>
          </table:table-cell>
          <table:table-cell office:value-type="float" office:value="5784" table:formula="of:=VLOOKUP([.$A15];['file:///Z:/NVP/modello_la_20260326_152913.xls'#modello_la_min.$D$1:.$U$65536];5;FALSE)" table:style-name="ce40">
            <text:p>5784</text:p>
          </table:table-cell>
          <table:table-cell office:value-type="float" office:value="8806" table:formula="of:=VLOOKUP([.$A15];['file:///Z:/NVP/modello_la_20260326_152913.xls'#modello_la_min.$D$1:.$U$65536];6;FALSE)" table:style-name="ce40">
            <text:p>8806</text:p>
          </table:table-cell>
          <table:table-cell office:value-type="float" office:value="0" table:formula="of:=VLOOKUP([.$A15];['file:///Z:/NVP/modello_la_20260326_152913.xls'#modello_la_min.$D$1:.$U$65536];7;FALSE)" table:style-name="ce40">
            <text:p>0</text:p>
          </table:table-cell>
          <table:table-cell office:value-type="float" office:value="66105" table:formula="of:=VLOOKUP([.$A15];['file:///Z:/NVP/modello_la_20260326_152913.xls'#modello_la_min.$D$1:.$U$65536];8;FALSE)" table:style-name="ce40">
            <text:p>66105</text:p>
          </table:table-cell>
          <table:table-cell office:value-type="float" office:value="371565" table:formula="of:=VLOOKUP([.$A15];['file:///Z:/NVP/modello_la_20260326_152913.xls'#modello_la_min.$D$1:.$U$65536];9;FALSE)" table:style-name="ce40">
            <text:p>371565</text:p>
          </table:table-cell>
          <table:table-cell office:value-type="float" office:value="1047844" table:formula="of:=VLOOKUP([.$A15];['file:///Z:/NVP/modello_la_20260326_152913.xls'#modello_la_min.$D$1:.$U$65536];10;FALSE)" table:style-name="ce40">
            <text:p>1047844</text:p>
          </table:table-cell>
          <table:table-cell office:value-type="float" office:value="7070" table:formula="of:=VLOOKUP([.$A15];['file:///Z:/NVP/modello_la_20260326_152913.xls'#modello_la_min.$D$1:.$U$65536];11;FALSE)" table:style-name="ce40">
            <text:p>7070</text:p>
          </table:table-cell>
          <table:table-cell office:value-type="float" office:value="88120" table:formula="of:=VLOOKUP([.$A15];['file:///Z:/NVP/modello_la_20260326_152913.xls'#modello_la_min.$D$1:.$U$65536];12;FALSE)" table:style-name="ce40">
            <text:p>88120</text:p>
          </table:table-cell>
          <table:table-cell office:value-type="float" office:value="929398" table:formula="of:=VLOOKUP([.$A15];['file:///Z:/NVP/modello_la_20260326_152913.xls'#modello_la_min.$D$1:.$U$65536];13;FALSE)" table:style-name="ce40">
            <text:p>929398</text:p>
          </table:table-cell>
          <table:table-cell office:value-type="float" office:value="65915" table:formula="of:=VLOOKUP([.$A15];['file:///Z:/NVP/modello_la_20260326_152913.xls'#modello_la_min.$D$1:.$U$65536];14;FALSE)" table:style-name="ce40">
            <text:p>65915</text:p>
          </table:table-cell>
          <table:table-cell office:value-type="float" office:value="1751" table:formula="of:=VLOOKUP([.$A15];['file:///Z:/NVP/modello_la_20260326_152913.xls'#modello_la_min.$D$1:.$U$65536];15;FALSE)" table:style-name="ce40">
            <text:p>1751</text:p>
          </table:table-cell>
          <table:table-cell office:value-type="float" office:value="40512" table:formula="of:=VLOOKUP([.$A15];['file:///Z:/NVP/modello_la_20260326_152913.xls'#modello_la_min.$D$1:.$U$65536];16;FALSE)" table:style-name="ce40">
            <text:p>40512</text:p>
          </table:table-cell>
          <table:table-cell office:value-type="float" office:value="8614" table:formula="of:=VLOOKUP([.$A15];['file:///Z:/NVP/modello_la_20260326_152913.xls'#modello_la_min.$D$1:.$U$65536];17;FALSE)" table:style-name="ce40">
            <text:p>8614</text:p>
          </table:table-cell>
          <table:table-cell office:value-type="float" office:value="2641484" table:formula="of:=SUM([.C15:.O15])" table:style-name="ce40">
            <text:p>2641484</text:p>
          </table:table-cell>
          <table:table-cell table:number-columns-repeated="16368" table:style-name="ce10"/>
        </table:table-row>
        <table:table-row table:style-name="ro7">
          <table:table-cell office:value-type="string" table:style-name="ce42">
            <text:p>1H100</text:p>
          </table:table-cell>
          <table:table-cell office:value-type="string" table:style-name="ce39">
            <text:p>Contributo Legge 210/92</text:p>
          </table:table-cell>
          <table:table-cell office:value-type="float" office:value="0" table:formula="of:=VLOOKUP([.$A16];['file:///Z:/NVP/modello_la_20260326_152913.xls'#modello_la_min.$D$1:.$U$65536];5;FALSE)" table:style-name="ce40">
            <text:p>0</text:p>
          </table:table-cell>
          <table:table-cell office:value-type="float" office:value="0" table:formula="of:=VLOOKUP([.$A16];['file:///Z:/NVP/modello_la_20260326_152913.xls'#modello_la_min.$D$1:.$U$65536];6;FALSE)" table:style-name="ce40">
            <text:p>0</text:p>
          </table:table-cell>
          <table:table-cell office:value-type="float" office:value="0" table:formula="of:=VLOOKUP([.$A16];['file:///Z:/NVP/modello_la_20260326_152913.xls'#modello_la_min.$D$1:.$U$65536];7;FALSE)" table:style-name="ce40">
            <text:p>0</text:p>
          </table:table-cell>
          <table:table-cell office:value-type="float" office:value="0" table:formula="of:=VLOOKUP([.$A16];['file:///Z:/NVP/modello_la_20260326_152913.xls'#modello_la_min.$D$1:.$U$65536];8;FALSE)" table:style-name="ce40">
            <text:p>0</text:p>
          </table:table-cell>
          <table:table-cell office:value-type="float" office:value="0" table:formula="of:=VLOOKUP([.$A16];['file:///Z:/NVP/modello_la_20260326_152913.xls'#modello_la_min.$D$1:.$U$65536];9;FALSE)" table:style-name="ce40">
            <text:p>0</text:p>
          </table:table-cell>
          <table:table-cell office:value-type="float" office:value="0" table:formula="of:=VLOOKUP([.$A16];['file:///Z:/NVP/modello_la_20260326_152913.xls'#modello_la_min.$D$1:.$U$65536];10;FALSE)" table:style-name="ce40">
            <text:p>0</text:p>
          </table:table-cell>
          <table:table-cell office:value-type="float" office:value="0" table:formula="of:=VLOOKUP([.$A16];['file:///Z:/NVP/modello_la_20260326_152913.xls'#modello_la_min.$D$1:.$U$65536];11;FALSE)" table:style-name="ce40">
            <text:p>0</text:p>
          </table:table-cell>
          <table:table-cell office:value-type="float" office:value="0" table:formula="of:=VLOOKUP([.$A16];['file:///Z:/NVP/modello_la_20260326_152913.xls'#modello_la_min.$D$1:.$U$65536];12;FALSE)" table:style-name="ce40">
            <text:p>0</text:p>
          </table:table-cell>
          <table:table-cell office:value-type="float" office:value="0" table:formula="of:=VLOOKUP([.$A16];['file:///Z:/NVP/modello_la_20260326_152913.xls'#modello_la_min.$D$1:.$U$65536];13;FALSE)" table:style-name="ce40">
            <text:p>0</text:p>
          </table:table-cell>
          <table:table-cell office:value-type="float" office:value="0" table:formula="of:=VLOOKUP([.$A16];['file:///Z:/NVP/modello_la_20260326_152913.xls'#modello_la_min.$D$1:.$U$65536];14;FALSE)" table:style-name="ce40">
            <text:p>0</text:p>
          </table:table-cell>
          <table:table-cell office:value-type="float" office:value="0" table:formula="of:=VLOOKUP([.$A16];['file:///Z:/NVP/modello_la_20260326_152913.xls'#modello_la_min.$D$1:.$U$65536];15;FALSE)" table:style-name="ce40">
            <text:p>0</text:p>
          </table:table-cell>
          <table:table-cell office:value-type="float" office:value="0" table:formula="of:=VLOOKUP([.$A16];['file:///Z:/NVP/modello_la_20260326_152913.xls'#modello_la_min.$D$1:.$U$65536];16;FALSE)" table:style-name="ce40">
            <text:p>0</text:p>
          </table:table-cell>
          <table:table-cell office:value-type="float" office:value="0" table:formula="of:=VLOOKUP([.$A16];['file:///Z:/NVP/modello_la_20260326_152913.xls'#modello_la_min.$D$1:.$U$65536];17;FALSE)" table:style-name="ce40">
            <text:p>0</text:p>
          </table:table-cell>
          <table:table-cell office:value-type="float" office:value="0" table:formula="of:=SUM([.C16:.O16])" table:style-name="ce40">
            <text:p>0</text:p>
          </table:table-cell>
          <table:table-cell table:number-columns-repeated="16368" table:style-name="ce10"/>
        </table:table-row>
        <table:table-row table:style-name="ro9">
          <table:table-cell office:value-type="float" office:value="19999" table:style-name="ce43">
            <text:p>19999</text:p>
          </table:table-cell>
          <table:table-cell office:value-type="string" table:style-name="ce44">
            <text:p>TOTALE PREVENZIONE COLLETTIVA E SANITA' PUBBLICA</text:p>
          </table:table-cell>
          <table:table-cell office:value-type="float" office:value="23650799" table:formula="of:=SUM([.C9:.C16])" table:style-name="ce45">
            <text:p>23650799</text:p>
          </table:table-cell>
          <table:table-cell office:value-type="float" office:value="62529" table:formula="of:=SUM([.D9:.D16])" table:style-name="ce45">
            <text:p>62529</text:p>
          </table:table-cell>
          <table:table-cell office:value-type="float" office:value="608381" table:formula="of:=SUM([.E9:.E16])" table:style-name="ce45">
            <text:p>608381</text:p>
          </table:table-cell>
          <table:table-cell office:value-type="float" office:value="1320618" table:formula="of:=SUM([.F9:.F16])" table:style-name="ce45">
            <text:p>1320618</text:p>
          </table:table-cell>
          <table:table-cell office:value-type="float" office:value="3457478" table:formula="of:=SUM([.G9:.G16])" table:style-name="ce45">
            <text:p>3457478</text:p>
          </table:table-cell>
          <table:table-cell office:value-type="float" office:value="10638007" table:formula="of:=SUM([.H9:.H16])" table:style-name="ce45">
            <text:p>10638007</text:p>
          </table:table-cell>
          <table:table-cell office:value-type="float" office:value="199242" table:formula="of:=SUM([.I9:.I16])" table:style-name="ce45">
            <text:p>199242</text:p>
          </table:table-cell>
          <table:table-cell office:value-type="float" office:value="1046949" table:formula="of:=SUM([.J9:.J16])" table:style-name="ce45">
            <text:p>1046949</text:p>
          </table:table-cell>
          <table:table-cell office:value-type="float" office:value="2574546" table:formula="of:=SUM([.K9:.K16])" table:style-name="ce45">
            <text:p>2574546</text:p>
          </table:table-cell>
          <table:table-cell office:value-type="float" office:value="1042530" table:formula="of:=SUM([.L9:.L16])" table:style-name="ce45">
            <text:p>1042530</text:p>
          </table:table-cell>
          <table:table-cell office:value-type="float" office:value="12205" table:formula="of:=SUM([.M9:.M16])" table:style-name="ce45">
            <text:p>12205</text:p>
          </table:table-cell>
          <table:table-cell office:value-type="float" office:value="328300" table:formula="of:=SUM([.N9:.N16])" table:style-name="ce45">
            <text:p>328300</text:p>
          </table:table-cell>
          <table:table-cell office:value-type="float" office:value="60043" table:formula="of:=SUM([.O9:.O16])" table:style-name="ce45">
            <text:p>60043</text:p>
          </table:table-cell>
          <table:table-cell office:value-type="float" office:value="45001627" table:formula="of:=SUM([.P9:.P16])" table:style-name="ce45">
            <text:p>45001627</text:p>
          </table:table-cell>
          <table:table-cell office:value-type="percentage" office:value="6.0603903307533312E-2" table:formula="of:=[.P17]/[.P$41]" table:style-name="ce46">
            <text:p>6,06%</text:p>
          </table:table-cell>
          <table:table-cell table:number-columns-repeated="16367"/>
        </table:table-row>
        <table:table-row table:style-name="ro7">
          <table:table-cell office:value-type="string" table:style-name="ce38">
            <text:p>2A100</text:p>
          </table:table-cell>
          <table:table-cell office:value-type="string" table:style-name="ce39">
            <text:p>Assistenza sanitaria di base<text:s text:c="2"/></text:p>
          </table:table-cell>
          <table:table-cell office:value-type="float" office:value="10527" table:formula="of:=VLOOKUP([.$A18];['file:///Z:/NVP/modello_la_20260326_152913.xls'#modello_la_min.$D$1:.$U$65536];5;FALSE)" table:style-name="ce40">
            <text:p>10527</text:p>
          </table:table-cell>
          <table:table-cell office:value-type="float" office:value="14369" table:formula="of:=VLOOKUP([.$A18];['file:///Z:/NVP/modello_la_20260326_152913.xls'#modello_la_min.$D$1:.$U$65536];6;FALSE)" table:style-name="ce40">
            <text:p>14369</text:p>
          </table:table-cell>
          <table:table-cell office:value-type="float" office:value="75333728" table:formula="of:=VLOOKUP([.$A18];['file:///Z:/NVP/modello_la_20260326_152913.xls'#modello_la_min.$D$1:.$U$65536];7;FALSE)" table:style-name="ce40">
            <text:p>75333728</text:p>
          </table:table-cell>
          <table:table-cell office:value-type="float" office:value="47952" table:formula="of:=VLOOKUP([.$A18];['file:///Z:/NVP/modello_la_20260326_152913.xls'#modello_la_min.$D$1:.$U$65536];8;FALSE)" table:style-name="ce40">
            <text:p>47952</text:p>
          </table:table-cell>
          <table:table-cell office:value-type="float" office:value="1054674" table:formula="of:=VLOOKUP([.$A18];['file:///Z:/NVP/modello_la_20260326_152913.xls'#modello_la_min.$D$1:.$U$65536];9;FALSE)" table:style-name="ce40">
            <text:p>1054674</text:p>
          </table:table-cell>
          <table:table-cell office:value-type="float" office:value="1676627" table:formula="of:=VLOOKUP([.$A18];['file:///Z:/NVP/modello_la_20260326_152913.xls'#modello_la_min.$D$1:.$U$65536];10;FALSE)" table:style-name="ce40">
            <text:p>1676627</text:p>
          </table:table-cell>
          <table:table-cell office:value-type="float" office:value="17336" table:formula="of:=VLOOKUP([.$A18];['file:///Z:/NVP/modello_la_20260326_152913.xls'#modello_la_min.$D$1:.$U$65536];11;FALSE)" table:style-name="ce40">
            <text:p>17336</text:p>
          </table:table-cell>
          <table:table-cell office:value-type="float" office:value="195507" table:formula="of:=VLOOKUP([.$A18];['file:///Z:/NVP/modello_la_20260326_152913.xls'#modello_la_min.$D$1:.$U$65536];12;FALSE)" table:style-name="ce40">
            <text:p>195507</text:p>
          </table:table-cell>
          <table:table-cell office:value-type="float" office:value="3188649" table:formula="of:=VLOOKUP([.$A18];['file:///Z:/NVP/modello_la_20260326_152913.xls'#modello_la_min.$D$1:.$U$65536];13;FALSE)" table:style-name="ce40">
            <text:p>3188649</text:p>
          </table:table-cell>
          <table:table-cell office:value-type="float" office:value="163449" table:formula="of:=VLOOKUP([.$A18];['file:///Z:/NVP/modello_la_20260326_152913.xls'#modello_la_min.$D$1:.$U$65536];14;FALSE)" table:style-name="ce40">
            <text:p>163449</text:p>
          </table:table-cell>
          <table:table-cell office:value-type="float" office:value="4293" table:formula="of:=VLOOKUP([.$A18];['file:///Z:/NVP/modello_la_20260326_152913.xls'#modello_la_min.$D$1:.$U$65536];15;FALSE)" table:style-name="ce40">
            <text:p>4293</text:p>
          </table:table-cell>
          <table:table-cell office:value-type="float" office:value="100280" table:formula="of:=VLOOKUP([.$A18];['file:///Z:/NVP/modello_la_20260326_152913.xls'#modello_la_min.$D$1:.$U$65536];16;FALSE)" table:style-name="ce40">
            <text:p>100280</text:p>
          </table:table-cell>
          <table:table-cell office:value-type="float" office:value="21121" table:formula="of:=VLOOKUP([.$A18];['file:///Z:/NVP/modello_la_20260326_152913.xls'#modello_la_min.$D$1:.$U$65536];17;FALSE)" table:style-name="ce40">
            <text:p>21121</text:p>
          </table:table-cell>
          <table:table-cell office:value-type="float" office:value="81828512" table:formula="of:=SUM([.C18:.O18])" table:style-name="ce40">
            <text:p>81828512</text:p>
          </table:table-cell>
          <table:table-cell table:number-columns-repeated="16368" table:style-name="ce10"/>
        </table:table-row>
        <table:table-row table:style-name="ro7">
          <table:table-cell office:value-type="string" table:style-name="ce38">
            <text:p>2B100</text:p>
          </table:table-cell>
          <table:table-cell office:value-type="string" table:style-name="ce39">
            <text:p>Continuità assistenziale</text:p>
          </table:table-cell>
          <table:table-cell office:value-type="float" office:value="5486" table:formula="of:=VLOOKUP([.$A19];['file:///Z:/NVP/modello_la_20260326_152913.xls'#modello_la_min.$D$1:.$U$65536];5;FALSE)" table:style-name="ce40">
            <text:p>5486</text:p>
          </table:table-cell>
          <table:table-cell office:value-type="float" office:value="1409" table:formula="of:=VLOOKUP([.$A19];['file:///Z:/NVP/modello_la_20260326_152913.xls'#modello_la_min.$D$1:.$U$65536];6;FALSE)" table:style-name="ce40">
            <text:p>1409</text:p>
          </table:table-cell>
          <table:table-cell office:value-type="float" office:value="6505631" table:formula="of:=VLOOKUP([.$A19];['file:///Z:/NVP/modello_la_20260326_152913.xls'#modello_la_min.$D$1:.$U$65536];7;FALSE)" table:style-name="ce40">
            <text:p>6505631</text:p>
          </table:table-cell>
          <table:table-cell office:value-type="float" office:value="7041" table:formula="of:=VLOOKUP([.$A19];['file:///Z:/NVP/modello_la_20260326_152913.xls'#modello_la_min.$D$1:.$U$65536];8;FALSE)" table:style-name="ce40">
            <text:p>7041</text:p>
          </table:table-cell>
          <table:table-cell office:value-type="float" office:value="68175" table:formula="of:=VLOOKUP([.$A19];['file:///Z:/NVP/modello_la_20260326_152913.xls'#modello_la_min.$D$1:.$U$65536];9;FALSE)" table:style-name="ce40">
            <text:p>68175</text:p>
          </table:table-cell>
          <table:table-cell office:value-type="float" office:value="163027" table:formula="of:=VLOOKUP([.$A19];['file:///Z:/NVP/modello_la_20260326_152913.xls'#modello_la_min.$D$1:.$U$65536];10;FALSE)" table:style-name="ce40">
            <text:p>163027</text:p>
          </table:table-cell>
          <table:table-cell office:value-type="float" office:value="878" table:formula="of:=VLOOKUP([.$A19];['file:///Z:/NVP/modello_la_20260326_152913.xls'#modello_la_min.$D$1:.$U$65536];11;FALSE)" table:style-name="ce40">
            <text:p>878</text:p>
          </table:table-cell>
          <table:table-cell office:value-type="float" office:value="6215" table:formula="of:=VLOOKUP([.$A19];['file:///Z:/NVP/modello_la_20260326_152913.xls'#modello_la_min.$D$1:.$U$65536];12;FALSE)" table:style-name="ce40">
            <text:p>6215</text:p>
          </table:table-cell>
          <table:table-cell office:value-type="float" office:value="87440" table:formula="of:=VLOOKUP([.$A19];['file:///Z:/NVP/modello_la_20260326_152913.xls'#modello_la_min.$D$1:.$U$65536];13;FALSE)" table:style-name="ce40">
            <text:p>87440</text:p>
          </table:table-cell>
          <table:table-cell office:value-type="float" office:value="8776" table:formula="of:=VLOOKUP([.$A19];['file:///Z:/NVP/modello_la_20260326_152913.xls'#modello_la_min.$D$1:.$U$65536];14;FALSE)" table:style-name="ce40">
            <text:p>8776</text:p>
          </table:table-cell>
          <table:table-cell office:value-type="float" office:value="218" table:formula="of:=VLOOKUP([.$A19];['file:///Z:/NVP/modello_la_20260326_152913.xls'#modello_la_min.$D$1:.$U$65536];15;FALSE)" table:style-name="ce40">
            <text:p>218</text:p>
          </table:table-cell>
          <table:table-cell office:value-type="float" office:value="5032" table:formula="of:=VLOOKUP([.$A19];['file:///Z:/NVP/modello_la_20260326_152913.xls'#modello_la_min.$D$1:.$U$65536];16;FALSE)" table:style-name="ce40">
            <text:p>5032</text:p>
          </table:table-cell>
          <table:table-cell office:value-type="float" office:value="1070" table:formula="of:=VLOOKUP([.$A19];['file:///Z:/NVP/modello_la_20260326_152913.xls'#modello_la_min.$D$1:.$U$65536];17;FALSE)" table:style-name="ce40">
            <text:p>1070</text:p>
          </table:table-cell>
          <table:table-cell office:value-type="float" office:value="6860398" table:formula="of:=SUM([.C19:.O19])" table:style-name="ce40">
            <text:p>6860398</text:p>
          </table:table-cell>
          <table:table-cell table:number-columns-repeated="16368" table:style-name="ce10"/>
        </table:table-row>
        <table:table-row table:style-name="ro7">
          <table:table-cell office:value-type="string" table:style-name="ce38">
            <text:p>2C100</text:p>
          </table:table-cell>
          <table:table-cell office:value-type="string" table:style-name="ce39">
            <text:p>Assistenza ai turisti</text:p>
          </table:table-cell>
          <table:table-cell office:value-type="float" office:value="0" table:formula="of:=VLOOKUP([.$A20];['file:///Z:/NVP/modello_la_20260326_152913.xls'#modello_la_min.$D$1:.$U$65536];5;FALSE)" table:style-name="ce40">
            <text:p>0</text:p>
          </table:table-cell>
          <table:table-cell office:value-type="float" office:value="0" table:formula="of:=VLOOKUP([.$A20];['file:///Z:/NVP/modello_la_20260326_152913.xls'#modello_la_min.$D$1:.$U$65536];6;FALSE)" table:style-name="ce40">
            <text:p>0</text:p>
          </table:table-cell>
          <table:table-cell office:value-type="float" office:value="0" table:formula="of:=VLOOKUP([.$A20];['file:///Z:/NVP/modello_la_20260326_152913.xls'#modello_la_min.$D$1:.$U$65536];7;FALSE)" table:style-name="ce40">
            <text:p>0</text:p>
          </table:table-cell>
          <table:table-cell office:value-type="float" office:value="0" table:formula="of:=VLOOKUP([.$A20];['file:///Z:/NVP/modello_la_20260326_152913.xls'#modello_la_min.$D$1:.$U$65536];8;FALSE)" table:style-name="ce40">
            <text:p>0</text:p>
          </table:table-cell>
          <table:table-cell office:value-type="float" office:value="0" table:formula="of:=VLOOKUP([.$A20];['file:///Z:/NVP/modello_la_20260326_152913.xls'#modello_la_min.$D$1:.$U$65536];9;FALSE)" table:style-name="ce40">
            <text:p>0</text:p>
          </table:table-cell>
          <table:table-cell office:value-type="float" office:value="0" table:formula="of:=VLOOKUP([.$A20];['file:///Z:/NVP/modello_la_20260326_152913.xls'#modello_la_min.$D$1:.$U$65536];10;FALSE)" table:style-name="ce40">
            <text:p>0</text:p>
          </table:table-cell>
          <table:table-cell office:value-type="float" office:value="0" table:formula="of:=VLOOKUP([.$A20];['file:///Z:/NVP/modello_la_20260326_152913.xls'#modello_la_min.$D$1:.$U$65536];11;FALSE)" table:style-name="ce40">
            <text:p>0</text:p>
          </table:table-cell>
          <table:table-cell office:value-type="float" office:value="0" table:formula="of:=VLOOKUP([.$A20];['file:///Z:/NVP/modello_la_20260326_152913.xls'#modello_la_min.$D$1:.$U$65536];12;FALSE)" table:style-name="ce40">
            <text:p>0</text:p>
          </table:table-cell>
          <table:table-cell office:value-type="float" office:value="0" table:formula="of:=VLOOKUP([.$A20];['file:///Z:/NVP/modello_la_20260326_152913.xls'#modello_la_min.$D$1:.$U$65536];13;FALSE)" table:style-name="ce40">
            <text:p>0</text:p>
          </table:table-cell>
          <table:table-cell office:value-type="float" office:value="0" table:formula="of:=VLOOKUP([.$A20];['file:///Z:/NVP/modello_la_20260326_152913.xls'#modello_la_min.$D$1:.$U$65536];14;FALSE)" table:style-name="ce40">
            <text:p>0</text:p>
          </table:table-cell>
          <table:table-cell office:value-type="float" office:value="0" table:formula="of:=VLOOKUP([.$A20];['file:///Z:/NVP/modello_la_20260326_152913.xls'#modello_la_min.$D$1:.$U$65536];15;FALSE)" table:style-name="ce40">
            <text:p>0</text:p>
          </table:table-cell>
          <table:table-cell office:value-type="float" office:value="0" table:formula="of:=VLOOKUP([.$A20];['file:///Z:/NVP/modello_la_20260326_152913.xls'#modello_la_min.$D$1:.$U$65536];16;FALSE)" table:style-name="ce40">
            <text:p>0</text:p>
          </table:table-cell>
          <table:table-cell office:value-type="float" office:value="0" table:formula="of:=VLOOKUP([.$A20];['file:///Z:/NVP/modello_la_20260326_152913.xls'#modello_la_min.$D$1:.$U$65536];17;FALSE)" table:style-name="ce40">
            <text:p>0</text:p>
          </table:table-cell>
          <table:table-cell office:value-type="float" office:value="0" table:formula="of:=SUM([.C20:.O20])" table:style-name="ce40">
            <text:p>0</text:p>
          </table:table-cell>
          <table:table-cell table:number-columns-repeated="16368" table:style-name="ce10"/>
        </table:table-row>
        <table:table-row table:style-name="ro7">
          <table:table-cell office:value-type="string" table:style-name="ce38">
            <text:p>2D100</text:p>
          </table:table-cell>
          <table:table-cell office:value-type="string" table:style-name="ce39">
            <text:p>Emergenza sanitaria territoriale<text:s/></text:p>
          </table:table-cell>
          <table:table-cell office:value-type="float" office:value="88885" table:formula="of:=VLOOKUP([.$A21];['file:///Z:/NVP/modello_la_20260326_152913.xls'#modello_la_min.$D$1:.$U$65536];5;FALSE)" table:style-name="ce40">
            <text:p>88885</text:p>
          </table:table-cell>
          <table:table-cell office:value-type="float" office:value="539" table:formula="of:=VLOOKUP([.$A21];['file:///Z:/NVP/modello_la_20260326_152913.xls'#modello_la_min.$D$1:.$U$65536];6;FALSE)" table:style-name="ce40">
            <text:p>539</text:p>
          </table:table-cell>
          <table:table-cell office:value-type="float" office:value="0" table:formula="of:=VLOOKUP([.$A21];['file:///Z:/NVP/modello_la_20260326_152913.xls'#modello_la_min.$D$1:.$U$65536];7;FALSE)" table:style-name="ce40">
            <text:p>0</text:p>
          </table:table-cell>
          <table:table-cell office:value-type="float" office:value="1129127" table:formula="of:=VLOOKUP([.$A21];['file:///Z:/NVP/modello_la_20260326_152913.xls'#modello_la_min.$D$1:.$U$65536];8;FALSE)" table:style-name="ce40">
            <text:p>1129127</text:p>
          </table:table-cell>
          <table:table-cell office:value-type="float" office:value="17149" table:formula="of:=VLOOKUP([.$A21];['file:///Z:/NVP/modello_la_20260326_152913.xls'#modello_la_min.$D$1:.$U$65536];9;FALSE)" table:style-name="ce40">
            <text:p>17149</text:p>
          </table:table-cell>
          <table:table-cell office:value-type="float" office:value="558958" table:formula="of:=VLOOKUP([.$A21];['file:///Z:/NVP/modello_la_20260326_152913.xls'#modello_la_min.$D$1:.$U$65536];10;FALSE)" table:style-name="ce40">
            <text:p>558958</text:p>
          </table:table-cell>
          <table:table-cell office:value-type="float" office:value="0" table:formula="of:=VLOOKUP([.$A21];['file:///Z:/NVP/modello_la_20260326_152913.xls'#modello_la_min.$D$1:.$U$65536];11;FALSE)" table:style-name="ce40">
            <text:p>0</text:p>
          </table:table-cell>
          <table:table-cell office:value-type="float" office:value="0" table:formula="of:=VLOOKUP([.$A21];['file:///Z:/NVP/modello_la_20260326_152913.xls'#modello_la_min.$D$1:.$U$65536];12;FALSE)" table:style-name="ce40">
            <text:p>0</text:p>
          </table:table-cell>
          <table:table-cell office:value-type="float" office:value="0" table:formula="of:=VLOOKUP([.$A21];['file:///Z:/NVP/modello_la_20260326_152913.xls'#modello_la_min.$D$1:.$U$65536];13;FALSE)" table:style-name="ce40">
            <text:p>0</text:p>
          </table:table-cell>
          <table:table-cell office:value-type="float" office:value="0" table:formula="of:=VLOOKUP([.$A21];['file:///Z:/NVP/modello_la_20260326_152913.xls'#modello_la_min.$D$1:.$U$65536];14;FALSE)" table:style-name="ce40">
            <text:p>0</text:p>
          </table:table-cell>
          <table:table-cell office:value-type="float" office:value="0" table:formula="of:=VLOOKUP([.$A21];['file:///Z:/NVP/modello_la_20260326_152913.xls'#modello_la_min.$D$1:.$U$65536];15;FALSE)" table:style-name="ce40">
            <text:p>0</text:p>
          </table:table-cell>
          <table:table-cell office:value-type="float" office:value="0" table:formula="of:=VLOOKUP([.$A21];['file:///Z:/NVP/modello_la_20260326_152913.xls'#modello_la_min.$D$1:.$U$65536];16;FALSE)" table:style-name="ce40">
            <text:p>0</text:p>
          </table:table-cell>
          <table:table-cell office:value-type="float" office:value="0" table:formula="of:=VLOOKUP([.$A21];['file:///Z:/NVP/modello_la_20260326_152913.xls'#modello_la_min.$D$1:.$U$65536];17;FALSE)" table:style-name="ce40">
            <text:p>0</text:p>
          </table:table-cell>
          <table:table-cell office:value-type="float" office:value="1794658" table:formula="of:=SUM([.C21:.O21])" table:style-name="ce40">
            <text:p>1794658</text:p>
          </table:table-cell>
          <table:table-cell table:number-columns-repeated="16368" table:style-name="ce10"/>
        </table:table-row>
        <table:table-row table:style-name="ro7">
          <table:table-cell office:value-type="string" table:style-name="ce42">
            <text:p>2E100</text:p>
          </table:table-cell>
          <table:table-cell office:value-type="string" table:style-name="ce39">
            <text:p>Assistenza farmaceutica<text:s/></text:p>
          </table:table-cell>
          <table:table-cell office:value-type="float" office:value="77346292" table:formula="of:=VLOOKUP([.$A22];['file:///Z:/NVP/modello_la_20260326_152913.xls'#modello_la_min.$D$1:.$U$65536];5;FALSE)" table:style-name="ce40">
            <text:p>77346292</text:p>
          </table:table-cell>
          <table:table-cell office:value-type="float" office:value="20951" table:formula="of:=VLOOKUP([.$A22];['file:///Z:/NVP/modello_la_20260326_152913.xls'#modello_la_min.$D$1:.$U$65536];6;FALSE)" table:style-name="ce40">
            <text:p>20951</text:p>
          </table:table-cell>
          <table:table-cell office:value-type="float" office:value="0" table:formula="of:=VLOOKUP([.$A22];['file:///Z:/NVP/modello_la_20260326_152913.xls'#modello_la_min.$D$1:.$U$65536];7;FALSE)" table:style-name="ce40">
            <text:p>0</text:p>
          </table:table-cell>
          <table:table-cell office:value-type="float" office:value="117657" table:formula="of:=VLOOKUP([.$A22];['file:///Z:/NVP/modello_la_20260326_152913.xls'#modello_la_min.$D$1:.$U$65536];8;FALSE)" table:style-name="ce40">
            <text:p>117657</text:p>
          </table:table-cell>
          <table:table-cell office:value-type="float" office:value="562896" table:formula="of:=VLOOKUP([.$A22];['file:///Z:/NVP/modello_la_20260326_152913.xls'#modello_la_min.$D$1:.$U$65536];9;FALSE)" table:style-name="ce40">
            <text:p>562896</text:p>
          </table:table-cell>
          <table:table-cell office:value-type="float" office:value="1137688" table:formula="of:=VLOOKUP([.$A22];['file:///Z:/NVP/modello_la_20260326_152913.xls'#modello_la_min.$D$1:.$U$65536];10;FALSE)" table:style-name="ce40">
            <text:p>1137688</text:p>
          </table:table-cell>
          <table:table-cell office:value-type="float" office:value="6981" table:formula="of:=VLOOKUP([.$A22];['file:///Z:/NVP/modello_la_20260326_152913.xls'#modello_la_min.$D$1:.$U$65536];11;FALSE)" table:style-name="ce40">
            <text:p>6981</text:p>
          </table:table-cell>
          <table:table-cell office:value-type="float" office:value="396497" table:formula="of:=VLOOKUP([.$A22];['file:///Z:/NVP/modello_la_20260326_152913.xls'#modello_la_min.$D$1:.$U$65536];12;FALSE)" table:style-name="ce40">
            <text:p>396497</text:p>
          </table:table-cell>
          <table:table-cell office:value-type="float" office:value="505121" table:formula="of:=VLOOKUP([.$A22];['file:///Z:/NVP/modello_la_20260326_152913.xls'#modello_la_min.$D$1:.$U$65536];13;FALSE)" table:style-name="ce40">
            <text:p>505121</text:p>
          </table:table-cell>
          <table:table-cell office:value-type="float" office:value="82273" table:formula="of:=VLOOKUP([.$A22];['file:///Z:/NVP/modello_la_20260326_152913.xls'#modello_la_min.$D$1:.$U$65536];14;FALSE)" table:style-name="ce40">
            <text:p>82273</text:p>
          </table:table-cell>
          <table:table-cell office:value-type="float" office:value="1729" table:formula="of:=VLOOKUP([.$A22];['file:///Z:/NVP/modello_la_20260326_152913.xls'#modello_la_min.$D$1:.$U$65536];15;FALSE)" table:style-name="ce40">
            <text:p>1729</text:p>
          </table:table-cell>
          <table:table-cell office:value-type="float" office:value="40007" table:formula="of:=VLOOKUP([.$A22];['file:///Z:/NVP/modello_la_20260326_152913.xls'#modello_la_min.$D$1:.$U$65536];16;FALSE)" table:style-name="ce40">
            <text:p>40007</text:p>
          </table:table-cell>
          <table:table-cell office:value-type="float" office:value="8507" table:formula="of:=VLOOKUP([.$A22];['file:///Z:/NVP/modello_la_20260326_152913.xls'#modello_la_min.$D$1:.$U$65536];17;FALSE)" table:style-name="ce40">
            <text:p>8507</text:p>
          </table:table-cell>
          <table:table-cell office:value-type="float" office:value="80226599" table:formula="of:=SUM([.C22:.O22])" table:style-name="ce40">
            <text:p>80226599</text:p>
          </table:table-cell>
          <table:table-cell table:number-columns-repeated="16368" table:style-name="ce10"/>
        </table:table-row>
        <table:table-row table:style-name="ro7">
          <table:table-cell office:value-type="string" table:style-name="ce42">
            <text:p>2F100</text:p>
          </table:table-cell>
          <table:table-cell office:value-type="string" table:style-name="ce47">
            <text:p>Assistenza integrativa e protesica</text:p>
          </table:table-cell>
          <table:table-cell office:value-type="float" office:value="3395" table:formula="of:=VLOOKUP([.$A23];['file:///Z:/NVP/modello_la_20260326_152913.xls'#modello_la_min.$D$1:.$U$65536];5;FALSE)" table:style-name="ce40">
            <text:p>3395</text:p>
          </table:table-cell>
          <table:table-cell office:value-type="float" office:value="4484" table:formula="of:=VLOOKUP([.$A23];['file:///Z:/NVP/modello_la_20260326_152913.xls'#modello_la_min.$D$1:.$U$65536];6;FALSE)" table:style-name="ce40">
            <text:p>4484</text:p>
          </table:table-cell>
          <table:table-cell office:value-type="float" office:value="0" table:formula="of:=VLOOKUP([.$A23];['file:///Z:/NVP/modello_la_20260326_152913.xls'#modello_la_min.$D$1:.$U$65536];7;FALSE)" table:style-name="ce40">
            <text:p>0</text:p>
          </table:table-cell>
          <table:table-cell office:value-type="float" office:value="16653" table:formula="of:=VLOOKUP([.$A23];['file:///Z:/NVP/modello_la_20260326_152913.xls'#modello_la_min.$D$1:.$U$65536];8;FALSE)" table:style-name="ce40">
            <text:p>16653</text:p>
          </table:table-cell>
          <table:table-cell office:value-type="float" office:value="220669" table:formula="of:=VLOOKUP([.$A23];['file:///Z:/NVP/modello_la_20260326_152913.xls'#modello_la_min.$D$1:.$U$65536];9;FALSE)" table:style-name="ce40">
            <text:p>220669</text:p>
          </table:table-cell>
          <table:table-cell office:value-type="float" office:value="438162" table:formula="of:=VLOOKUP([.$A23];['file:///Z:/NVP/modello_la_20260326_152913.xls'#modello_la_min.$D$1:.$U$65536];10;FALSE)" table:style-name="ce40">
            <text:p>438162</text:p>
          </table:table-cell>
          <table:table-cell office:value-type="float" office:value="4628" table:formula="of:=VLOOKUP([.$A23];['file:///Z:/NVP/modello_la_20260326_152913.xls'#modello_la_min.$D$1:.$U$65536];11;FALSE)" table:style-name="ce40">
            <text:p>4628</text:p>
          </table:table-cell>
          <table:table-cell office:value-type="float" office:value="52619" table:formula="of:=VLOOKUP([.$A23];['file:///Z:/NVP/modello_la_20260326_152913.xls'#modello_la_min.$D$1:.$U$65536];12;FALSE)" table:style-name="ce40">
            <text:p>52619</text:p>
          </table:table-cell>
          <table:table-cell office:value-type="float" office:value="860306" table:formula="of:=VLOOKUP([.$A23];['file:///Z:/NVP/modello_la_20260326_152913.xls'#modello_la_min.$D$1:.$U$65536];13;FALSE)" table:style-name="ce40">
            <text:p>860306</text:p>
          </table:table-cell>
          <table:table-cell office:value-type="float" office:value="44736" table:formula="of:=VLOOKUP([.$A23];['file:///Z:/NVP/modello_la_20260326_152913.xls'#modello_la_min.$D$1:.$U$65536];14;FALSE)" table:style-name="ce40">
            <text:p>44736</text:p>
          </table:table-cell>
          <table:table-cell office:value-type="float" office:value="1146" table:formula="of:=VLOOKUP([.$A23];['file:///Z:/NVP/modello_la_20260326_152913.xls'#modello_la_min.$D$1:.$U$65536];15;FALSE)" table:style-name="ce40">
            <text:p>1146</text:p>
          </table:table-cell>
          <table:table-cell office:value-type="float" office:value="27183" table:formula="of:=VLOOKUP([.$A23];['file:///Z:/NVP/modello_la_20260326_152913.xls'#modello_la_min.$D$1:.$U$65536];16;FALSE)" table:style-name="ce40">
            <text:p>27183</text:p>
          </table:table-cell>
          <table:table-cell office:value-type="float" office:value="5639" table:formula="of:=VLOOKUP([.$A23];['file:///Z:/NVP/modello_la_20260326_152913.xls'#modello_la_min.$D$1:.$U$65536];17;FALSE)" table:style-name="ce40">
            <text:p>5639</text:p>
          </table:table-cell>
          <table:table-cell office:value-type="float" office:value="1679620" table:formula="of:=SUM([.C23:.O23])" table:style-name="ce40">
            <text:p>1679620</text:p>
          </table:table-cell>
          <table:table-cell table:number-columns-repeated="16368" table:style-name="ce10"/>
        </table:table-row>
        <table:table-row table:style-name="ro7">
          <table:table-cell office:value-type="string" table:style-name="ce42">
            <text:p>2G100</text:p>
          </table:table-cell>
          <table:table-cell office:value-type="string" table:style-name="ce39">
            <text:p>Assistenza specialistica ambulatoriale</text:p>
          </table:table-cell>
          <table:table-cell office:value-type="float" office:value="39263118" table:formula="of:=VLOOKUP([.$A24];['file:///Z:/NVP/modello_la_20260326_152913.xls'#modello_la_min.$D$1:.$U$65536];5;FALSE)" table:style-name="ce40">
            <text:p>39263118</text:p>
          </table:table-cell>
          <table:table-cell office:value-type="float" office:value="580231" table:formula="of:=VLOOKUP([.$A24];['file:///Z:/NVP/modello_la_20260326_152913.xls'#modello_la_min.$D$1:.$U$65536];6;FALSE)" table:style-name="ce40">
            <text:p>580231</text:p>
          </table:table-cell>
          <table:table-cell office:value-type="float" office:value="6786254" table:formula="of:=VLOOKUP([.$A24];['file:///Z:/NVP/modello_la_20260326_152913.xls'#modello_la_min.$D$1:.$U$65536];7;FALSE)" table:style-name="ce40">
            <text:p>6786254</text:p>
          </table:table-cell>
          <table:table-cell office:value-type="float" office:value="16996990" table:formula="of:=VLOOKUP([.$A24];['file:///Z:/NVP/modello_la_20260326_152913.xls'#modello_la_min.$D$1:.$U$65536];8;FALSE)" table:style-name="ce40">
            <text:p>16996990</text:p>
          </table:table-cell>
          <table:table-cell office:value-type="float" office:value="16237399" table:formula="of:=VLOOKUP([.$A24];['file:///Z:/NVP/modello_la_20260326_152913.xls'#modello_la_min.$D$1:.$U$65536];9;FALSE)" table:style-name="ce40">
            <text:p>16237399</text:p>
          </table:table-cell>
          <table:table-cell office:value-type="float" office:value="60360677" table:formula="of:=VLOOKUP([.$A24];['file:///Z:/NVP/modello_la_20260326_152913.xls'#modello_la_min.$D$1:.$U$65536];10;FALSE)" table:style-name="ce40">
            <text:p>60360677</text:p>
          </table:table-cell>
          <table:table-cell office:value-type="float" office:value="278956" table:formula="of:=VLOOKUP([.$A24];['file:///Z:/NVP/modello_la_20260326_152913.xls'#modello_la_min.$D$1:.$U$65536];11;FALSE)" table:style-name="ce40">
            <text:p>278956</text:p>
          </table:table-cell>
          <table:table-cell office:value-type="float" office:value="6600219" table:formula="of:=VLOOKUP([.$A24];['file:///Z:/NVP/modello_la_20260326_152913.xls'#modello_la_min.$D$1:.$U$65536];12;FALSE)" table:style-name="ce40">
            <text:p>6600219</text:p>
          </table:table-cell>
          <table:table-cell office:value-type="float" office:value="11011805" table:formula="of:=VLOOKUP([.$A24];['file:///Z:/NVP/modello_la_20260326_152913.xls'#modello_la_min.$D$1:.$U$65536];13;FALSE)" table:style-name="ce40">
            <text:p>11011805</text:p>
          </table:table-cell>
          <table:table-cell office:value-type="float" office:value="4247029" table:formula="of:=VLOOKUP([.$A24];['file:///Z:/NVP/modello_la_20260326_152913.xls'#modello_la_min.$D$1:.$U$65536];14;FALSE)" table:style-name="ce40">
            <text:p>4247029</text:p>
          </table:table-cell>
          <table:table-cell office:value-type="float" office:value="134561" table:formula="of:=VLOOKUP([.$A24];['file:///Z:/NVP/modello_la_20260326_152913.xls'#modello_la_min.$D$1:.$U$65536];15;FALSE)" table:style-name="ce40">
            <text:p>134561</text:p>
          </table:table-cell>
          <table:table-cell office:value-type="float" office:value="2230716" table:formula="of:=VLOOKUP([.$A24];['file:///Z:/NVP/modello_la_20260326_152913.xls'#modello_la_min.$D$1:.$U$65536];16;FALSE)" table:style-name="ce40">
            <text:p>2230716</text:p>
          </table:table-cell>
          <table:table-cell office:value-type="float" office:value="339880" table:formula="of:=VLOOKUP([.$A24];['file:///Z:/NVP/modello_la_20260326_152913.xls'#modello_la_min.$D$1:.$U$65536];17;FALSE)" table:style-name="ce40">
            <text:p>339880</text:p>
          </table:table-cell>
          <table:table-cell office:value-type="float" office:value="165067835" table:formula="of:=SUM([.C24:.O24])" table:style-name="ce40">
            <text:p>165067835</text:p>
          </table:table-cell>
          <table:table-cell table:number-columns-repeated="16368" table:style-name="ce10"/>
        </table:table-row>
        <table:table-row table:style-name="ro7">
          <table:table-cell office:value-type="string" table:style-name="ce42">
            <text:p>2H100</text:p>
          </table:table-cell>
          <table:table-cell office:value-type="string" table:style-name="ce39">
            <text:p>Assistenza <text:s/>sociosanitaria distrettuale, domiciliare e territoriale<text:s text:c="2"/></text:p>
          </table:table-cell>
          <table:table-cell office:value-type="float" office:value="211008" table:formula="of:=VLOOKUP([.$A25];['file:///Z:/NVP/modello_la_20260326_152913.xls'#modello_la_min.$D$1:.$U$65536];5;FALSE)" table:style-name="ce40">
            <text:p>211008</text:p>
          </table:table-cell>
          <table:table-cell office:value-type="float" office:value="134068" table:formula="of:=VLOOKUP([.$A25];['file:///Z:/NVP/modello_la_20260326_152913.xls'#modello_la_min.$D$1:.$U$65536];6;FALSE)" table:style-name="ce40">
            <text:p>134068</text:p>
          </table:table-cell>
          <table:table-cell office:value-type="float" office:value="1946302" table:formula="of:=VLOOKUP([.$A25];['file:///Z:/NVP/modello_la_20260326_152913.xls'#modello_la_min.$D$1:.$U$65536];7;FALSE)" table:style-name="ce40">
            <text:p>1946302</text:p>
          </table:table-cell>
          <table:table-cell office:value-type="float" office:value="2737249" table:formula="of:=VLOOKUP([.$A25];['file:///Z:/NVP/modello_la_20260326_152913.xls'#modello_la_min.$D$1:.$U$65536];8;FALSE)" table:style-name="ce40">
            <text:p>2737249</text:p>
          </table:table-cell>
          <table:table-cell office:value-type="float" office:value="5606117" table:formula="of:=VLOOKUP([.$A25];['file:///Z:/NVP/modello_la_20260326_152913.xls'#modello_la_min.$D$1:.$U$65536];9;FALSE)" table:style-name="ce40">
            <text:p>5606117</text:p>
          </table:table-cell>
          <table:table-cell office:value-type="float" office:value="20923850" table:formula="of:=VLOOKUP([.$A25];['file:///Z:/NVP/modello_la_20260326_152913.xls'#modello_la_min.$D$1:.$U$65536];10;FALSE)" table:style-name="ce40">
            <text:p>20923850</text:p>
          </table:table-cell>
          <table:table-cell office:value-type="float" office:value="86710" table:formula="of:=VLOOKUP([.$A25];['file:///Z:/NVP/modello_la_20260326_152913.xls'#modello_la_min.$D$1:.$U$65536];11;FALSE)" table:style-name="ce40">
            <text:p>86710</text:p>
          </table:table-cell>
          <table:table-cell office:value-type="float" office:value="2357514" table:formula="of:=VLOOKUP([.$A25];['file:///Z:/NVP/modello_la_20260326_152913.xls'#modello_la_min.$D$1:.$U$65536];12;FALSE)" table:style-name="ce40">
            <text:p>2357514</text:p>
          </table:table-cell>
          <table:table-cell office:value-type="float" office:value="2074602" table:formula="of:=VLOOKUP([.$A25];['file:///Z:/NVP/modello_la_20260326_152913.xls'#modello_la_min.$D$1:.$U$65536];13;FALSE)" table:style-name="ce40">
            <text:p>2074602</text:p>
          </table:table-cell>
          <table:table-cell office:value-type="float" office:value="914017" table:formula="of:=VLOOKUP([.$A25];['file:///Z:/NVP/modello_la_20260326_152913.xls'#modello_la_min.$D$1:.$U$65536];14;FALSE)" table:style-name="ce40">
            <text:p>914017</text:p>
          </table:table-cell>
          <table:table-cell office:value-type="float" office:value="21476" table:formula="of:=VLOOKUP([.$A25];['file:///Z:/NVP/modello_la_20260326_152913.xls'#modello_la_min.$D$1:.$U$65536];15;FALSE)" table:style-name="ce40">
            <text:p>21476</text:p>
          </table:table-cell>
          <table:table-cell office:value-type="float" office:value="654963" table:formula="of:=VLOOKUP([.$A25];['file:///Z:/NVP/modello_la_20260326_152913.xls'#modello_la_min.$D$1:.$U$65536];16;FALSE)" table:style-name="ce40">
            <text:p>654963</text:p>
          </table:table-cell>
          <table:table-cell office:value-type="float" office:value="105647" table:formula="of:=VLOOKUP([.$A25];['file:///Z:/NVP/modello_la_20260326_152913.xls'#modello_la_min.$D$1:.$U$65536];17;FALSE)" table:style-name="ce40">
            <text:p>105647</text:p>
          </table:table-cell>
          <table:table-cell office:value-type="float" office:value="37773523" table:formula="of:=SUM([.C25:.O25])" table:style-name="ce40">
            <text:p>37773523</text:p>
          </table:table-cell>
          <table:table-cell table:number-columns-repeated="16368" table:style-name="ce10"/>
        </table:table-row>
        <table:table-row table:style-name="ro7">
          <table:table-cell office:value-type="string" table:style-name="ce42">
            <text:p>2I100</text:p>
          </table:table-cell>
          <table:table-cell office:value-type="string" table:style-name="ce39">
            <text:p>Assistenza sociosanitaria semi-residenziale</text:p>
          </table:table-cell>
          <table:table-cell office:value-type="float" office:value="687" table:formula="of:=VLOOKUP([.$A26];['file:///Z:/NVP/modello_la_20260326_152913.xls'#modello_la_min.$D$1:.$U$65536];5;FALSE)" table:style-name="ce40">
            <text:p>687</text:p>
          </table:table-cell>
          <table:table-cell office:value-type="float" office:value="2099" table:formula="of:=VLOOKUP([.$A26];['file:///Z:/NVP/modello_la_20260326_152913.xls'#modello_la_min.$D$1:.$U$65536];6;FALSE)" table:style-name="ce40">
            <text:p>2099</text:p>
          </table:table-cell>
          <table:table-cell office:value-type="float" office:value="0" table:formula="of:=VLOOKUP([.$A26];['file:///Z:/NVP/modello_la_20260326_152913.xls'#modello_la_min.$D$1:.$U$65536];7;FALSE)" table:style-name="ce40">
            <text:p>0</text:p>
          </table:table-cell>
          <table:table-cell office:value-type="float" office:value="204431" table:formula="of:=VLOOKUP([.$A26];['file:///Z:/NVP/modello_la_20260326_152913.xls'#modello_la_min.$D$1:.$U$65536];8;FALSE)" table:style-name="ce40">
            <text:p>204431</text:p>
          </table:table-cell>
          <table:table-cell office:value-type="float" office:value="436297" table:formula="of:=VLOOKUP([.$A26];['file:///Z:/NVP/modello_la_20260326_152913.xls'#modello_la_min.$D$1:.$U$65536];9;FALSE)" table:style-name="ce40">
            <text:p>436297</text:p>
          </table:table-cell>
          <table:table-cell office:value-type="float" office:value="1059838" table:formula="of:=VLOOKUP([.$A26];['file:///Z:/NVP/modello_la_20260326_152913.xls'#modello_la_min.$D$1:.$U$65536];10;FALSE)" table:style-name="ce40">
            <text:p>1059838</text:p>
          </table:table-cell>
          <table:table-cell office:value-type="float" office:value="3944" table:formula="of:=VLOOKUP([.$A26];['file:///Z:/NVP/modello_la_20260326_152913.xls'#modello_la_min.$D$1:.$U$65536];11;FALSE)" table:style-name="ce40">
            <text:p>3944</text:p>
          </table:table-cell>
          <table:table-cell office:value-type="float" office:value="37176" table:formula="of:=VLOOKUP([.$A26];['file:///Z:/NVP/modello_la_20260326_152913.xls'#modello_la_min.$D$1:.$U$65536];12;FALSE)" table:style-name="ce40">
            <text:p>37176</text:p>
          </table:table-cell>
          <table:table-cell office:value-type="float" office:value="57086" table:formula="of:=VLOOKUP([.$A26];['file:///Z:/NVP/modello_la_20260326_152913.xls'#modello_la_min.$D$1:.$U$65536];13;FALSE)" table:style-name="ce40">
            <text:p>57086</text:p>
          </table:table-cell>
          <table:table-cell office:value-type="float" office:value="51251" table:formula="of:=VLOOKUP([.$A26];['file:///Z:/NVP/modello_la_20260326_152913.xls'#modello_la_min.$D$1:.$U$65536];14;FALSE)" table:style-name="ce40">
            <text:p>51251</text:p>
          </table:table-cell>
          <table:table-cell office:value-type="float" office:value="977" table:formula="of:=VLOOKUP([.$A26];['file:///Z:/NVP/modello_la_20260326_152913.xls'#modello_la_min.$D$1:.$U$65536];15;FALSE)" table:style-name="ce40">
            <text:p>977</text:p>
          </table:table-cell>
          <table:table-cell office:value-type="float" office:value="22603" table:formula="of:=VLOOKUP([.$A26];['file:///Z:/NVP/modello_la_20260326_152913.xls'#modello_la_min.$D$1:.$U$65536];16;FALSE)" table:style-name="ce40">
            <text:p>22603</text:p>
          </table:table-cell>
          <table:table-cell office:value-type="float" office:value="4806" table:formula="of:=VLOOKUP([.$A26];['file:///Z:/NVP/modello_la_20260326_152913.xls'#modello_la_min.$D$1:.$U$65536];17;FALSE)" table:style-name="ce40">
            <text:p>4806</text:p>
          </table:table-cell>
          <table:table-cell office:value-type="float" office:value="1881195" table:formula="of:=SUM([.C26:.O26])" table:style-name="ce40">
            <text:p>1881195</text:p>
          </table:table-cell>
          <table:table-cell table:number-columns-repeated="16368" table:style-name="ce10"/>
        </table:table-row>
        <table:table-row table:style-name="ro7">
          <table:table-cell office:value-type="string" table:style-name="ce42">
            <text:p>2J100</text:p>
          </table:table-cell>
          <table:table-cell office:value-type="string" table:style-name="ce39">
            <text:p>Assistenza sociosanitaria residenziale</text:p>
          </table:table-cell>
          <table:table-cell office:value-type="float" office:value="119740" table:formula="of:=VLOOKUP([.$A27];['file:///Z:/NVP/modello_la_20260326_152913.xls'#modello_la_min.$D$1:.$U$65536];5;FALSE)" table:style-name="ce40">
            <text:p>119740</text:p>
          </table:table-cell>
          <table:table-cell office:value-type="float" office:value="18781" table:formula="of:=VLOOKUP([.$A27];['file:///Z:/NVP/modello_la_20260326_152913.xls'#modello_la_min.$D$1:.$U$65536];6;FALSE)" table:style-name="ce40">
            <text:p>18781</text:p>
          </table:table-cell>
          <table:table-cell office:value-type="float" office:value="0" table:formula="of:=VLOOKUP([.$A27];['file:///Z:/NVP/modello_la_20260326_152913.xls'#modello_la_min.$D$1:.$U$65536];7;FALSE)" table:style-name="ce40">
            <text:p>0</text:p>
          </table:table-cell>
          <table:table-cell office:value-type="float" office:value="2243104" table:formula="of:=VLOOKUP([.$A27];['file:///Z:/NVP/modello_la_20260326_152913.xls'#modello_la_min.$D$1:.$U$65536];8;FALSE)" table:style-name="ce40">
            <text:p>2243104</text:p>
          </table:table-cell>
          <table:table-cell office:value-type="float" office:value="1137893" table:formula="of:=VLOOKUP([.$A27];['file:///Z:/NVP/modello_la_20260326_152913.xls'#modello_la_min.$D$1:.$U$65536];9;FALSE)" table:style-name="ce40">
            <text:p>1137893</text:p>
          </table:table-cell>
          <table:table-cell office:value-type="float" office:value="3049344" table:formula="of:=VLOOKUP([.$A27];['file:///Z:/NVP/modello_la_20260326_152913.xls'#modello_la_min.$D$1:.$U$65536];10;FALSE)" table:style-name="ce40">
            <text:p>3049344</text:p>
          </table:table-cell>
          <table:table-cell office:value-type="float" office:value="12000" table:formula="of:=VLOOKUP([.$A27];['file:///Z:/NVP/modello_la_20260326_152913.xls'#modello_la_min.$D$1:.$U$65536];11;FALSE)" table:style-name="ce40">
            <text:p>12000</text:p>
          </table:table-cell>
          <table:table-cell office:value-type="float" office:value="304944" table:formula="of:=VLOOKUP([.$A27];['file:///Z:/NVP/modello_la_20260326_152913.xls'#modello_la_min.$D$1:.$U$65536];12;FALSE)" table:style-name="ce40">
            <text:p>304944</text:p>
          </table:table-cell>
          <table:table-cell office:value-type="float" office:value="155466" table:formula="of:=VLOOKUP([.$A27];['file:///Z:/NVP/modello_la_20260326_152913.xls'#modello_la_min.$D$1:.$U$65536];13;FALSE)" table:style-name="ce40">
            <text:p>155466</text:p>
          </table:table-cell>
          <table:table-cell office:value-type="float" office:value="142008" table:formula="of:=VLOOKUP([.$A27];['file:///Z:/NVP/modello_la_20260326_152913.xls'#modello_la_min.$D$1:.$U$65536];14;FALSE)" table:style-name="ce40">
            <text:p>142008</text:p>
          </table:table-cell>
          <table:table-cell office:value-type="float" office:value="2972" table:formula="of:=VLOOKUP([.$A27];['file:///Z:/NVP/modello_la_20260326_152913.xls'#modello_la_min.$D$1:.$U$65536];15;FALSE)" table:style-name="ce40">
            <text:p>2972</text:p>
          </table:table-cell>
          <table:table-cell office:value-type="float" office:value="68761" table:formula="of:=VLOOKUP([.$A27];['file:///Z:/NVP/modello_la_20260326_152913.xls'#modello_la_min.$D$1:.$U$65536];16;FALSE)" table:style-name="ce40">
            <text:p>68761</text:p>
          </table:table-cell>
          <table:table-cell office:value-type="float" office:value="14621" table:formula="of:=VLOOKUP([.$A27];['file:///Z:/NVP/modello_la_20260326_152913.xls'#modello_la_min.$D$1:.$U$65536];17;FALSE)" table:style-name="ce40">
            <text:p>14621</text:p>
          </table:table-cell>
          <table:table-cell office:value-type="float" office:value="7269634" table:formula="of:=SUM([.C27:.O27])" table:style-name="ce40">
            <text:p>7269634</text:p>
          </table:table-cell>
          <table:table-cell table:number-columns-repeated="16368" table:style-name="ce10"/>
        </table:table-row>
        <table:table-row table:style-name="ro7">
          <table:table-cell office:value-type="string" table:style-name="ce42">
            <text:p>2K100</text:p>
          </table:table-cell>
          <table:table-cell office:value-type="string" table:style-name="ce39">
            <text:p>Assistenza termale<text:s/></text:p>
          </table:table-cell>
          <table:table-cell office:value-type="float" office:value="0" table:formula="of:=VLOOKUP([.$A28];['file:///Z:/NVP/modello_la_20260326_152913.xls'#modello_la_min.$D$1:.$U$65536];5;FALSE)" table:style-name="ce40">
            <text:p>0</text:p>
          </table:table-cell>
          <table:table-cell office:value-type="float" office:value="0" table:formula="of:=VLOOKUP([.$A28];['file:///Z:/NVP/modello_la_20260326_152913.xls'#modello_la_min.$D$1:.$U$65536];6;FALSE)" table:style-name="ce40">
            <text:p>0</text:p>
          </table:table-cell>
          <table:table-cell office:value-type="float" office:value="0" table:formula="of:=VLOOKUP([.$A28];['file:///Z:/NVP/modello_la_20260326_152913.xls'#modello_la_min.$D$1:.$U$65536];7;FALSE)" table:style-name="ce40">
            <text:p>0</text:p>
          </table:table-cell>
          <table:table-cell office:value-type="float" office:value="0" table:formula="of:=VLOOKUP([.$A28];['file:///Z:/NVP/modello_la_20260326_152913.xls'#modello_la_min.$D$1:.$U$65536];8;FALSE)" table:style-name="ce40">
            <text:p>0</text:p>
          </table:table-cell>
          <table:table-cell office:value-type="float" office:value="0" table:formula="of:=VLOOKUP([.$A28];['file:///Z:/NVP/modello_la_20260326_152913.xls'#modello_la_min.$D$1:.$U$65536];9;FALSE)" table:style-name="ce40">
            <text:p>0</text:p>
          </table:table-cell>
          <table:table-cell office:value-type="float" office:value="0" table:formula="of:=VLOOKUP([.$A28];['file:///Z:/NVP/modello_la_20260326_152913.xls'#modello_la_min.$D$1:.$U$65536];10;FALSE)" table:style-name="ce40">
            <text:p>0</text:p>
          </table:table-cell>
          <table:table-cell office:value-type="float" office:value="0" table:formula="of:=VLOOKUP([.$A28];['file:///Z:/NVP/modello_la_20260326_152913.xls'#modello_la_min.$D$1:.$U$65536];11;FALSE)" table:style-name="ce40">
            <text:p>0</text:p>
          </table:table-cell>
          <table:table-cell office:value-type="float" office:value="0" table:formula="of:=VLOOKUP([.$A28];['file:///Z:/NVP/modello_la_20260326_152913.xls'#modello_la_min.$D$1:.$U$65536];12;FALSE)" table:style-name="ce40">
            <text:p>0</text:p>
          </table:table-cell>
          <table:table-cell office:value-type="float" office:value="0" table:formula="of:=VLOOKUP([.$A28];['file:///Z:/NVP/modello_la_20260326_152913.xls'#modello_la_min.$D$1:.$U$65536];13;FALSE)" table:style-name="ce40">
            <text:p>0</text:p>
          </table:table-cell>
          <table:table-cell office:value-type="float" office:value="0" table:formula="of:=VLOOKUP([.$A28];['file:///Z:/NVP/modello_la_20260326_152913.xls'#modello_la_min.$D$1:.$U$65536];14;FALSE)" table:style-name="ce40">
            <text:p>0</text:p>
          </table:table-cell>
          <table:table-cell office:value-type="float" office:value="0" table:formula="of:=VLOOKUP([.$A28];['file:///Z:/NVP/modello_la_20260326_152913.xls'#modello_la_min.$D$1:.$U$65536];15;FALSE)" table:style-name="ce40">
            <text:p>0</text:p>
          </table:table-cell>
          <table:table-cell office:value-type="float" office:value="0" table:formula="of:=VLOOKUP([.$A28];['file:///Z:/NVP/modello_la_20260326_152913.xls'#modello_la_min.$D$1:.$U$65536];16;FALSE)" table:style-name="ce40">
            <text:p>0</text:p>
          </table:table-cell>
          <table:table-cell office:value-type="float" office:value="0" table:formula="of:=VLOOKUP([.$A28];['file:///Z:/NVP/modello_la_20260326_152913.xls'#modello_la_min.$D$1:.$U$65536];17;FALSE)" table:style-name="ce40">
            <text:p>0</text:p>
          </table:table-cell>
          <table:table-cell office:value-type="float" office:value="0" table:formula="of:=SUM([.C28:.O28])" table:style-name="ce40">
            <text:p>0</text:p>
          </table:table-cell>
          <table:table-cell table:number-columns-repeated="16368" table:style-name="ce10"/>
        </table:table-row>
        <table:table-row table:style-name="ro7">
          <table:table-cell office:value-type="string" table:style-name="ce42">
            <text:p>2L100</text:p>
          </table:table-cell>
          <table:table-cell office:value-type="string" table:style-name="ce39">
            <text:p>Assistenza presso strutture sanitarie interne alle carceri</text:p>
          </table:table-cell>
          <table:table-cell office:value-type="float" office:value="0" table:formula="of:=VLOOKUP([.$A29];['file:///Z:/NVP/modello_la_20260326_152913.xls'#modello_la_min.$D$1:.$U$65536];5;FALSE)" table:style-name="ce40">
            <text:p>0</text:p>
          </table:table-cell>
          <table:table-cell office:value-type="float" office:value="0" table:formula="of:=VLOOKUP([.$A29];['file:///Z:/NVP/modello_la_20260326_152913.xls'#modello_la_min.$D$1:.$U$65536];6;FALSE)" table:style-name="ce40">
            <text:p>0</text:p>
          </table:table-cell>
          <table:table-cell office:value-type="float" office:value="0" table:formula="of:=VLOOKUP([.$A29];['file:///Z:/NVP/modello_la_20260326_152913.xls'#modello_la_min.$D$1:.$U$65536];7;FALSE)" table:style-name="ce40">
            <text:p>0</text:p>
          </table:table-cell>
          <table:table-cell office:value-type="float" office:value="0" table:formula="of:=VLOOKUP([.$A29];['file:///Z:/NVP/modello_la_20260326_152913.xls'#modello_la_min.$D$1:.$U$65536];8;FALSE)" table:style-name="ce40">
            <text:p>0</text:p>
          </table:table-cell>
          <table:table-cell office:value-type="float" office:value="0" table:formula="of:=VLOOKUP([.$A29];['file:///Z:/NVP/modello_la_20260326_152913.xls'#modello_la_min.$D$1:.$U$65536];9;FALSE)" table:style-name="ce40">
            <text:p>0</text:p>
          </table:table-cell>
          <table:table-cell office:value-type="float" office:value="0" table:formula="of:=VLOOKUP([.$A29];['file:///Z:/NVP/modello_la_20260326_152913.xls'#modello_la_min.$D$1:.$U$65536];10;FALSE)" table:style-name="ce40">
            <text:p>0</text:p>
          </table:table-cell>
          <table:table-cell office:value-type="float" office:value="0" table:formula="of:=VLOOKUP([.$A29];['file:///Z:/NVP/modello_la_20260326_152913.xls'#modello_la_min.$D$1:.$U$65536];11;FALSE)" table:style-name="ce40">
            <text:p>0</text:p>
          </table:table-cell>
          <table:table-cell office:value-type="float" office:value="0" table:formula="of:=VLOOKUP([.$A29];['file:///Z:/NVP/modello_la_20260326_152913.xls'#modello_la_min.$D$1:.$U$65536];12;FALSE)" table:style-name="ce40">
            <text:p>0</text:p>
          </table:table-cell>
          <table:table-cell office:value-type="float" office:value="0" table:formula="of:=VLOOKUP([.$A29];['file:///Z:/NVP/modello_la_20260326_152913.xls'#modello_la_min.$D$1:.$U$65536];13;FALSE)" table:style-name="ce40">
            <text:p>0</text:p>
          </table:table-cell>
          <table:table-cell office:value-type="float" office:value="0" table:formula="of:=VLOOKUP([.$A29];['file:///Z:/NVP/modello_la_20260326_152913.xls'#modello_la_min.$D$1:.$U$65536];14;FALSE)" table:style-name="ce40">
            <text:p>0</text:p>
          </table:table-cell>
          <table:table-cell office:value-type="float" office:value="0" table:formula="of:=VLOOKUP([.$A29];['file:///Z:/NVP/modello_la_20260326_152913.xls'#modello_la_min.$D$1:.$U$65536];15;FALSE)" table:style-name="ce40">
            <text:p>0</text:p>
          </table:table-cell>
          <table:table-cell office:value-type="float" office:value="0" table:formula="of:=VLOOKUP([.$A29];['file:///Z:/NVP/modello_la_20260326_152913.xls'#modello_la_min.$D$1:.$U$65536];16;FALSE)" table:style-name="ce40">
            <text:p>0</text:p>
          </table:table-cell>
          <table:table-cell office:value-type="float" office:value="0" table:formula="of:=VLOOKUP([.$A29];['file:///Z:/NVP/modello_la_20260326_152913.xls'#modello_la_min.$D$1:.$U$65536];17;FALSE)" table:style-name="ce40">
            <text:p>0</text:p>
          </table:table-cell>
          <table:table-cell office:value-type="float" office:value="0" table:formula="of:=SUM([.C29:.O29])" table:style-name="ce40">
            <text:p>0</text:p>
          </table:table-cell>
          <table:table-cell table:number-columns-repeated="16368" table:style-name="ce10"/>
        </table:table-row>
        <table:table-row table:style-name="ro9">
          <table:table-cell office:value-type="float" office:value="29999" table:style-name="ce48">
            <text:p>29999</text:p>
          </table:table-cell>
          <table:table-cell office:value-type="string" table:style-name="ce44">
            <text:p>TOTALE ASSISTENZA DISTRETTUALE</text:p>
          </table:table-cell>
          <table:table-cell office:value-type="float" office:value="117049138" table:formula="of:=SUM([.C18:.C29])" table:style-name="ce49">
            <text:p>117049138</text:p>
          </table:table-cell>
          <table:table-cell office:value-type="float" office:value="776931" table:formula="of:=SUM([.D18:.D29])" table:style-name="ce49">
            <text:p>776931</text:p>
          </table:table-cell>
          <table:table-cell office:value-type="float" office:value="90571915" table:formula="of:=SUM([.E18:.E29])" table:style-name="ce49">
            <text:p>90571915</text:p>
          </table:table-cell>
          <table:table-cell office:value-type="float" office:value="23500204" table:formula="of:=SUM([.F18:.F29])" table:style-name="ce49">
            <text:p>23500204</text:p>
          </table:table-cell>
          <table:table-cell office:value-type="float" office:value="25341269" table:formula="of:=SUM([.G18:.G29])" table:style-name="ce49">
            <text:p>25341269</text:p>
          </table:table-cell>
          <table:table-cell office:value-type="float" office:value="89368171" table:formula="of:=SUM([.H18:.H29])" table:style-name="ce49">
            <text:p>89368171</text:p>
          </table:table-cell>
          <table:table-cell office:value-type="float" office:value="411433" table:formula="of:=SUM([.I18:.I29])" table:style-name="ce49">
            <text:p>411433</text:p>
          </table:table-cell>
          <table:table-cell office:value-type="float" office:value="9950691" table:formula="of:=SUM([.J18:.J29])" table:style-name="ce49">
            <text:p>9950691</text:p>
          </table:table-cell>
          <table:table-cell office:value-type="float" office:value="17940475" table:formula="of:=SUM([.K18:.K29])" table:style-name="ce49">
            <text:p>17940475</text:p>
          </table:table-cell>
          <table:table-cell office:value-type="float" office:value="5653539" table:formula="of:=SUM([.L18:.L29])" table:style-name="ce49">
            <text:p>5653539</text:p>
          </table:table-cell>
          <table:table-cell office:value-type="float" office:value="167372" table:formula="of:=SUM([.M18:.M29])" table:style-name="ce49">
            <text:p>167372</text:p>
          </table:table-cell>
          <table:table-cell office:value-type="float" office:value="3149545" table:formula="of:=SUM([.N18:.N29])" table:style-name="ce49">
            <text:p>3149545</text:p>
          </table:table-cell>
          <table:table-cell office:value-type="float" office:value="501291" table:formula="of:=SUM([.O18:.O29])" table:style-name="ce49">
            <text:p>501291</text:p>
          </table:table-cell>
          <table:table-cell office:value-type="float" office:value="384381974" table:formula="of:=SUM([.P18:.P29])" table:style-name="ce49">
            <text:p>384381974</text:p>
          </table:table-cell>
          <table:table-cell office:value-type="percentage" office:value="0.51764901712230948" table:formula="of:=[.P30]/[.P$41]" table:style-name="ce46">
            <text:p>51,76%</text:p>
          </table:table-cell>
          <table:table-cell table:number-columns-repeated="16367"/>
        </table:table-row>
        <table:table-row table:style-name="ro7">
          <table:table-cell office:value-type="string" table:style-name="ce42">
            <text:p>3A100</text:p>
          </table:table-cell>
          <table:table-cell office:value-type="string" table:style-name="ce39">
            <text:p>Attività di Pronto soccorso</text:p>
          </table:table-cell>
          <table:table-cell office:value-type="float" office:value="3444508" table:formula="of:=VLOOKUP([.$A31];['file:///Z:/NVP/modello_la_20260326_152913.xls'#modello_la_min.$D$1:.$U$65536];5;FALSE)" table:style-name="ce40">
            <text:p>3444508</text:p>
          </table:table-cell>
          <table:table-cell office:value-type="float" office:value="172032" table:formula="of:=VLOOKUP([.$A31];['file:///Z:/NVP/modello_la_20260326_152913.xls'#modello_la_min.$D$1:.$U$65536];6;FALSE)" table:style-name="ce40">
            <text:p>172032</text:p>
          </table:table-cell>
          <table:table-cell office:value-type="float" office:value="112737" table:formula="of:=VLOOKUP([.$A31];['file:///Z:/NVP/modello_la_20260326_152913.xls'#modello_la_min.$D$1:.$U$65536];7;FALSE)" table:style-name="ce40">
            <text:p>112737</text:p>
          </table:table-cell>
          <table:table-cell office:value-type="float" office:value="2744720" table:formula="of:=VLOOKUP([.$A31];['file:///Z:/NVP/modello_la_20260326_152913.xls'#modello_la_min.$D$1:.$U$65536];8;FALSE)" table:style-name="ce40">
            <text:p>2744720</text:p>
          </table:table-cell>
          <table:table-cell office:value-type="float" office:value="5679099" table:formula="of:=VLOOKUP([.$A31];['file:///Z:/NVP/modello_la_20260326_152913.xls'#modello_la_min.$D$1:.$U$65536];9;FALSE)" table:style-name="ce40">
            <text:p>5679099</text:p>
          </table:table-cell>
          <table:table-cell office:value-type="float" office:value="26114861" table:formula="of:=VLOOKUP([.$A31];['file:///Z:/NVP/modello_la_20260326_152913.xls'#modello_la_min.$D$1:.$U$65536];10;FALSE)" table:style-name="ce40">
            <text:p>26114861</text:p>
          </table:table-cell>
          <table:table-cell office:value-type="float" office:value="108235" table:formula="of:=VLOOKUP([.$A31];['file:///Z:/NVP/modello_la_20260326_152913.xls'#modello_la_min.$D$1:.$U$65536];11;FALSE)" table:style-name="ce40">
            <text:p>108235</text:p>
          </table:table-cell>
          <table:table-cell office:value-type="float" office:value="4212470" table:formula="of:=VLOOKUP([.$A31];['file:///Z:/NVP/modello_la_20260326_152913.xls'#modello_la_min.$D$1:.$U$65536];12;FALSE)" table:style-name="ce40">
            <text:p>4212470</text:p>
          </table:table-cell>
          <table:table-cell office:value-type="float" office:value="1320939" table:formula="of:=VLOOKUP([.$A31];['file:///Z:/NVP/modello_la_20260326_152913.xls'#modello_la_min.$D$1:.$U$65536];13;FALSE)" table:style-name="ce40">
            <text:p>1320939</text:p>
          </table:table-cell>
          <table:table-cell office:value-type="float" office:value="1394801" table:formula="of:=VLOOKUP([.$A31];['file:///Z:/NVP/modello_la_20260326_152913.xls'#modello_la_min.$D$1:.$U$65536];14;FALSE)" table:style-name="ce40">
            <text:p>1394801</text:p>
          </table:table-cell>
          <table:table-cell office:value-type="float" office:value="26808" table:formula="of:=VLOOKUP([.$A31];['file:///Z:/NVP/modello_la_20260326_152913.xls'#modello_la_min.$D$1:.$U$65536];15;FALSE)" table:style-name="ce40">
            <text:p>26808</text:p>
          </table:table-cell>
          <table:table-cell office:value-type="float" office:value="662988" table:formula="of:=VLOOKUP([.$A31];['file:///Z:/NVP/modello_la_20260326_152913.xls'#modello_la_min.$D$1:.$U$65536];16;FALSE)" table:style-name="ce40">
            <text:p>662988</text:p>
          </table:table-cell>
          <table:table-cell office:value-type="float" office:value="131876" table:formula="of:=VLOOKUP([.$A31];['file:///Z:/NVP/modello_la_20260326_152913.xls'#modello_la_min.$D$1:.$U$65536];17;FALSE)" table:style-name="ce40">
            <text:p>131876</text:p>
          </table:table-cell>
          <table:table-cell office:value-type="float" office:value="46126074" table:formula="of:=SUM([.C31:.O31])" table:style-name="ce40">
            <text:p>46126074</text:p>
          </table:table-cell>
          <table:table-cell table:number-columns-repeated="16368" table:style-name="ce10"/>
        </table:table-row>
        <table:table-row table:style-name="ro7">
          <table:table-cell office:value-type="string" table:style-name="ce42">
            <text:p>3B100</text:p>
          </table:table-cell>
          <table:table-cell office:value-type="string" table:style-name="ce39">
            <text:p>Assistenza ospedaliera per acuti</text:p>
          </table:table-cell>
          <table:table-cell office:value-type="float" office:value="32790199" table:formula="of:=VLOOKUP([.$A32];['file:///Z:/NVP/modello_la_20260326_152913.xls'#modello_la_min.$D$1:.$U$65536];5;FALSE)" table:style-name="ce40">
            <text:p>32790199</text:p>
          </table:table-cell>
          <table:table-cell office:value-type="float" office:value="820539" table:formula="of:=VLOOKUP([.$A32];['file:///Z:/NVP/modello_la_20260326_152913.xls'#modello_la_min.$D$1:.$U$65536];6;FALSE)" table:style-name="ce40">
            <text:p>820539</text:p>
          </table:table-cell>
          <table:table-cell office:value-type="float" office:value="1209615" table:formula="of:=VLOOKUP([.$A32];['file:///Z:/NVP/modello_la_20260326_152913.xls'#modello_la_min.$D$1:.$U$65536];7;FALSE)" table:style-name="ce40">
            <text:p>1209615</text:p>
          </table:table-cell>
          <table:table-cell office:value-type="float" office:value="22651541" table:formula="of:=VLOOKUP([.$A32];['file:///Z:/NVP/modello_la_20260326_152913.xls'#modello_la_min.$D$1:.$U$65536];8;FALSE)" table:style-name="ce40">
            <text:p>22651541</text:p>
          </table:table-cell>
          <table:table-cell office:value-type="float" office:value="37556081" table:formula="of:=VLOOKUP([.$A32];['file:///Z:/NVP/modello_la_20260326_152913.xls'#modello_la_min.$D$1:.$U$65536];9;FALSE)" table:style-name="ce40">
            <text:p>37556081</text:p>
          </table:table-cell>
          <table:table-cell office:value-type="float" office:value="126928075" table:formula="of:=VLOOKUP([.$A32];['file:///Z:/NVP/modello_la_20260326_152913.xls'#modello_la_min.$D$1:.$U$65536];10;FALSE)" table:style-name="ce40">
            <text:p>126928075</text:p>
          </table:table-cell>
          <table:table-cell office:value-type="float" office:value="506772" table:formula="of:=VLOOKUP([.$A32];['file:///Z:/NVP/modello_la_20260326_152913.xls'#modello_la_min.$D$1:.$U$65536];11;FALSE)" table:style-name="ce40">
            <text:p>506772</text:p>
          </table:table-cell>
          <table:table-cell office:value-type="float" office:value="17337425" table:formula="of:=VLOOKUP([.$A32];['file:///Z:/NVP/modello_la_20260326_152913.xls'#modello_la_min.$D$1:.$U$65536];12;FALSE)" table:style-name="ce40">
            <text:p>17337425</text:p>
          </table:table-cell>
          <table:table-cell office:value-type="float" office:value="7499971" table:formula="of:=VLOOKUP([.$A32];['file:///Z:/NVP/modello_la_20260326_152913.xls'#modello_la_min.$D$1:.$U$65536];13;FALSE)" table:style-name="ce40">
            <text:p>7499971</text:p>
          </table:table-cell>
          <table:table-cell office:value-type="float" office:value="9500197" table:formula="of:=VLOOKUP([.$A32];['file:///Z:/NVP/modello_la_20260326_152913.xls'#modello_la_min.$D$1:.$U$65536];14;FALSE)" table:style-name="ce40">
            <text:p>9500197</text:p>
          </table:table-cell>
          <table:table-cell office:value-type="float" office:value="132063" table:formula="of:=VLOOKUP([.$A32];['file:///Z:/NVP/modello_la_20260326_152913.xls'#modello_la_min.$D$1:.$U$65536];15;FALSE)" table:style-name="ce40">
            <text:p>132063</text:p>
          </table:table-cell>
          <table:table-cell office:value-type="float" office:value="3189609" table:formula="of:=VLOOKUP([.$A32];['file:///Z:/NVP/modello_la_20260326_152913.xls'#modello_la_min.$D$1:.$U$65536];16;FALSE)" table:style-name="ce40">
            <text:p>3189609</text:p>
          </table:table-cell>
          <table:table-cell office:value-type="float" office:value="617448" table:formula="of:=VLOOKUP([.$A32];['file:///Z:/NVP/modello_la_20260326_152913.xls'#modello_la_min.$D$1:.$U$65536];17;FALSE)" table:style-name="ce40">
            <text:p>617448</text:p>
          </table:table-cell>
          <table:table-cell office:value-type="float" office:value="260739535" table:formula="of:=SUM([.C32:.O32])" table:style-name="ce40">
            <text:p>260739535</text:p>
          </table:table-cell>
          <table:table-cell table:number-columns-repeated="16368" table:style-name="ce10"/>
        </table:table-row>
        <table:table-row table:style-name="ro7">
          <table:table-cell office:value-type="string" table:style-name="ce42">
            <text:p>3C100</text:p>
          </table:table-cell>
          <table:table-cell office:value-type="string" table:style-name="ce39">
            <text:p>Assistenza ospedaliera per lungodegenti</text:p>
          </table:table-cell>
          <table:table-cell office:value-type="float" office:value="0" table:formula="of:=VLOOKUP([.$A33];['file:///Z:/NVP/modello_la_20260326_152913.xls'#modello_la_min.$D$1:.$U$65536];5;FALSE)" table:style-name="ce40">
            <text:p>0</text:p>
          </table:table-cell>
          <table:table-cell office:value-type="float" office:value="0" table:formula="of:=VLOOKUP([.$A33];['file:///Z:/NVP/modello_la_20260326_152913.xls'#modello_la_min.$D$1:.$U$65536];6;FALSE)" table:style-name="ce40">
            <text:p>0</text:p>
          </table:table-cell>
          <table:table-cell office:value-type="float" office:value="0" table:formula="of:=VLOOKUP([.$A33];['file:///Z:/NVP/modello_la_20260326_152913.xls'#modello_la_min.$D$1:.$U$65536];7;FALSE)" table:style-name="ce40">
            <text:p>0</text:p>
          </table:table-cell>
          <table:table-cell office:value-type="float" office:value="0" table:formula="of:=VLOOKUP([.$A33];['file:///Z:/NVP/modello_la_20260326_152913.xls'#modello_la_min.$D$1:.$U$65536];8;FALSE)" table:style-name="ce40">
            <text:p>0</text:p>
          </table:table-cell>
          <table:table-cell office:value-type="float" office:value="0" table:formula="of:=VLOOKUP([.$A33];['file:///Z:/NVP/modello_la_20260326_152913.xls'#modello_la_min.$D$1:.$U$65536];9;FALSE)" table:style-name="ce40">
            <text:p>0</text:p>
          </table:table-cell>
          <table:table-cell office:value-type="float" office:value="0" table:formula="of:=VLOOKUP([.$A33];['file:///Z:/NVP/modello_la_20260326_152913.xls'#modello_la_min.$D$1:.$U$65536];10;FALSE)" table:style-name="ce40">
            <text:p>0</text:p>
          </table:table-cell>
          <table:table-cell office:value-type="float" office:value="0" table:formula="of:=VLOOKUP([.$A33];['file:///Z:/NVP/modello_la_20260326_152913.xls'#modello_la_min.$D$1:.$U$65536];11;FALSE)" table:style-name="ce40">
            <text:p>0</text:p>
          </table:table-cell>
          <table:table-cell office:value-type="float" office:value="0" table:formula="of:=VLOOKUP([.$A33];['file:///Z:/NVP/modello_la_20260326_152913.xls'#modello_la_min.$D$1:.$U$65536];12;FALSE)" table:style-name="ce40">
            <text:p>0</text:p>
          </table:table-cell>
          <table:table-cell office:value-type="float" office:value="0" table:formula="of:=VLOOKUP([.$A33];['file:///Z:/NVP/modello_la_20260326_152913.xls'#modello_la_min.$D$1:.$U$65536];13;FALSE)" table:style-name="ce40">
            <text:p>0</text:p>
          </table:table-cell>
          <table:table-cell office:value-type="float" office:value="0" table:formula="of:=VLOOKUP([.$A33];['file:///Z:/NVP/modello_la_20260326_152913.xls'#modello_la_min.$D$1:.$U$65536];14;FALSE)" table:style-name="ce40">
            <text:p>0</text:p>
          </table:table-cell>
          <table:table-cell office:value-type="float" office:value="0" table:formula="of:=VLOOKUP([.$A33];['file:///Z:/NVP/modello_la_20260326_152913.xls'#modello_la_min.$D$1:.$U$65536];15;FALSE)" table:style-name="ce40">
            <text:p>0</text:p>
          </table:table-cell>
          <table:table-cell office:value-type="float" office:value="0" table:formula="of:=VLOOKUP([.$A33];['file:///Z:/NVP/modello_la_20260326_152913.xls'#modello_la_min.$D$1:.$U$65536];16;FALSE)" table:style-name="ce40">
            <text:p>0</text:p>
          </table:table-cell>
          <table:table-cell office:value-type="float" office:value="0" table:formula="of:=VLOOKUP([.$A33];['file:///Z:/NVP/modello_la_20260326_152913.xls'#modello_la_min.$D$1:.$U$65536];17;FALSE)" table:style-name="ce40">
            <text:p>0</text:p>
          </table:table-cell>
          <table:table-cell office:value-type="float" office:value="0" table:formula="of:=SUM([.C33:.O33])" table:style-name="ce40">
            <text:p>0</text:p>
          </table:table-cell>
          <table:table-cell table:number-columns-repeated="16368" table:style-name="ce10"/>
        </table:table-row>
        <table:table-row table:style-name="ro7">
          <table:table-cell office:value-type="string" table:style-name="ce42">
            <text:p>3D100</text:p>
          </table:table-cell>
          <table:table-cell office:value-type="string" table:style-name="ce39">
            <text:p>Assistenza ospedaliera per riabilitazione</text:p>
          </table:table-cell>
          <table:table-cell office:value-type="float" office:value="0" table:formula="of:=VLOOKUP([.$A34];['file:///Z:/NVP/modello_la_20260326_152913.xls'#modello_la_min.$D$1:.$U$65536];5;FALSE)" table:style-name="ce40">
            <text:p>0</text:p>
          </table:table-cell>
          <table:table-cell office:value-type="float" office:value="0" table:formula="of:=VLOOKUP([.$A34];['file:///Z:/NVP/modello_la_20260326_152913.xls'#modello_la_min.$D$1:.$U$65536];6;FALSE)" table:style-name="ce40">
            <text:p>0</text:p>
          </table:table-cell>
          <table:table-cell office:value-type="float" office:value="0" table:formula="of:=VLOOKUP([.$A34];['file:///Z:/NVP/modello_la_20260326_152913.xls'#modello_la_min.$D$1:.$U$65536];7;FALSE)" table:style-name="ce40">
            <text:p>0</text:p>
          </table:table-cell>
          <table:table-cell office:value-type="float" office:value="0" table:formula="of:=VLOOKUP([.$A34];['file:///Z:/NVP/modello_la_20260326_152913.xls'#modello_la_min.$D$1:.$U$65536];8;FALSE)" table:style-name="ce40">
            <text:p>0</text:p>
          </table:table-cell>
          <table:table-cell office:value-type="float" office:value="0" table:formula="of:=VLOOKUP([.$A34];['file:///Z:/NVP/modello_la_20260326_152913.xls'#modello_la_min.$D$1:.$U$65536];9;FALSE)" table:style-name="ce40">
            <text:p>0</text:p>
          </table:table-cell>
          <table:table-cell office:value-type="float" office:value="0" table:formula="of:=VLOOKUP([.$A34];['file:///Z:/NVP/modello_la_20260326_152913.xls'#modello_la_min.$D$1:.$U$65536];10;FALSE)" table:style-name="ce40">
            <text:p>0</text:p>
          </table:table-cell>
          <table:table-cell office:value-type="float" office:value="0" table:formula="of:=VLOOKUP([.$A34];['file:///Z:/NVP/modello_la_20260326_152913.xls'#modello_la_min.$D$1:.$U$65536];11;FALSE)" table:style-name="ce40">
            <text:p>0</text:p>
          </table:table-cell>
          <table:table-cell office:value-type="float" office:value="0" table:formula="of:=VLOOKUP([.$A34];['file:///Z:/NVP/modello_la_20260326_152913.xls'#modello_la_min.$D$1:.$U$65536];12;FALSE)" table:style-name="ce40">
            <text:p>0</text:p>
          </table:table-cell>
          <table:table-cell office:value-type="float" office:value="0" table:formula="of:=VLOOKUP([.$A34];['file:///Z:/NVP/modello_la_20260326_152913.xls'#modello_la_min.$D$1:.$U$65536];13;FALSE)" table:style-name="ce40">
            <text:p>0</text:p>
          </table:table-cell>
          <table:table-cell office:value-type="float" office:value="0" table:formula="of:=VLOOKUP([.$A34];['file:///Z:/NVP/modello_la_20260326_152913.xls'#modello_la_min.$D$1:.$U$65536];14;FALSE)" table:style-name="ce40">
            <text:p>0</text:p>
          </table:table-cell>
          <table:table-cell office:value-type="float" office:value="0" table:formula="of:=VLOOKUP([.$A34];['file:///Z:/NVP/modello_la_20260326_152913.xls'#modello_la_min.$D$1:.$U$65536];15;FALSE)" table:style-name="ce40">
            <text:p>0</text:p>
          </table:table-cell>
          <table:table-cell office:value-type="float" office:value="0" table:formula="of:=VLOOKUP([.$A34];['file:///Z:/NVP/modello_la_20260326_152913.xls'#modello_la_min.$D$1:.$U$65536];16;FALSE)" table:style-name="ce40">
            <text:p>0</text:p>
          </table:table-cell>
          <table:table-cell office:value-type="float" office:value="0" table:formula="of:=VLOOKUP([.$A34];['file:///Z:/NVP/modello_la_20260326_152913.xls'#modello_la_min.$D$1:.$U$65536];17;FALSE)" table:style-name="ce40">
            <text:p>0</text:p>
          </table:table-cell>
          <table:table-cell office:value-type="float" office:value="0" table:formula="of:=SUM([.C34:.O34])" table:style-name="ce40">
            <text:p>0</text:p>
          </table:table-cell>
          <table:table-cell table:number-columns-repeated="16368" table:style-name="ce10"/>
        </table:table-row>
        <table:table-row table:style-name="ro7">
          <table:table-cell office:value-type="string" table:style-name="ce42">
            <text:p>3E100</text:p>
          </table:table-cell>
          <table:table-cell office:value-type="string" table:style-name="ce39">
            <text:p>Trasporto sanitario assistito</text:p>
          </table:table-cell>
          <table:table-cell office:value-type="float" office:value="0" table:formula="of:=VLOOKUP([.$A35];['file:///Z:/NVP/modello_la_20260326_152913.xls'#modello_la_min.$D$1:.$U$65536];5;FALSE)" table:style-name="ce40">
            <text:p>0</text:p>
          </table:table-cell>
          <table:table-cell office:value-type="float" office:value="0" table:formula="of:=VLOOKUP([.$A35];['file:///Z:/NVP/modello_la_20260326_152913.xls'#modello_la_min.$D$1:.$U$65536];6;FALSE)" table:style-name="ce40">
            <text:p>0</text:p>
          </table:table-cell>
          <table:table-cell office:value-type="float" office:value="2032522" table:formula="of:=VLOOKUP([.$A35];['file:///Z:/NVP/modello_la_20260326_152913.xls'#modello_la_min.$D$1:.$U$65536];7;FALSE)" table:style-name="ce40">
            <text:p>2032522</text:p>
          </table:table-cell>
          <table:table-cell office:value-type="float" office:value="0" table:formula="of:=VLOOKUP([.$A35];['file:///Z:/NVP/modello_la_20260326_152913.xls'#modello_la_min.$D$1:.$U$65536];8;FALSE)" table:style-name="ce40">
            <text:p>0</text:p>
          </table:table-cell>
          <table:table-cell office:value-type="float" office:value="0" table:formula="of:=VLOOKUP([.$A35];['file:///Z:/NVP/modello_la_20260326_152913.xls'#modello_la_min.$D$1:.$U$65536];9;FALSE)" table:style-name="ce40">
            <text:p>0</text:p>
          </table:table-cell>
          <table:table-cell office:value-type="float" office:value="0" table:formula="of:=VLOOKUP([.$A35];['file:///Z:/NVP/modello_la_20260326_152913.xls'#modello_la_min.$D$1:.$U$65536];10;FALSE)" table:style-name="ce40">
            <text:p>0</text:p>
          </table:table-cell>
          <table:table-cell office:value-type="float" office:value="0" table:formula="of:=VLOOKUP([.$A35];['file:///Z:/NVP/modello_la_20260326_152913.xls'#modello_la_min.$D$1:.$U$65536];11;FALSE)" table:style-name="ce40">
            <text:p>0</text:p>
          </table:table-cell>
          <table:table-cell office:value-type="float" office:value="0" table:formula="of:=VLOOKUP([.$A35];['file:///Z:/NVP/modello_la_20260326_152913.xls'#modello_la_min.$D$1:.$U$65536];12;FALSE)" table:style-name="ce40">
            <text:p>0</text:p>
          </table:table-cell>
          <table:table-cell office:value-type="float" office:value="0" table:formula="of:=VLOOKUP([.$A35];['file:///Z:/NVP/modello_la_20260326_152913.xls'#modello_la_min.$D$1:.$U$65536];13;FALSE)" table:style-name="ce40">
            <text:p>0</text:p>
          </table:table-cell>
          <table:table-cell office:value-type="float" office:value="0" table:formula="of:=VLOOKUP([.$A35];['file:///Z:/NVP/modello_la_20260326_152913.xls'#modello_la_min.$D$1:.$U$65536];14;FALSE)" table:style-name="ce40">
            <text:p>0</text:p>
          </table:table-cell>
          <table:table-cell office:value-type="float" office:value="0" table:formula="of:=VLOOKUP([.$A35];['file:///Z:/NVP/modello_la_20260326_152913.xls'#modello_la_min.$D$1:.$U$65536];15;FALSE)" table:style-name="ce40">
            <text:p>0</text:p>
          </table:table-cell>
          <table:table-cell office:value-type="float" office:value="0" table:formula="of:=VLOOKUP([.$A35];['file:///Z:/NVP/modello_la_20260326_152913.xls'#modello_la_min.$D$1:.$U$65536];16;FALSE)" table:style-name="ce40">
            <text:p>0</text:p>
          </table:table-cell>
          <table:table-cell office:value-type="float" office:value="0" table:formula="of:=VLOOKUP([.$A35];['file:///Z:/NVP/modello_la_20260326_152913.xls'#modello_la_min.$D$1:.$U$65536];17;FALSE)" table:style-name="ce40">
            <text:p>0</text:p>
          </table:table-cell>
          <table:table-cell office:value-type="float" office:value="2032522" table:formula="of:=SUM([.C35:.O35])" table:style-name="ce40">
            <text:p>2032522</text:p>
          </table:table-cell>
          <table:table-cell table:number-columns-repeated="16368" table:style-name="ce10"/>
        </table:table-row>
        <table:table-row table:style-name="ro7">
          <table:table-cell office:value-type="string" table:style-name="ce42">
            <text:p>3F100</text:p>
          </table:table-cell>
          <table:table-cell office:value-type="string" table:style-name="ce39">
            <text:p>Attività trasfusionale</text:p>
          </table:table-cell>
          <table:table-cell office:value-type="float" office:value="288540" table:formula="of:=VLOOKUP([.$A36];['file:///Z:/NVP/modello_la_20260326_152913.xls'#modello_la_min.$D$1:.$U$65536];5;FALSE)" table:style-name="ce40">
            <text:p>288540</text:p>
          </table:table-cell>
          <table:table-cell office:value-type="float" office:value="6936" table:formula="of:=VLOOKUP([.$A36];['file:///Z:/NVP/modello_la_20260326_152913.xls'#modello_la_min.$D$1:.$U$65536];6;FALSE)" table:style-name="ce40">
            <text:p>6936</text:p>
          </table:table-cell>
          <table:table-cell office:value-type="float" office:value="0" table:formula="of:=VLOOKUP([.$A36];['file:///Z:/NVP/modello_la_20260326_152913.xls'#modello_la_min.$D$1:.$U$65536];7;FALSE)" table:style-name="ce40">
            <text:p>0</text:p>
          </table:table-cell>
          <table:table-cell office:value-type="float" office:value="99627" table:formula="of:=VLOOKUP([.$A36];['file:///Z:/NVP/modello_la_20260326_152913.xls'#modello_la_min.$D$1:.$U$65536];8;FALSE)" table:style-name="ce40">
            <text:p>99627</text:p>
          </table:table-cell>
          <table:table-cell office:value-type="float" office:value="511620" table:formula="of:=VLOOKUP([.$A36];['file:///Z:/NVP/modello_la_20260326_152913.xls'#modello_la_min.$D$1:.$U$65536];9;FALSE)" table:style-name="ce40">
            <text:p>511620</text:p>
          </table:table-cell>
          <table:table-cell office:value-type="float" office:value="1769958" table:formula="of:=VLOOKUP([.$A36];['file:///Z:/NVP/modello_la_20260326_152913.xls'#modello_la_min.$D$1:.$U$65536];10;FALSE)" table:style-name="ce40">
            <text:p>1769958</text:p>
          </table:table-cell>
          <table:table-cell office:value-type="float" office:value="6656" table:formula="of:=VLOOKUP([.$A36];['file:///Z:/NVP/modello_la_20260326_152913.xls'#modello_la_min.$D$1:.$U$65536];11;FALSE)" table:style-name="ce40">
            <text:p>6656</text:p>
          </table:table-cell>
          <table:table-cell office:value-type="float" office:value="93019" table:formula="of:=VLOOKUP([.$A36];['file:///Z:/NVP/modello_la_20260326_152913.xls'#modello_la_min.$D$1:.$U$65536];12;FALSE)" table:style-name="ce40">
            <text:p>93019</text:p>
          </table:table-cell>
          <table:table-cell office:value-type="float" office:value="84213" table:formula="of:=VLOOKUP([.$A36];['file:///Z:/NVP/modello_la_20260326_152913.xls'#modello_la_min.$D$1:.$U$65536];13;FALSE)" table:style-name="ce40">
            <text:p>84213</text:p>
          </table:table-cell>
          <table:table-cell office:value-type="float" office:value="60574" table:formula="of:=VLOOKUP([.$A36];['file:///Z:/NVP/modello_la_20260326_152913.xls'#modello_la_min.$D$1:.$U$65536];14;FALSE)" table:style-name="ce40">
            <text:p>60574</text:p>
          </table:table-cell>
          <table:table-cell office:value-type="float" office:value="1649" table:formula="of:=VLOOKUP([.$A36];['file:///Z:/NVP/modello_la_20260326_152913.xls'#modello_la_min.$D$1:.$U$65536];15;FALSE)" table:style-name="ce40">
            <text:p>1649</text:p>
          </table:table-cell>
          <table:table-cell office:value-type="float" office:value="38139" table:formula="of:=VLOOKUP([.$A36];['file:///Z:/NVP/modello_la_20260326_152913.xls'#modello_la_min.$D$1:.$U$65536];16;FALSE)" table:style-name="ce40">
            <text:p>38139</text:p>
          </table:table-cell>
          <table:table-cell office:value-type="float" office:value="8110" table:formula="of:=VLOOKUP([.$A36];['file:///Z:/NVP/modello_la_20260326_152913.xls'#modello_la_min.$D$1:.$U$65536];17;FALSE)" table:style-name="ce40">
            <text:p>8110</text:p>
          </table:table-cell>
          <table:table-cell office:value-type="float" office:value="2969041" table:formula="of:=SUM([.C36:.O36])" table:style-name="ce40">
            <text:p>2969041</text:p>
          </table:table-cell>
          <table:table-cell table:number-columns-repeated="16368" table:style-name="ce10"/>
        </table:table-row>
        <table:table-row table:style-name="ro7">
          <table:table-cell office:value-type="string" table:style-name="ce42">
            <text:p>3G100</text:p>
          </table:table-cell>
          <table:table-cell office:value-type="string" table:style-name="ce39">
            <text:p>Attività a supporto dei trapianti di cellule, organi e tessuti</text:p>
          </table:table-cell>
          <table:table-cell office:value-type="float" office:value="25525" table:formula="of:=VLOOKUP([.$A37];['file:///Z:/NVP/modello_la_20260326_152913.xls'#modello_la_min.$D$1:.$U$65536];5;FALSE)" table:style-name="ce40">
            <text:p>25525</text:p>
          </table:table-cell>
          <table:table-cell office:value-type="float" office:value="37" table:formula="of:=VLOOKUP([.$A37];['file:///Z:/NVP/modello_la_20260326_152913.xls'#modello_la_min.$D$1:.$U$65536];6;FALSE)" table:style-name="ce40">
            <text:p>37</text:p>
          </table:table-cell>
          <table:table-cell office:value-type="float" office:value="9346" table:formula="of:=VLOOKUP([.$A37];['file:///Z:/NVP/modello_la_20260326_152913.xls'#modello_la_min.$D$1:.$U$65536];7;FALSE)" table:style-name="ce40">
            <text:p>9346</text:p>
          </table:table-cell>
          <table:table-cell office:value-type="float" office:value="977" table:formula="of:=VLOOKUP([.$A37];['file:///Z:/NVP/modello_la_20260326_152913.xls'#modello_la_min.$D$1:.$U$65536];8;FALSE)" table:style-name="ce40">
            <text:p>977</text:p>
          </table:table-cell>
          <table:table-cell office:value-type="float" office:value="4603" table:formula="of:=VLOOKUP([.$A37];['file:///Z:/NVP/modello_la_20260326_152913.xls'#modello_la_min.$D$1:.$U$65536];9;FALSE)" table:style-name="ce40">
            <text:p>4603</text:p>
          </table:table-cell>
          <table:table-cell office:value-type="float" office:value="19806" table:formula="of:=VLOOKUP([.$A37];['file:///Z:/NVP/modello_la_20260326_152913.xls'#modello_la_min.$D$1:.$U$65536];10;FALSE)" table:style-name="ce40">
            <text:p>19806</text:p>
          </table:table-cell>
          <table:table-cell office:value-type="float" office:value="23" table:formula="of:=VLOOKUP([.$A37];['file:///Z:/NVP/modello_la_20260326_152913.xls'#modello_la_min.$D$1:.$U$65536];11;FALSE)" table:style-name="ce40">
            <text:p>23</text:p>
          </table:table-cell>
          <table:table-cell office:value-type="float" office:value="775" table:formula="of:=VLOOKUP([.$A37];['file:///Z:/NVP/modello_la_20260326_152913.xls'#modello_la_min.$D$1:.$U$65536];12;FALSE)" table:style-name="ce40">
            <text:p>775</text:p>
          </table:table-cell>
          <table:table-cell office:value-type="float" office:value="335" table:formula="of:=VLOOKUP([.$A37];['file:///Z:/NVP/modello_la_20260326_152913.xls'#modello_la_min.$D$1:.$U$65536];13;FALSE)" table:style-name="ce40">
            <text:p>335</text:p>
          </table:table-cell>
          <table:table-cell office:value-type="float" office:value="425" table:formula="of:=VLOOKUP([.$A37];['file:///Z:/NVP/modello_la_20260326_152913.xls'#modello_la_min.$D$1:.$U$65536];14;FALSE)" table:style-name="ce40">
            <text:p>425</text:p>
          </table:table-cell>
          <table:table-cell office:value-type="float" office:value="6" table:formula="of:=VLOOKUP([.$A37];['file:///Z:/NVP/modello_la_20260326_152913.xls'#modello_la_min.$D$1:.$U$65536];15;FALSE)" table:style-name="ce40">
            <text:p>6</text:p>
          </table:table-cell>
          <table:table-cell office:value-type="float" office:value="143" table:formula="of:=VLOOKUP([.$A37];['file:///Z:/NVP/modello_la_20260326_152913.xls'#modello_la_min.$D$1:.$U$65536];16;FALSE)" table:style-name="ce40">
            <text:p>143</text:p>
          </table:table-cell>
          <table:table-cell office:value-type="float" office:value="28" table:formula="of:=VLOOKUP([.$A37];['file:///Z:/NVP/modello_la_20260326_152913.xls'#modello_la_min.$D$1:.$U$65536];17;FALSE)" table:style-name="ce40">
            <text:p>28</text:p>
          </table:table-cell>
          <table:table-cell office:value-type="float" office:value="62029" table:formula="of:=SUM([.C37:.O37])" table:style-name="ce40">
            <text:p>62029</text:p>
          </table:table-cell>
          <table:table-cell table:number-columns-repeated="16368" table:style-name="ce10"/>
        </table:table-row>
        <table:table-row table:style-name="ro7">
          <table:table-cell office:value-type="string" table:style-name="ce42">
            <text:p>3H100</text:p>
          </table:table-cell>
          <table:table-cell office:value-type="string" table:style-name="ce39">
            <text:p>Attività a supporto della donazione di cellule riproduttive</text:p>
          </table:table-cell>
          <table:table-cell office:value-type="float" office:value="0" table:formula="of:=VLOOKUP([.$A38];['file:///Z:/NVP/modello_la_20260326_152913.xls'#modello_la_min.$D$1:.$U$65536];5;FALSE)" table:style-name="ce40">
            <text:p>0</text:p>
          </table:table-cell>
          <table:table-cell office:value-type="float" office:value="0" table:formula="of:=VLOOKUP([.$A38];['file:///Z:/NVP/modello_la_20260326_152913.xls'#modello_la_min.$D$1:.$U$65536];6;FALSE)" table:style-name="ce40">
            <text:p>0</text:p>
          </table:table-cell>
          <table:table-cell office:value-type="float" office:value="0" table:formula="of:=VLOOKUP([.$A38];['file:///Z:/NVP/modello_la_20260326_152913.xls'#modello_la_min.$D$1:.$U$65536];7;FALSE)" table:style-name="ce40">
            <text:p>0</text:p>
          </table:table-cell>
          <table:table-cell office:value-type="float" office:value="0" table:formula="of:=VLOOKUP([.$A38];['file:///Z:/NVP/modello_la_20260326_152913.xls'#modello_la_min.$D$1:.$U$65536];8;FALSE)" table:style-name="ce40">
            <text:p>0</text:p>
          </table:table-cell>
          <table:table-cell office:value-type="float" office:value="0" table:formula="of:=VLOOKUP([.$A38];['file:///Z:/NVP/modello_la_20260326_152913.xls'#modello_la_min.$D$1:.$U$65536];9;FALSE)" table:style-name="ce40">
            <text:p>0</text:p>
          </table:table-cell>
          <table:table-cell office:value-type="float" office:value="0" table:formula="of:=VLOOKUP([.$A38];['file:///Z:/NVP/modello_la_20260326_152913.xls'#modello_la_min.$D$1:.$U$65536];10;FALSE)" table:style-name="ce40">
            <text:p>0</text:p>
          </table:table-cell>
          <table:table-cell office:value-type="float" office:value="0" table:formula="of:=VLOOKUP([.$A38];['file:///Z:/NVP/modello_la_20260326_152913.xls'#modello_la_min.$D$1:.$U$65536];11;FALSE)" table:style-name="ce40">
            <text:p>0</text:p>
          </table:table-cell>
          <table:table-cell office:value-type="float" office:value="0" table:formula="of:=VLOOKUP([.$A38];['file:///Z:/NVP/modello_la_20260326_152913.xls'#modello_la_min.$D$1:.$U$65536];12;FALSE)" table:style-name="ce40">
            <text:p>0</text:p>
          </table:table-cell>
          <table:table-cell office:value-type="float" office:value="0" table:formula="of:=VLOOKUP([.$A38];['file:///Z:/NVP/modello_la_20260326_152913.xls'#modello_la_min.$D$1:.$U$65536];13;FALSE)" table:style-name="ce40">
            <text:p>0</text:p>
          </table:table-cell>
          <table:table-cell office:value-type="float" office:value="0" table:formula="of:=VLOOKUP([.$A38];['file:///Z:/NVP/modello_la_20260326_152913.xls'#modello_la_min.$D$1:.$U$65536];14;FALSE)" table:style-name="ce40">
            <text:p>0</text:p>
          </table:table-cell>
          <table:table-cell office:value-type="float" office:value="0" table:formula="of:=VLOOKUP([.$A38];['file:///Z:/NVP/modello_la_20260326_152913.xls'#modello_la_min.$D$1:.$U$65536];15;FALSE)" table:style-name="ce40">
            <text:p>0</text:p>
          </table:table-cell>
          <table:table-cell office:value-type="float" office:value="0" table:formula="of:=VLOOKUP([.$A38];['file:///Z:/NVP/modello_la_20260326_152913.xls'#modello_la_min.$D$1:.$U$65536];16;FALSE)" table:style-name="ce40">
            <text:p>0</text:p>
          </table:table-cell>
          <table:table-cell office:value-type="float" office:value="0" table:formula="of:=VLOOKUP([.$A38];['file:///Z:/NVP/modello_la_20260326_152913.xls'#modello_la_min.$D$1:.$U$65536];17;FALSE)" table:style-name="ce40">
            <text:p>0</text:p>
          </table:table-cell>
          <table:table-cell office:value-type="float" office:value="0" table:formula="of:=SUM([.C38:.O38])" table:style-name="ce40">
            <text:p>0</text:p>
          </table:table-cell>
          <table:table-cell table:number-columns-repeated="16368" table:style-name="ce10"/>
        </table:table-row>
        <table:table-row table:style-name="ro9">
          <table:table-cell office:value-type="float" office:value="39999" table:style-name="ce48">
            <text:p>39999</text:p>
          </table:table-cell>
          <table:table-cell office:value-type="string" table:style-name="ce44">
            <text:p>TOTALE ASSISTENZA OSPEDALIERA</text:p>
          </table:table-cell>
          <table:table-cell office:value-type="float" office:value="36548772" table:formula="of:=SUM([.C31:.C38])" table:style-name="ce50">
            <text:p>36548772</text:p>
          </table:table-cell>
          <table:table-cell office:value-type="float" office:value="999544" table:formula="of:=SUM([.D31:.D38])" table:style-name="ce50">
            <text:p>999544</text:p>
          </table:table-cell>
          <table:table-cell office:value-type="float" office:value="3364220" table:formula="of:=SUM([.E31:.E38])" table:style-name="ce50">
            <text:p>3364220</text:p>
          </table:table-cell>
          <table:table-cell office:value-type="float" office:value="25496865" table:formula="of:=SUM([.F31:.F38])" table:style-name="ce50">
            <text:p>25496865</text:p>
          </table:table-cell>
          <table:table-cell office:value-type="float" office:value="43751403" table:formula="of:=SUM([.G31:.G38])" table:style-name="ce50">
            <text:p>43751403</text:p>
          </table:table-cell>
          <table:table-cell office:value-type="float" office:value="154832700" table:formula="of:=SUM([.H31:.H38])" table:style-name="ce50">
            <text:p>154832700</text:p>
          </table:table-cell>
          <table:table-cell office:value-type="float" office:value="621686" table:formula="of:=SUM([.I31:.I38])" table:style-name="ce50">
            <text:p>621686</text:p>
          </table:table-cell>
          <table:table-cell office:value-type="float" office:value="21643689" table:formula="of:=SUM([.J31:.J38])" table:style-name="ce50">
            <text:p>21643689</text:p>
          </table:table-cell>
          <table:table-cell office:value-type="float" office:value="8905458" table:formula="of:=SUM([.K31:.K38])" table:style-name="ce50">
            <text:p>8905458</text:p>
          </table:table-cell>
          <table:table-cell office:value-type="float" office:value="10955997" table:formula="of:=SUM([.L31:.L38])" table:style-name="ce50">
            <text:p>10955997</text:p>
          </table:table-cell>
          <table:table-cell office:value-type="float" office:value="160526" table:formula="of:=SUM([.M31:.M38])" table:style-name="ce50">
            <text:p>160526</text:p>
          </table:table-cell>
          <table:table-cell office:value-type="float" office:value="3890879" table:formula="of:=SUM([.N31:.N38])" table:style-name="ce50">
            <text:p>3890879</text:p>
          </table:table-cell>
          <table:table-cell office:value-type="float" office:value="757462" table:formula="of:=SUM([.O31:.O38])" table:style-name="ce50">
            <text:p>757462</text:p>
          </table:table-cell>
          <table:table-cell office:value-type="float" office:value="311929201" table:formula="of:=SUM([.P31:.P38])" table:style-name="ce50">
            <text:p>311929201</text:p>
          </table:table-cell>
          <table:table-cell office:value-type="percentage" office:value="0.42007652603760576" table:formula="of:=[.P39]/[.P$41]" table:style-name="ce46">
            <text:p>42,01%</text:p>
          </table:table-cell>
          <table:table-cell table:number-columns-repeated="16367"/>
        </table:table-row>
        <table:table-row table:style-name="ro9">
          <table:table-cell office:value-type="string" table:style-name="ce48">
            <text:p>48888</text:p>
          </table:table-cell>
          <table:table-cell office:value-type="string" table:style-name="ce44">
            <text:p>TOTALE COSTI PER ATTIVITA' DI RICERCA</text:p>
          </table:table-cell>
          <table:table-cell office:value-type="float" office:value="18324" table:formula="of:=VLOOKUP([.$A40];['file:///Z:/NVP/modello_la_20260326_152913.xls'#modello_la_min.$D$1:.$U$65536];5;FALSE)" table:style-name="ce50">
            <text:p>18324</text:p>
          </table:table-cell>
          <table:table-cell office:value-type="float" office:value="645" table:formula="of:=VLOOKUP([.$A40];['file:///Z:/NVP/modello_la_20260326_152913.xls'#modello_la_min.$D$1:.$U$65536];6;FALSE)" table:style-name="ce50">
            <text:p>645</text:p>
          </table:table-cell>
          <table:table-cell office:value-type="float" office:value="0" table:formula="of:=VLOOKUP([.$A40];['file:///Z:/NVP/modello_la_20260326_152913.xls'#modello_la_min.$D$1:.$U$65536];7;FALSE)" table:style-name="ce50">
            <text:p>0</text:p>
          </table:table-cell>
          <table:table-cell office:value-type="float" office:value="658162" table:formula="of:=VLOOKUP([.$A40];['file:///Z:/NVP/modello_la_20260326_152913.xls'#modello_la_min.$D$1:.$U$65536];8;FALSE)" table:style-name="ce50">
            <text:p>658162</text:p>
          </table:table-cell>
          <table:table-cell office:value-type="float" office:value="538406" table:formula="of:=VLOOKUP([.$A40];['file:///Z:/NVP/modello_la_20260326_152913.xls'#modello_la_min.$D$1:.$U$65536];9;FALSE)" table:style-name="ce50">
            <text:p>538406</text:p>
          </table:table-cell>
          <table:table-cell office:value-type="float" office:value="15300" table:formula="of:=VLOOKUP([.$A40];['file:///Z:/NVP/modello_la_20260326_152913.xls'#modello_la_min.$D$1:.$U$65536];10;FALSE)" table:style-name="ce50">
            <text:p>15300</text:p>
          </table:table-cell>
          <table:table-cell office:value-type="float" office:value="0" table:formula="of:=VLOOKUP([.$A40];['file:///Z:/NVP/modello_la_20260326_152913.xls'#modello_la_min.$D$1:.$U$65536];11;FALSE)" table:style-name="ce50">
            <text:p>0</text:p>
          </table:table-cell>
          <table:table-cell office:value-type="float" office:value="0" table:formula="of:=VLOOKUP([.$A40];['file:///Z:/NVP/modello_la_20260326_152913.xls'#modello_la_min.$D$1:.$U$65536];12;FALSE)" table:style-name="ce50">
            <text:p>0</text:p>
          </table:table-cell>
          <table:table-cell office:value-type="float" office:value="0" table:formula="of:=VLOOKUP([.$A40];['file:///Z:/NVP/modello_la_20260326_152913.xls'#modello_la_min.$D$1:.$U$65536];13;FALSE)" table:style-name="ce50">
            <text:p>0</text:p>
          </table:table-cell>
          <table:table-cell office:value-type="float" office:value="59" table:formula="of:=VLOOKUP([.$A40];['file:///Z:/NVP/modello_la_20260326_152913.xls'#modello_la_min.$D$1:.$U$65536];14;FALSE)" table:style-name="ce50">
            <text:p>59</text:p>
          </table:table-cell>
          <table:table-cell office:value-type="float" office:value="0" table:formula="of:=VLOOKUP([.$A40];['file:///Z:/NVP/modello_la_20260326_152913.xls'#modello_la_min.$D$1:.$U$65536];15;FALSE)" table:style-name="ce50">
            <text:p>0</text:p>
          </table:table-cell>
          <table:table-cell office:value-type="float" office:value="9579" table:formula="of:=VLOOKUP([.$A40];['file:///Z:/NVP/modello_la_20260326_152913.xls'#modello_la_min.$D$1:.$U$65536];16;FALSE)" table:style-name="ce50">
            <text:p>9579</text:p>
          </table:table-cell>
          <table:table-cell office:value-type="float" office:value="0" table:formula="of:=VLOOKUP([.$A40];['file:///Z:/NVP/modello_la_20260326_152913.xls'#modello_la_min.$D$1:.$U$65536];17;FALSE)" table:style-name="ce50">
            <text:p>0</text:p>
          </table:table-cell>
          <table:table-cell office:value-type="float" office:value="1240475" table:formula="of:=SUM([.C40:.O40])" table:style-name="ce50">
            <text:p>1240475</text:p>
          </table:table-cell>
          <table:table-cell office:value-type="percentage" office:value="1.6705535325514428E-3" table:formula="of:=[.P40]/[.P$41]" table:style-name="ce46">
            <text:p>0,17%</text:p>
          </table:table-cell>
          <table:table-cell table:number-columns-repeated="16367"/>
        </table:table-row>
        <table:table-row table:style-name="ro9">
          <table:table-cell office:value-type="float" office:value="49999" table:style-name="ce51">
            <text:p>49999</text:p>
          </table:table-cell>
          <table:table-cell office:value-type="string" table:style-name="ce52">
            <text:p>TOTALE GENERALE</text:p>
          </table:table-cell>
          <table:table-cell office:value-type="float" office:value="177267033" table:formula="of:=[.C40]+[.C39]+[.C30]+[.C17]" table:style-name="ce53">
            <text:p>177267033</text:p>
          </table:table-cell>
          <table:table-cell office:value-type="float" office:value="1839649" table:formula="of:=[.D40]+[.D39]+[.D30]+[.D17]" table:style-name="ce53">
            <text:p>1839649</text:p>
          </table:table-cell>
          <table:table-cell office:value-type="float" office:value="94544516" table:formula="of:=[.E40]+[.E39]+[.E30]+[.E17]" table:style-name="ce53">
            <text:p>94544516</text:p>
          </table:table-cell>
          <table:table-cell office:value-type="float" office:value="50975849" table:formula="of:=[.F40]+[.F39]+[.F30]+[.F17]" table:style-name="ce53">
            <text:p>50975849</text:p>
          </table:table-cell>
          <table:table-cell office:value-type="float" office:value="73088556" table:formula="of:=[.G40]+[.G39]+[.G30]+[.G17]" table:style-name="ce53">
            <text:p>73088556</text:p>
          </table:table-cell>
          <table:table-cell office:value-type="float" office:value="254854178" table:formula="of:=[.H40]+[.H39]+[.H30]+[.H17]" table:style-name="ce53">
            <text:p>254854178</text:p>
          </table:table-cell>
          <table:table-cell office:value-type="float" office:value="1232361" table:formula="of:=[.I40]+[.I39]+[.I30]+[.I17]" table:style-name="ce53">
            <text:p>1232361</text:p>
          </table:table-cell>
          <table:table-cell office:value-type="float" office:value="32641329" table:formula="of:=[.J40]+[.J39]+[.J30]+[.J17]" table:style-name="ce53">
            <text:p>32641329</text:p>
          </table:table-cell>
          <table:table-cell office:value-type="float" office:value="29420479" table:formula="of:=[.K40]+[.K39]+[.K30]+[.K17]" table:style-name="ce53">
            <text:p>29420479</text:p>
          </table:table-cell>
          <table:table-cell office:value-type="float" office:value="17652125" table:formula="of:=[.L40]+[.L39]+[.L30]+[.L17]" table:style-name="ce53">
            <text:p>17652125</text:p>
          </table:table-cell>
          <table:table-cell office:value-type="float" office:value="340103" table:formula="of:=[.M40]+[.M39]+[.M30]+[.M17]" table:style-name="ce53">
            <text:p>340103</text:p>
          </table:table-cell>
          <table:table-cell office:value-type="float" office:value="7378303" table:formula="of:=[.N40]+[.N39]+[.N30]+[.N17]" table:style-name="ce53">
            <text:p>7378303</text:p>
          </table:table-cell>
          <table:table-cell office:value-type="float" office:value="1318796" table:formula="of:=[.O40]+[.O39]+[.O30]+[.O17]" table:style-name="ce53">
            <text:p>1318796</text:p>
          </table:table-cell>
          <table:table-cell office:value-type="float" office:value="742553277" table:formula="of:=[.P40]+[.P39]+[.P30]+[.P17]" table:style-name="ce53">
            <text:p>742553277</text:p>
          </table:table-cell>
          <table:table-cell office:value-type="percentage" office:value="1" table:formula="of:=[.P41]/[.P$41]" table:style-name="ce46">
            <text:p>100,00%</text:p>
          </table:table-cell>
          <table:table-cell table:number-columns-repeated="16367"/>
        </table:table-row>
        <table:table-row table:style-name="ro4">
          <table:table-cell table:style-name="ce4"/>
          <table:table-cell table:style-name="ce9"/>
          <table:table-cell office:value-type="float" office:value="177267033" table:formula="of:=['file:///Z:/NVP/modello_la_20260326_152913.xls'#modello_la_min.H126]" table:style-name="ce54">
            <text:p>177267033</text:p>
          </table:table-cell>
          <table:table-cell office:value-type="float" office:value="1839649" table:formula="of:=['file:///Z:/NVP/modello_la_20260326_152913.xls'#modello_la_min.I126]" table:style-name="ce54">
            <text:p>1839649</text:p>
          </table:table-cell>
          <table:table-cell office:value-type="float" office:value="94544516" table:formula="of:=['file:///Z:/NVP/modello_la_20260326_152913.xls'#modello_la_min.J126]" table:style-name="ce54">
            <text:p>94544516</text:p>
          </table:table-cell>
          <table:table-cell office:value-type="float" office:value="50975849" table:formula="of:=['file:///Z:/NVP/modello_la_20260326_152913.xls'#modello_la_min.K126]" table:style-name="ce54">
            <text:p>50975849</text:p>
          </table:table-cell>
          <table:table-cell office:value-type="float" office:value="73088556" table:formula="of:=['file:///Z:/NVP/modello_la_20260326_152913.xls'#modello_la_min.L126]" table:style-name="ce54">
            <text:p>73088556</text:p>
          </table:table-cell>
          <table:table-cell office:value-type="float" office:value="254854178" table:formula="of:=['file:///Z:/NVP/modello_la_20260326_152913.xls'#modello_la_min.M126]" table:style-name="ce54">
            <text:p>254854178</text:p>
          </table:table-cell>
          <table:table-cell office:value-type="float" office:value="1232361" table:formula="of:=['file:///Z:/NVP/modello_la_20260326_152913.xls'#modello_la_min.N126]" table:style-name="ce54">
            <text:p>1232361</text:p>
          </table:table-cell>
          <table:table-cell office:value-type="float" office:value="32641329" table:formula="of:=['file:///Z:/NVP/modello_la_20260326_152913.xls'#modello_la_min.O126]" table:style-name="ce54">
            <text:p>32641329</text:p>
          </table:table-cell>
          <table:table-cell office:value-type="float" office:value="29420479" table:formula="of:=['file:///Z:/NVP/modello_la_20260326_152913.xls'#modello_la_min.P126]" table:style-name="ce54">
            <text:p>29420479</text:p>
          </table:table-cell>
          <table:table-cell office:value-type="float" office:value="17652125" table:formula="of:=['file:///Z:/NVP/modello_la_20260326_152913.xls'#modello_la_min.Q126]" table:style-name="ce54">
            <text:p>17652125</text:p>
          </table:table-cell>
          <table:table-cell office:value-type="float" office:value="340103" table:formula="of:=['file:///Z:/NVP/modello_la_20260326_152913.xls'#modello_la_min.R126]" table:style-name="ce54">
            <text:p>340103</text:p>
          </table:table-cell>
          <table:table-cell office:value-type="float" office:value="7378303" table:formula="of:=['file:///Z:/NVP/modello_la_20260326_152913.xls'#modello_la_min.S126]" table:style-name="ce54">
            <text:p>7378303</text:p>
          </table:table-cell>
          <table:table-cell office:value-type="float" office:value="1318796" table:formula="of:=['file:///Z:/NVP/modello_la_20260326_152913.xls'#modello_la_min.T126]" table:style-name="ce54">
            <text:p>1318796</text:p>
          </table:table-cell>
          <table:table-cell office:value-type="float" office:value="742553277" table:formula="of:=['file:///Z:/NVP/modello_la_20260326_152913.xls'#modello_la_min.U126]" table:style-name="ce54">
            <text:p>742553277</text:p>
          </table:table-cell>
          <table:table-cell table:number-columns-repeated="16368" table:style-name="ce10"/>
        </table:table-row>
        <table:table-row table:number-rows-repeated="1048534" table:style-name="ro4">
          <table:table-cell table:number-columns-repeated="16384"/>
        </table:table-row>
      </table:table>
      <table:table table:name="'file:///Z:/NVP/modello_la_20260326_152913.xls'#VERSIONI" table:style-name="ta2">
        <table:table-source xlink:href="file:///Z:/NVP/modello_la_20260326_152913.xls" table:table-name="VERSIONI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Z:/NVP/modello_la_20260326_152913.xls'#INFO_OUT" table:style-name="ta2">
        <table:table-source xlink:href="file:///Z:/NVP/modello_la_20260326_152913.xls" table:table-name="INFO_OUT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Z:/NVP/modello_la_20260326_152913.xls'#ANAGR" table:style-name="ta2">
        <table:table-source xlink:href="file:///Z:/NVP/modello_la_20260326_152913.xls" table:table-name="ANAG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Z:/NVP/modello_la_20260326_152913.xls'#Info" table:style-name="ta2">
        <table:table-source xlink:href="file:///Z:/NVP/modello_la_20260326_152913.xls" table:table-name="Inf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Z:/NVP/modello_la_20260326_152913.xls'#modello_la_min" table:style-name="ta2">
        <table:table-source xlink:href="file:///Z:/NVP/modello_la_20260326_152913.xls" table:table-name="modello_la_min" table:mode="copy-results-only"/>
        <table:table-column/>
        <table:table-row>
          <table:table-cell table:number-columns-repeated="3"/>
          <table:table-cell office:value-type="string" office:string-value="cod_liv_1"/>
          <table:table-cell office:value-type="string" office:string-value="cod_liv_2"/>
          <table:table-cell office:value-type="string" office:string-value="cod_liv_3"/>
          <table:table-cell office:value-type="string" office:string-value="livello"/>
          <table:table-cell office:value-type="string" office:string-value="Beni sanitari"/>
          <table:table-cell office:value-type="string" office:string-value="Beni non sanitari"/>
          <table:table-cell office:value-type="string" office:string-value="prestazioni sanitarie"/>
          <table:table-cell office:value-type="string" office:string-value="servizi sanitari per erogazione di prestazioni"/>
          <table:table-cell office:value-type="string" office:string-value="servizi non sanitari"/>
          <table:table-cell office:value-type="string" office:string-value="Ruolo sanitario"/>
          <table:table-cell office:value-type="string" office:string-value="Ruolo professionale"/>
          <table:table-cell office:value-type="string" office:string-value="Ruolo tecnico"/>
          <table:table-cell office:value-type="string" office:string-value="Ruolo ammini-strativo"/>
          <table:table-cell office:value-type="string" office:string-value="Ammortamenti"/>
          <table:table-cell office:value-type="string" office:string-value="Sopravvenienze&#10;Insussistenze"/>
          <table:table-cell office:value-type="string" office:string-value="Altri costi"/>
          <table:table-cell office:value-type="string" office:string-value="Oneri finanziari,&#10;svalutazioni,&#10;minusvalenze&#10;"/>
          <table:table-cell office:value-type="string" office:string-value="Totale"/>
          <table:table-cell table:number-columns-repeated="16363"/>
        </table:table-row>
        <table:table-row>
          <table:table-cell table:number-columns-repeated="3"/>
          <table:table-cell office:value-type="string" office:string-value="aa"/>
          <table:table-cell office:value-type="string" office:string-value="aa"/>
          <table:table-cell office:value-type="string" office:string-value="aa"/>
          <table:table-cell office:value-type="string" office:string-value="aa"/>
          <table:table-cell office:value-type="string" office:string-value="aa"/>
          <table:table-cell office:value-type="string" office:string-value="aa"/>
          <table:table-cell office:value-type="string" office:string-value="aa"/>
          <table:table-cell office:value-type="string" office:string-value="aa"/>
          <table:table-cell office:value-type="string" office:string-value="aa"/>
          <table:table-cell office:value-type="string" office:string-value="aa"/>
          <table:table-cell office:value-type="string" office:string-value="aa"/>
          <table:table-cell office:value-type="string" office:string-value="aa"/>
          <table:table-cell office:value-type="string" office:string-value="aa"/>
          <table:table-cell office:value-type="string" office:string-value="aa"/>
          <table:table-cell office:value-type="string" office:string-value="aa"/>
          <table:table-cell office:value-type="string" office:string-value="aa"/>
          <table:table-cell office:value-type="string" office:string-value="aa"/>
          <table:table-cell office:value-type="string" office:string-value="aa"/>
          <table:table-cell table:number-columns-repeated="16363"/>
        </table:table-row>
        <table:table-row>
          <table:table-cell table:number-columns-repeated="3"/>
          <table:table-cell office:value-type="string" office:string-value="MODELLO DI RILEVAZIONE DEI COSTI DEI LIVELLI DI ASSISTENZA DEGLI ENTI DEL SERVIZIO SANITARIO NAZIONALE"/>
          <table:table-cell table:number-columns-repeated="16380"/>
        </table:table-row>
        <table:table-row>
          <table:table-cell table:number-columns-repeated="6"/>
          <table:table-cell office:value-type="string" office:string-value="STRUTTURA RILEVATA"/>
          <table:table-cell table:number-columns-repeated="5"/>
          <table:table-cell office:value-type="string" office:string-value="OGGETTO DELLA RILEVAZIONE"/>
          <table:table-cell table:number-columns-repeated="16371"/>
        </table:table-row>
        <table:table-row>
          <table:table-cell table:number-columns-repeated="16384"/>
        </table:table-row>
        <table:table-row>
          <table:table-cell table:number-columns-repeated="6"/>
          <table:table-cell office:value-type="string" office:string-value="REGIONE"/>
          <table:table-cell office:value-type="string" office:string-value="030"/>
          <table:table-cell/>
          <table:table-cell office:value-type="string" office:string-value=" CODICE ENTE"/>
          <table:table-cell office:value-type="string" office:string-value="703"/>
          <table:table-cell/>
          <table:table-cell office:value-type="string" office:string-value="CONSUNTIVO ANNO"/>
          <table:table-cell table:number-columns-repeated="3"/>
          <table:table-cell office:value-type="string" office:string-value="2025"/>
          <table:table-cell table:number-columns-repeated="16367"/>
        </table:table-row>
        <table:table-row>
          <table:table-cell table:number-columns-repeated="16384"/>
        </table:table-row>
        <table:table-row>
          <table:table-cell table:number-columns-repeated="7"/>
          <table:table-cell office:value-type="string" office:string-value="VALORI IN EURO"/>
          <table:table-cell table:number-columns-repeated="16376"/>
        </table:table-row>
        <table:table-row>
          <table:table-cell table:number-columns-repeated="6"/>
          <table:table-cell office:value-type="string" office:string-value="Macrovoci economiche"/>
          <table:table-cell office:value-type="string" office:string-value="Consumi di esercizio"/>
          <table:table-cell/>
          <table:table-cell office:value-type="string" office:string-value="Costi per acquisti di servizi"/>
          <table:table-cell table:number-columns-repeated="2"/>
          <table:table-cell office:value-type="string" office:string-value="Personale   "/>
          <table:table-cell table:number-columns-repeated="3"/>
          <table:table-cell office:value-type="string" office:string-value="Ammortamenti"/>
          <table:table-cell office:value-type="string" office:string-value="Sopravvenienze&#10;Insussistenze"/>
          <table:table-cell office:value-type="string" office:string-value="Altri costi"/>
          <table:table-cell office:value-type="string" office:string-value="Oneri finanziari,&#10;svalutazioni,&#10;minusvalenze&#10;"/>
          <table:table-cell office:value-type="string" office:string-value="Totale"/>
          <table:table-cell table:number-columns-repeated="16363"/>
        </table:table-row>
        <table:table-row>
          <table:table-cell table:number-columns-repeated="7"/>
          <table:table-cell office:value-type="string" office:string-value="Beni sanitari"/>
          <table:table-cell office:value-type="string" office:string-value="Beni non sanitari"/>
          <table:table-cell office:value-type="string" office:string-value="prestazioni sanitarie"/>
          <table:table-cell office:value-type="string" office:string-value="servizi sanitari per erogazione di prestazioni"/>
          <table:table-cell office:value-type="string" office:string-value="servizi non sanitari"/>
          <table:table-cell office:value-type="string" office:string-value="Ruolo sanitario"/>
          <table:table-cell office:value-type="string" office:string-value="Ruolo professionale"/>
          <table:table-cell office:value-type="string" office:string-value="Ruolo tecnico"/>
          <table:table-cell office:value-type="string" office:string-value="Ruolo ammini-strativo"/>
          <table:table-cell table:number-columns-repeated="16368"/>
        </table:table-row>
        <table:table-row table:number-rows-repeated="4">
          <table:table-cell table:number-columns-repeated="16384"/>
        </table:table-row>
        <table:table-row>
          <table:table-cell table:number-columns-repeated="3"/>
          <table:table-cell office:value-type="string" office:string-value="PREVENZIONE COLLETTIVA E SANITA' PUBBLICA"/>
          <table:table-cell table:number-columns-repeated="16380"/>
        </table:table-row>
        <table:table-row>
          <table:table-cell table:number-columns-repeated="3"/>
          <table:table-cell office:value-type="string" office:string-value="1A100"/>
          <table:table-cell table:number-columns-repeated="2"/>
          <table:table-cell office:value-type="string" office:string-value="Sorveglianza, prevenzione e controllo delle malattie infettive e parassitarie, inclusi i programmi vaccinali"/>
          <table:table-cell office:value-type="float" office:value="21205898"/>
          <table:table-cell office:value-type="float" office:value="36686"/>
          <table:table-cell office:value-type="float" office:value="409180"/>
          <table:table-cell office:value-type="float" office:value="245554"/>
          <table:table-cell office:value-type="float" office:value="2155011"/>
          <table:table-cell office:value-type="float" office:value="5727523"/>
          <table:table-cell office:value-type="float" office:value="26462"/>
          <table:table-cell office:value-type="float" office:value="653968"/>
          <table:table-cell office:value-type="float" office:value="1354509"/>
          <table:table-cell office:value-type="float" office:value="558383"/>
          <table:table-cell office:value-type="float" office:value="6554"/>
          <table:table-cell office:value-type="float" office:value="196890"/>
          <table:table-cell office:value-type="float" office:value="32241"/>
          <table:table-cell office:value-type="float" office:value="32608859"/>
          <table:table-cell table:number-columns-repeated="16363"/>
        </table:table-row>
        <table:table-row>
          <table:table-cell table:number-columns-repeated="4"/>
          <table:table-cell office:value-type="string" office:string-value="1A110"/>
          <table:table-cell/>
          <table:table-cell office:value-type="string" office:string-value="Vaccinazioni "/>
          <table:table-cell office:value-type="float" office:value="21054075"/>
          <table:table-cell office:value-type="float" office:value="32477"/>
          <table:table-cell office:value-type="float" office:value="409180"/>
          <table:table-cell office:value-type="float" office:value="143434"/>
          <table:table-cell office:value-type="float" office:value="1578004"/>
          <table:table-cell office:value-type="float" office:value="5195964"/>
          <table:table-cell office:value-type="float" office:value="23709"/>
          <table:table-cell office:value-type="float" office:value="535409"/>
          <table:table-cell office:value-type="float" office:value="1199918"/>
          <table:table-cell office:value-type="float" office:value="241296"/>
          <table:table-cell office:value-type="float" office:value="5872"/>
          <table:table-cell office:value-type="float" office:value="174423"/>
          <table:table-cell office:value-type="float" office:value="28886"/>
          <table:table-cell office:value-type="float" office:value="30622647"/>
          <table:table-cell table:number-columns-repeated="16363"/>
        </table:table-row>
        <table:table-row>
          <table:table-cell table:number-columns-repeated="4"/>
          <table:table-cell office:value-type="string" office:string-value="1A120"/>
          <table:table-cell/>
          <table:table-cell office:value-type="string" office:string-value="Altri interventi per la sorveglianza, prevenzione e controllo delle malattie infettive e parassitarie"/>
          <table:table-cell office:value-type="float" office:value="151823"/>
          <table:table-cell office:value-type="float" office:value="4209"/>
          <table:table-cell office:value-type="float" office:value="0"/>
          <table:table-cell office:value-type="float" office:value="102120"/>
          <table:table-cell office:value-type="float" office:value="577007"/>
          <table:table-cell office:value-type="float" office:value="531559"/>
          <table:table-cell office:value-type="float" office:value="2753"/>
          <table:table-cell office:value-type="float" office:value="118559"/>
          <table:table-cell office:value-type="float" office:value="154591"/>
          <table:table-cell office:value-type="float" office:value="317087"/>
          <table:table-cell office:value-type="float" office:value="682"/>
          <table:table-cell office:value-type="float" office:value="22467"/>
          <table:table-cell office:value-type="float" office:value="3355"/>
          <table:table-cell office:value-type="float" office:value="1986212"/>
          <table:table-cell table:number-columns-repeated="16363"/>
        </table:table-row>
        <table:table-row>
          <table:table-cell table:number-columns-repeated="3"/>
          <table:table-cell office:value-type="string" office:string-value="1B100"/>
          <table:table-cell table:number-columns-repeated="2"/>
          <table:table-cell office:value-type="string" office:string-value="Tutela della salute e della sicurezza degli ambienti aperti e confinati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3"/>
          <table:table-cell office:value-type="string" office:string-value="1C100"/>
          <table:table-cell table:number-columns-repeated="2"/>
          <table:table-cell office:value-type="string" office:string-value="Sorveglianza, prevenzione e tutela della salute e sicurezza nei luoghi di lavoro"/>
          <table:table-cell office:value-type="float" office:value="11391"/>
          <table:table-cell office:value-type="float" office:value="6156"/>
          <table:table-cell office:value-type="float" office:value="0"/>
          <table:table-cell office:value-type="float" office:value="128332"/>
          <table:table-cell office:value-type="float" office:value="531895"/>
          <table:table-cell office:value-type="float" office:value="2059267"/>
          <table:table-cell office:value-type="float" office:value="158843"/>
          <table:table-cell office:value-type="float" office:value="196535"/>
          <table:table-cell office:value-type="float" office:value="193412"/>
          <table:table-cell office:value-type="float" office:value="82957"/>
          <table:table-cell office:value-type="float" office:value="2199"/>
          <table:table-cell office:value-type="float" office:value="50884"/>
          <table:table-cell office:value-type="float" office:value="10820"/>
          <table:table-cell office:value-type="float" office:value="3432691"/>
          <table:table-cell table:number-columns-repeated="16363"/>
        </table:table-row>
        <table:table-row>
          <table:table-cell table:number-columns-repeated="3"/>
          <table:table-cell office:value-type="string" office:string-value="1D100"/>
          <table:table-cell table:number-columns-repeated="2"/>
          <table:table-cell office:value-type="string" office:string-value="Salute animale e igiene urbana veterinaria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3"/>
          <table:table-cell office:value-type="string" office:string-value="1E100"/>
          <table:table-cell table:number-columns-repeated="2"/>
          <table:table-cell office:value-type="string" office:string-value="Sicurezza alimentare - Tutela della salute dei consumatori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3"/>
          <table:table-cell office:value-type="string" office:string-value="1F100"/>
          <table:table-cell table:number-columns-repeated="2"/>
          <table:table-cell office:value-type="string" office:string-value="Sorveglianza e prevenzione delle malattie croniche, inclusi la promozione di stili di vita sani ed i programmi organizzati di screening; sorveglianza e prevenzione nutrizionale"/>
          <table:table-cell office:value-type="float" office:value="2427726"/>
          <table:table-cell office:value-type="float" office:value="10881"/>
          <table:table-cell office:value-type="float" office:value="199201"/>
          <table:table-cell office:value-type="float" office:value="880627"/>
          <table:table-cell office:value-type="float" office:value="399007"/>
          <table:table-cell office:value-type="float" office:value="1803373"/>
          <table:table-cell office:value-type="float" office:value="6867"/>
          <table:table-cell office:value-type="float" office:value="108326"/>
          <table:table-cell office:value-type="float" office:value="97227"/>
          <table:table-cell office:value-type="float" office:value="335275"/>
          <table:table-cell office:value-type="float" office:value="1701"/>
          <table:table-cell office:value-type="float" office:value="40014"/>
          <table:table-cell office:value-type="float" office:value="8368"/>
          <table:table-cell office:value-type="float" office:value="6318593"/>
          <table:table-cell table:number-columns-repeated="16363"/>
        </table:table-row>
        <table:table-row>
          <table:table-cell table:number-columns-repeated="4"/>
          <table:table-cell office:value-type="string" office:string-value="1F110"/>
          <table:table-cell/>
          <table:table-cell office:value-type="string" office:string-value="Screening oncologici"/>
          <table:table-cell office:value-type="float" office:value="2427726"/>
          <table:table-cell office:value-type="float" office:value="10881"/>
          <table:table-cell office:value-type="float" office:value="23710"/>
          <table:table-cell office:value-type="float" office:value="880627"/>
          <table:table-cell office:value-type="float" office:value="399007"/>
          <table:table-cell office:value-type="float" office:value="1803373"/>
          <table:table-cell office:value-type="float" office:value="6867"/>
          <table:table-cell office:value-type="float" office:value="108326"/>
          <table:table-cell office:value-type="float" office:value="97227"/>
          <table:table-cell office:value-type="float" office:value="335275"/>
          <table:table-cell office:value-type="float" office:value="1701"/>
          <table:table-cell office:value-type="float" office:value="40014"/>
          <table:table-cell office:value-type="float" office:value="8368"/>
          <table:table-cell office:value-type="float" office:value="6143102"/>
          <table:table-cell table:number-columns-repeated="16363"/>
        </table:table-row>
        <table:table-row>
          <table:table-cell table:number-columns-repeated="5"/>
          <table:table-cell office:value-type="string" office:string-value="1F111"/>
          <table:table-cell office:value-type="string" office:string-value="Programmi organizzati svolti in apposita Unità operativa/Centro di costo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5"/>
          <table:table-cell office:value-type="string" office:string-value="1F112"/>
          <table:table-cell office:value-type="string" office:string-value="Programmi organizzati svolti in ambito consultoriale/ambulatoriale territoriale"/>
          <table:table-cell office:value-type="float" office:value="30941"/>
          <table:table-cell office:value-type="float" office:value="718"/>
          <table:table-cell office:value-type="float" office:value="2781"/>
          <table:table-cell office:value-type="float" office:value="22126"/>
          <table:table-cell office:value-type="float" office:value="22197"/>
          <table:table-cell office:value-type="float" office:value="80249"/>
          <table:table-cell office:value-type="float" office:value="315"/>
          <table:table-cell office:value-type="float" office:value="8007"/>
          <table:table-cell office:value-type="float" office:value="4053"/>
          <table:table-cell office:value-type="float" office:value="8651"/>
          <table:table-cell office:value-type="float" office:value="78"/>
          <table:table-cell office:value-type="float" office:value="1886"/>
          <table:table-cell office:value-type="float" office:value="385"/>
          <table:table-cell office:value-type="float" office:value="182387"/>
          <table:table-cell table:number-columns-repeated="16363"/>
        </table:table-row>
        <table:table-row>
          <table:table-cell table:number-columns-repeated="5"/>
          <table:table-cell office:value-type="string" office:string-value="1F113"/>
          <table:table-cell office:value-type="string" office:string-value="Programmi organizzati svolti in ambito ospedaliero"/>
          <table:table-cell office:value-type="float" office:value="2396785"/>
          <table:table-cell office:value-type="float" office:value="10163"/>
          <table:table-cell office:value-type="float" office:value="20929"/>
          <table:table-cell office:value-type="float" office:value="858501"/>
          <table:table-cell office:value-type="float" office:value="376810"/>
          <table:table-cell office:value-type="float" office:value="1723124"/>
          <table:table-cell office:value-type="float" office:value="6552"/>
          <table:table-cell office:value-type="float" office:value="100319"/>
          <table:table-cell office:value-type="float" office:value="93174"/>
          <table:table-cell office:value-type="float" office:value="326624"/>
          <table:table-cell office:value-type="float" office:value="1623"/>
          <table:table-cell office:value-type="float" office:value="38128"/>
          <table:table-cell office:value-type="float" office:value="7983"/>
          <table:table-cell office:value-type="float" office:value="5960715"/>
          <table:table-cell table:number-columns-repeated="16363"/>
        </table:table-row>
        <table:table-row>
          <table:table-cell table:number-columns-repeated="4"/>
          <table:table-cell office:value-type="string" office:string-value="1F120"/>
          <table:table-cell/>
          <table:table-cell office:value-type="string" office:string-value="Altre attività di Sorveglianza e prevenzione delle malattie croniche, inclusi la promozione di stili di vita sani e prevenzione nutrizionale"/>
          <table:table-cell office:value-type="float" office:value="0"/>
          <table:table-cell office:value-type="float" office:value="0"/>
          <table:table-cell office:value-type="float" office:value="175491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175491"/>
          <table:table-cell table:number-columns-repeated="16363"/>
        </table:table-row>
        <table:table-row>
          <table:table-cell table:number-columns-repeated="5"/>
          <table:table-cell office:value-type="string" office:string-value="1F121"/>
          <table:table-cell office:value-type="string" office:string-value="Altre attività svolte in ambito extra-ospedaliero"/>
          <table:table-cell office:value-type="float" office:value="0"/>
          <table:table-cell office:value-type="float" office:value="0"/>
          <table:table-cell office:value-type="float" office:value="175491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175491"/>
          <table:table-cell table:number-columns-repeated="16363"/>
        </table:table-row>
        <table:table-row>
          <table:table-cell table:number-columns-repeated="5"/>
          <table:table-cell office:value-type="string" office:string-value="1F122"/>
          <table:table-cell office:value-type="string" office:string-value="Altre attività svolte in ambito ospedaliero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3"/>
          <table:table-cell office:value-type="string" office:string-value="1G100"/>
          <table:table-cell table:number-columns-repeated="2"/>
          <table:table-cell office:value-type="string" office:string-value="Attività medico legali per finalità pubbliche"/>
          <table:table-cell office:value-type="float" office:value="5784"/>
          <table:table-cell office:value-type="float" office:value="8806"/>
          <table:table-cell office:value-type="float" office:value="0"/>
          <table:table-cell office:value-type="float" office:value="66105"/>
          <table:table-cell office:value-type="float" office:value="371565"/>
          <table:table-cell office:value-type="float" office:value="1047844"/>
          <table:table-cell office:value-type="float" office:value="7070"/>
          <table:table-cell office:value-type="float" office:value="88120"/>
          <table:table-cell office:value-type="float" office:value="929398"/>
          <table:table-cell office:value-type="float" office:value="65915"/>
          <table:table-cell office:value-type="float" office:value="1751"/>
          <table:table-cell office:value-type="float" office:value="40512"/>
          <table:table-cell office:value-type="float" office:value="8614"/>
          <table:table-cell office:value-type="float" office:value="2641484"/>
          <table:table-cell table:number-columns-repeated="16363"/>
        </table:table-row>
        <table:table-row>
          <table:table-cell table:number-columns-repeated="3"/>
          <table:table-cell office:value-type="string" office:string-value="1H100"/>
          <table:table-cell table:number-columns-repeated="2"/>
          <table:table-cell office:value-type="string" office:string-value="Contributo Legge 210/92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3"/>
          <table:table-cell office:value-type="float" office:value="19999"/>
          <table:table-cell table:number-columns-repeated="2"/>
          <table:table-cell office:value-type="string" office:string-value="TOTALE PREVENZIONE COLLETTIVA E SANITA' PUBBLICA"/>
          <table:table-cell office:value-type="float" office:value="23650799"/>
          <table:table-cell office:value-type="float" office:value="62529"/>
          <table:table-cell office:value-type="float" office:value="608381"/>
          <table:table-cell office:value-type="float" office:value="1320618"/>
          <table:table-cell office:value-type="float" office:value="3457478"/>
          <table:table-cell office:value-type="float" office:value="10638007"/>
          <table:table-cell office:value-type="float" office:value="199242"/>
          <table:table-cell office:value-type="float" office:value="1046949"/>
          <table:table-cell office:value-type="float" office:value="2574546"/>
          <table:table-cell office:value-type="float" office:value="1042530"/>
          <table:table-cell office:value-type="float" office:value="12205"/>
          <table:table-cell office:value-type="float" office:value="328300"/>
          <table:table-cell office:value-type="float" office:value="60043"/>
          <table:table-cell office:value-type="float" office:value="45001627"/>
          <table:table-cell table:number-columns-repeated="16363"/>
        </table:table-row>
        <table:table-row>
          <table:table-cell table:number-columns-repeated="3"/>
          <table:table-cell office:value-type="string" office:string-value="ASSISTENZA DISTRETTUALE"/>
          <table:table-cell table:number-columns-repeated="16380"/>
        </table:table-row>
        <table:table-row>
          <table:table-cell table:number-columns-repeated="3"/>
          <table:table-cell office:value-type="string" office:string-value="2A100"/>
          <table:table-cell table:number-columns-repeated="2"/>
          <table:table-cell office:value-type="string" office:string-value="Assistenza sanitaria di base  "/>
          <table:table-cell office:value-type="float" office:value="10527"/>
          <table:table-cell office:value-type="float" office:value="14369"/>
          <table:table-cell office:value-type="float" office:value="75333728"/>
          <table:table-cell office:value-type="float" office:value="47952"/>
          <table:table-cell office:value-type="float" office:value="1054674"/>
          <table:table-cell office:value-type="float" office:value="1676627"/>
          <table:table-cell office:value-type="float" office:value="17336"/>
          <table:table-cell office:value-type="float" office:value="195507"/>
          <table:table-cell office:value-type="float" office:value="3188649"/>
          <table:table-cell office:value-type="float" office:value="163449"/>
          <table:table-cell office:value-type="float" office:value="4293"/>
          <table:table-cell office:value-type="float" office:value="100280"/>
          <table:table-cell office:value-type="float" office:value="21121"/>
          <table:table-cell office:value-type="float" office:value="81828512"/>
          <table:table-cell table:number-columns-repeated="16363"/>
        </table:table-row>
        <table:table-row>
          <table:table-cell table:number-columns-repeated="4"/>
          <table:table-cell office:value-type="string" office:string-value="2A110"/>
          <table:table-cell/>
          <table:table-cell office:value-type="string" office:string-value="Medicina generale"/>
          <table:table-cell office:value-type="float" office:value="1640"/>
          <table:table-cell office:value-type="float" office:value="8398"/>
          <table:table-cell office:value-type="float" office:value="60157378"/>
          <table:table-cell office:value-type="float" office:value="21374"/>
          <table:table-cell office:value-type="float" office:value="418198"/>
          <table:table-cell office:value-type="float" office:value="596077"/>
          <table:table-cell office:value-type="float" office:value="8663"/>
          <table:table-cell office:value-type="float" office:value="61101"/>
          <table:table-cell office:value-type="float" office:value="1870890"/>
          <table:table-cell office:value-type="float" office:value="79862"/>
          <table:table-cell office:value-type="float" office:value="2145"/>
          <table:table-cell office:value-type="float" office:value="49634"/>
          <table:table-cell office:value-type="float" office:value="10554"/>
          <table:table-cell office:value-type="float" office:value="63285914"/>
          <table:table-cell table:number-columns-repeated="16363"/>
        </table:table-row>
        <table:table-row>
          <table:table-cell table:number-columns-repeated="5"/>
          <table:table-cell office:value-type="string" office:string-value="2A111"/>
          <table:table-cell office:value-type="string" office:string-value="Medicina generale - Attività in convenzione"/>
          <table:table-cell office:value-type="float" office:value="767"/>
          <table:table-cell office:value-type="float" office:value="8398"/>
          <table:table-cell office:value-type="float" office:value="58388726"/>
          <table:table-cell office:value-type="float" office:value="21374"/>
          <table:table-cell office:value-type="float" office:value="417513"/>
          <table:table-cell office:value-type="float" office:value="596077"/>
          <table:table-cell office:value-type="float" office:value="8663"/>
          <table:table-cell office:value-type="float" office:value="61101"/>
          <table:table-cell office:value-type="float" office:value="1870890"/>
          <table:table-cell office:value-type="float" office:value="79862"/>
          <table:table-cell office:value-type="float" office:value="2145"/>
          <table:table-cell office:value-type="float" office:value="49634"/>
          <table:table-cell office:value-type="float" office:value="10554"/>
          <table:table-cell office:value-type="float" office:value="61515704"/>
          <table:table-cell table:number-columns-repeated="16363"/>
        </table:table-row>
        <table:table-row>
          <table:table-cell table:number-columns-repeated="5"/>
          <table:table-cell office:value-type="string" office:string-value="2A112"/>
          <table:table-cell office:value-type="string" office:string-value="Medicina generale - Prestazioni erogate nelle cure domiciliari"/>
          <table:table-cell office:value-type="float" office:value="0"/>
          <table:table-cell office:value-type="float" office:value="0"/>
          <table:table-cell office:value-type="float" office:value="283253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283253"/>
          <table:table-cell table:number-columns-repeated="16363"/>
        </table:table-row>
        <table:table-row>
          <table:table-cell table:number-columns-repeated="5"/>
          <table:table-cell office:value-type="string" office:string-value="2A113"/>
          <table:table-cell office:value-type="string" office:string-value="Medicina generale - Prestazioni erogate presso strutture residenziali e semiresidenziali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5"/>
          <table:table-cell office:value-type="string" office:string-value="2A114"/>
          <table:table-cell office:value-type="string" office:string-value="Medicina generale - Programmi vaccinali"/>
          <table:table-cell office:value-type="float" office:value="873"/>
          <table:table-cell office:value-type="float" office:value="0"/>
          <table:table-cell office:value-type="float" office:value="1485399"/>
          <table:table-cell office:value-type="float" office:value="0"/>
          <table:table-cell office:value-type="float" office:value="685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1486957"/>
          <table:table-cell table:number-columns-repeated="16363"/>
        </table:table-row>
        <table:table-row>
          <table:table-cell table:number-columns-repeated="5"/>
          <table:table-cell office:value-type="string" office:string-value="2A115"/>
          <table:table-cell office:value-type="string" office:string-value="Medicina generale - Attività presso UCCP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5"/>
          <table:table-cell office:value-type="string" office:string-value="2A116"/>
          <table:table-cell office:value-type="string" office:string-value="Medicina generale - Attività  presso - Ospedali di Comunità   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4"/>
          <table:table-cell office:value-type="string" office:string-value="2A120"/>
          <table:table-cell/>
          <table:table-cell office:value-type="string" office:string-value="Pediatria di libera scelta"/>
          <table:table-cell office:value-type="float" office:value="181"/>
          <table:table-cell office:value-type="float" office:value="1974"/>
          <table:table-cell office:value-type="float" office:value="15176350"/>
          <table:table-cell office:value-type="float" office:value="5046"/>
          <table:table-cell office:value-type="float" office:value="98382"/>
          <table:table-cell office:value-type="float" office:value="141127"/>
          <table:table-cell office:value-type="float" office:value="2044"/>
          <table:table-cell office:value-type="float" office:value="14415"/>
          <table:table-cell office:value-type="float" office:value="440908"/>
          <table:table-cell office:value-type="float" office:value="18843"/>
          <table:table-cell office:value-type="float" office:value="506"/>
          <table:table-cell office:value-type="float" office:value="11710"/>
          <table:table-cell office:value-type="float" office:value="2490"/>
          <table:table-cell office:value-type="float" office:value="15913976"/>
          <table:table-cell table:number-columns-repeated="16363"/>
        </table:table-row>
        <table:table-row>
          <table:table-cell table:number-columns-repeated="5"/>
          <table:table-cell office:value-type="string" office:string-value="2A121"/>
          <table:table-cell office:value-type="string" office:string-value="Pediatria di libera scelta - Attività in convenzione"/>
          <table:table-cell office:value-type="float" office:value="181"/>
          <table:table-cell office:value-type="float" office:value="1974"/>
          <table:table-cell office:value-type="float" office:value="14633911"/>
          <table:table-cell office:value-type="float" office:value="5046"/>
          <table:table-cell office:value-type="float" office:value="98382"/>
          <table:table-cell office:value-type="float" office:value="141127"/>
          <table:table-cell office:value-type="float" office:value="2044"/>
          <table:table-cell office:value-type="float" office:value="14415"/>
          <table:table-cell office:value-type="float" office:value="440908"/>
          <table:table-cell office:value-type="float" office:value="18843"/>
          <table:table-cell office:value-type="float" office:value="506"/>
          <table:table-cell office:value-type="float" office:value="11710"/>
          <table:table-cell office:value-type="float" office:value="2490"/>
          <table:table-cell office:value-type="float" office:value="15371537"/>
          <table:table-cell table:number-columns-repeated="16363"/>
        </table:table-row>
        <table:table-row>
          <table:table-cell table:number-columns-repeated="5"/>
          <table:table-cell office:value-type="string" office:string-value="2A122"/>
          <table:table-cell office:value-type="string" office:string-value="Pediatria di libera scelta - Prestazioni erogate nelle cure domiciliari"/>
          <table:table-cell office:value-type="float" office:value="0"/>
          <table:table-cell office:value-type="float" office:value="0"/>
          <table:table-cell office:value-type="float" office:value="62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62"/>
          <table:table-cell table:number-columns-repeated="16363"/>
        </table:table-row>
        <table:table-row>
          <table:table-cell table:number-columns-repeated="5"/>
          <table:table-cell office:value-type="string" office:string-value="2A123"/>
          <table:table-cell office:value-type="string" office:string-value="Pediatria di libera scelta - Programmi vaccinali"/>
          <table:table-cell office:value-type="float" office:value="0"/>
          <table:table-cell office:value-type="float" office:value="0"/>
          <table:table-cell office:value-type="float" office:value="542377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542377"/>
          <table:table-cell table:number-columns-repeated="16363"/>
        </table:table-row>
        <table:table-row>
          <table:table-cell table:number-columns-repeated="5"/>
          <table:table-cell office:value-type="string" office:string-value="2A124"/>
          <table:table-cell office:value-type="string" office:string-value="Pediatria di libera scelta - Attività presso UCCP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5"/>
          <table:table-cell office:value-type="string" office:string-value="2A125"/>
          <table:table-cell office:value-type="string" office:string-value="Pediatria di libera scelta - Attività  presso Ospedali di Comunità 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4"/>
          <table:table-cell office:value-type="string" office:string-value="2A130"/>
          <table:table-cell/>
          <table:table-cell office:value-type="string" office:string-value="Altra assistenza sanitaria di base"/>
          <table:table-cell office:value-type="float" office:value="8706"/>
          <table:table-cell office:value-type="float" office:value="3997"/>
          <table:table-cell office:value-type="float" office:value="0"/>
          <table:table-cell office:value-type="float" office:value="21532"/>
          <table:table-cell office:value-type="float" office:value="538094"/>
          <table:table-cell office:value-type="float" office:value="939423"/>
          <table:table-cell office:value-type="float" office:value="6629"/>
          <table:table-cell office:value-type="float" office:value="119991"/>
          <table:table-cell office:value-type="float" office:value="876851"/>
          <table:table-cell office:value-type="float" office:value="64744"/>
          <table:table-cell office:value-type="float" office:value="1642"/>
          <table:table-cell office:value-type="float" office:value="38936"/>
          <table:table-cell office:value-type="float" office:value="8077"/>
          <table:table-cell office:value-type="float" office:value="2628622"/>
          <table:table-cell table:number-columns-repeated="16363"/>
        </table:table-row>
        <table:table-row>
          <table:table-cell table:number-columns-repeated="5"/>
          <table:table-cell office:value-type="string" office:string-value="2A131"/>
          <table:table-cell office:value-type="string" office:string-value="Altra assistenza sanitaria di base : Assistenza distrettuale e  UCCP"/>
          <table:table-cell office:value-type="float" office:value="8706"/>
          <table:table-cell office:value-type="float" office:value="3997"/>
          <table:table-cell office:value-type="float" office:value="0"/>
          <table:table-cell office:value-type="float" office:value="21532"/>
          <table:table-cell office:value-type="float" office:value="538094"/>
          <table:table-cell office:value-type="float" office:value="939423"/>
          <table:table-cell office:value-type="float" office:value="6629"/>
          <table:table-cell office:value-type="float" office:value="119991"/>
          <table:table-cell office:value-type="float" office:value="876851"/>
          <table:table-cell office:value-type="float" office:value="64744"/>
          <table:table-cell office:value-type="float" office:value="1642"/>
          <table:table-cell office:value-type="float" office:value="38936"/>
          <table:table-cell office:value-type="float" office:value="8077"/>
          <table:table-cell office:value-type="float" office:value="2628622"/>
          <table:table-cell table:number-columns-repeated="16363"/>
        </table:table-row>
        <table:table-row>
          <table:table-cell table:number-columns-repeated="5"/>
          <table:table-cell office:value-type="string" office:string-value="2A132"/>
          <table:table-cell office:value-type="string" office:string-value="Altra assistenza sanitaria di base - Ospedali di Comunità 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3"/>
          <table:table-cell office:value-type="string" office:string-value="2B100"/>
          <table:table-cell table:number-columns-repeated="2"/>
          <table:table-cell office:value-type="string" office:string-value="Continuità assistenziale"/>
          <table:table-cell office:value-type="float" office:value="5486"/>
          <table:table-cell office:value-type="float" office:value="1409"/>
          <table:table-cell office:value-type="float" office:value="6505631"/>
          <table:table-cell office:value-type="float" office:value="7041"/>
          <table:table-cell office:value-type="float" office:value="68175"/>
          <table:table-cell office:value-type="float" office:value="163027"/>
          <table:table-cell office:value-type="float" office:value="878"/>
          <table:table-cell office:value-type="float" office:value="6215"/>
          <table:table-cell office:value-type="float" office:value="87440"/>
          <table:table-cell office:value-type="float" office:value="8776"/>
          <table:table-cell office:value-type="float" office:value="218"/>
          <table:table-cell office:value-type="float" office:value="5032"/>
          <table:table-cell office:value-type="float" office:value="1070"/>
          <table:table-cell office:value-type="float" office:value="6860398"/>
          <table:table-cell table:number-columns-repeated="16363"/>
        </table:table-row>
        <table:table-row>
          <table:table-cell table:number-columns-repeated="3"/>
          <table:table-cell office:value-type="string" office:string-value="2C100"/>
          <table:table-cell table:number-columns-repeated="2"/>
          <table:table-cell office:value-type="string" office:string-value="Assistenza ai turisti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3"/>
          <table:table-cell office:value-type="string" office:string-value="2D100"/>
          <table:table-cell table:number-columns-repeated="2"/>
          <table:table-cell office:value-type="string" office:string-value="Emergenza sanitaria territoriale "/>
          <table:table-cell office:value-type="float" office:value="88885"/>
          <table:table-cell office:value-type="float" office:value="539"/>
          <table:table-cell office:value-type="float" office:value="0"/>
          <table:table-cell office:value-type="float" office:value="1129127"/>
          <table:table-cell office:value-type="float" office:value="17149"/>
          <table:table-cell office:value-type="float" office:value="558958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1794658"/>
          <table:table-cell table:number-columns-repeated="16363"/>
        </table:table-row>
        <table:table-row>
          <table:table-cell table:number-columns-repeated="3"/>
          <table:table-cell office:value-type="string" office:string-value="2E100"/>
          <table:table-cell table:number-columns-repeated="2"/>
          <table:table-cell office:value-type="string" office:string-value="Assistenza farmaceutica "/>
          <table:table-cell office:value-type="float" office:value="77346292"/>
          <table:table-cell office:value-type="float" office:value="20951"/>
          <table:table-cell office:value-type="float" office:value="0"/>
          <table:table-cell office:value-type="float" office:value="117657"/>
          <table:table-cell office:value-type="float" office:value="562896"/>
          <table:table-cell office:value-type="float" office:value="1137688"/>
          <table:table-cell office:value-type="float" office:value="6981"/>
          <table:table-cell office:value-type="float" office:value="396497"/>
          <table:table-cell office:value-type="float" office:value="505121"/>
          <table:table-cell office:value-type="float" office:value="82273"/>
          <table:table-cell office:value-type="float" office:value="1729"/>
          <table:table-cell office:value-type="float" office:value="40007"/>
          <table:table-cell office:value-type="float" office:value="8507"/>
          <table:table-cell office:value-type="float" office:value="80226599"/>
          <table:table-cell table:number-columns-repeated="16363"/>
        </table:table-row>
        <table:table-row>
          <table:table-cell table:number-columns-repeated="4"/>
          <table:table-cell office:value-type="string" office:string-value="2E110"/>
          <table:table-cell/>
          <table:table-cell office:value-type="string" office:string-value="Assistenza farmaceutica erogata in regime di convenzione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4"/>
          <table:table-cell office:value-type="string" office:string-value="2E120"/>
          <table:table-cell/>
          <table:table-cell office:value-type="string" office:string-value="Assistenza farmaceutica - erogazione diretta a livello territoriale "/>
          <table:table-cell office:value-type="float" office:value="12758891"/>
          <table:table-cell office:value-type="float" office:value="3456"/>
          <table:table-cell office:value-type="float" office:value="0"/>
          <table:table-cell office:value-type="float" office:value="19409"/>
          <table:table-cell office:value-type="float" office:value="92854"/>
          <table:table-cell office:value-type="float" office:value="187671"/>
          <table:table-cell office:value-type="float" office:value="1151"/>
          <table:table-cell office:value-type="float" office:value="65405"/>
          <table:table-cell office:value-type="float" office:value="83324"/>
          <table:table-cell office:value-type="float" office:value="13572"/>
          <table:table-cell office:value-type="float" office:value="285"/>
          <table:table-cell office:value-type="float" office:value="6599"/>
          <table:table-cell office:value-type="float" office:value="1403"/>
          <table:table-cell office:value-type="float" office:value="13234020"/>
          <table:table-cell table:number-columns-repeated="16363"/>
        </table:table-row>
        <table:table-row>
          <table:table-cell table:number-columns-repeated="5"/>
          <table:table-cell office:value-type="string" office:string-value="2E121"/>
          <table:table-cell office:value-type="string" office:string-value="Assistenza farmaceutica - erogazione diretta a livello territoriale - Distribuzione Diretta"/>
          <table:table-cell office:value-type="float" office:value="12758891"/>
          <table:table-cell office:value-type="float" office:value="3456"/>
          <table:table-cell office:value-type="float" office:value="0"/>
          <table:table-cell office:value-type="float" office:value="19409"/>
          <table:table-cell office:value-type="float" office:value="92854"/>
          <table:table-cell office:value-type="float" office:value="187671"/>
          <table:table-cell office:value-type="float" office:value="1151"/>
          <table:table-cell office:value-type="float" office:value="65405"/>
          <table:table-cell office:value-type="float" office:value="83324"/>
          <table:table-cell office:value-type="float" office:value="13572"/>
          <table:table-cell office:value-type="float" office:value="285"/>
          <table:table-cell office:value-type="float" office:value="6599"/>
          <table:table-cell office:value-type="float" office:value="1403"/>
          <table:table-cell office:value-type="float" office:value="13234020"/>
          <table:table-cell table:number-columns-repeated="16363"/>
        </table:table-row>
        <table:table-row>
          <table:table-cell table:number-columns-repeated="5"/>
          <table:table-cell office:value-type="string" office:string-value="2E122"/>
          <table:table-cell office:value-type="string" office:string-value="Assistenza farmaceutica - erogazione diretta a livello territoriale - Distribuzione Per Conto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4"/>
          <table:table-cell office:value-type="string" office:string-value="2E130"/>
          <table:table-cell/>
          <table:table-cell office:value-type="string" office:string-value="Assistenza farmaceutica - erogazione diretta a livello ospedaliero "/>
          <table:table-cell office:value-type="float" office:value="64587401"/>
          <table:table-cell office:value-type="float" office:value="17495"/>
          <table:table-cell office:value-type="float" office:value="0"/>
          <table:table-cell office:value-type="float" office:value="98248"/>
          <table:table-cell office:value-type="float" office:value="470042"/>
          <table:table-cell office:value-type="float" office:value="950017"/>
          <table:table-cell office:value-type="float" office:value="5830"/>
          <table:table-cell office:value-type="float" office:value="331092"/>
          <table:table-cell office:value-type="float" office:value="421797"/>
          <table:table-cell office:value-type="float" office:value="68701"/>
          <table:table-cell office:value-type="float" office:value="1444"/>
          <table:table-cell office:value-type="float" office:value="33408"/>
          <table:table-cell office:value-type="float" office:value="7104"/>
          <table:table-cell office:value-type="float" office:value="66992579"/>
          <table:table-cell table:number-columns-repeated="16363"/>
        </table:table-row>
        <table:table-row>
          <table:table-cell table:number-columns-repeated="3"/>
          <table:table-cell office:value-type="string" office:string-value="2F100"/>
          <table:table-cell table:number-columns-repeated="2"/>
          <table:table-cell office:value-type="string" office:string-value="Assistenza integrativa e protesica"/>
          <table:table-cell office:value-type="float" office:value="3395"/>
          <table:table-cell office:value-type="float" office:value="4484"/>
          <table:table-cell office:value-type="float" office:value="0"/>
          <table:table-cell office:value-type="float" office:value="16653"/>
          <table:table-cell office:value-type="float" office:value="220669"/>
          <table:table-cell office:value-type="float" office:value="438162"/>
          <table:table-cell office:value-type="float" office:value="4628"/>
          <table:table-cell office:value-type="float" office:value="52619"/>
          <table:table-cell office:value-type="float" office:value="860306"/>
          <table:table-cell office:value-type="float" office:value="44736"/>
          <table:table-cell office:value-type="float" office:value="1146"/>
          <table:table-cell office:value-type="float" office:value="27183"/>
          <table:table-cell office:value-type="float" office:value="5639"/>
          <table:table-cell office:value-type="float" office:value="1679620"/>
          <table:table-cell table:number-columns-repeated="16363"/>
        </table:table-row>
        <table:table-row>
          <table:table-cell table:number-columns-repeated="4"/>
          <table:table-cell office:value-type="string" office:string-value="2F110"/>
          <table:table-cell/>
          <table:table-cell office:value-type="string" office:string-value="Assistenza integrativa-Totale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5"/>
          <table:table-cell office:value-type="string" office:string-value="2F111"/>
          <table:table-cell office:value-type="string" office:string-value="Assistenza integrativa - Presidi per persone affette da malattia diabetica o da malattie rare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5"/>
          <table:table-cell office:value-type="string" office:string-value="2F112"/>
          <table:table-cell office:value-type="string" office:string-value="Assistenza integrativa - Prodotti destinati a un’alimentazione particolare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5"/>
          <table:table-cell office:value-type="string" office:string-value="2F113"/>
          <table:table-cell office:value-type="string" office:string-value="Assistenza integrativa - Dispositivi monouso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4"/>
          <table:table-cell office:value-type="string" office:string-value="2F120"/>
          <table:table-cell/>
          <table:table-cell office:value-type="string" office:string-value="Assistenza protesica"/>
          <table:table-cell office:value-type="float" office:value="3395"/>
          <table:table-cell office:value-type="float" office:value="4484"/>
          <table:table-cell office:value-type="float" office:value="0"/>
          <table:table-cell office:value-type="float" office:value="16653"/>
          <table:table-cell office:value-type="float" office:value="220669"/>
          <table:table-cell office:value-type="float" office:value="438162"/>
          <table:table-cell office:value-type="float" office:value="4628"/>
          <table:table-cell office:value-type="float" office:value="52619"/>
          <table:table-cell office:value-type="float" office:value="860306"/>
          <table:table-cell office:value-type="float" office:value="44736"/>
          <table:table-cell office:value-type="float" office:value="1146"/>
          <table:table-cell office:value-type="float" office:value="27183"/>
          <table:table-cell office:value-type="float" office:value="5639"/>
          <table:table-cell office:value-type="float" office:value="1679620"/>
          <table:table-cell table:number-columns-repeated="16363"/>
        </table:table-row>
        <table:table-row>
          <table:table-cell table:number-columns-repeated="3"/>
          <table:table-cell office:value-type="string" office:string-value="2G100"/>
          <table:table-cell table:number-columns-repeated="2"/>
          <table:table-cell office:value-type="string" office:string-value="Assistenza specialistica ambulatoriale"/>
          <table:table-cell office:value-type="float" office:value="39263118"/>
          <table:table-cell office:value-type="float" office:value="580231"/>
          <table:table-cell office:value-type="float" office:value="6786254"/>
          <table:table-cell office:value-type="float" office:value="16996990"/>
          <table:table-cell office:value-type="float" office:value="16237399"/>
          <table:table-cell office:value-type="float" office:value="60360677"/>
          <table:table-cell office:value-type="float" office:value="278956"/>
          <table:table-cell office:value-type="float" office:value="6600219"/>
          <table:table-cell office:value-type="float" office:value="11011805"/>
          <table:table-cell office:value-type="float" office:value="4247029"/>
          <table:table-cell office:value-type="float" office:value="134561"/>
          <table:table-cell office:value-type="float" office:value="2230716"/>
          <table:table-cell office:value-type="float" office:value="339880"/>
          <table:table-cell office:value-type="float" office:value="165067835"/>
          <table:table-cell table:number-columns-repeated="16363"/>
        </table:table-row>
        <table:table-row>
          <table:table-cell table:number-columns-repeated="4"/>
          <table:table-cell office:value-type="string" office:string-value="2G110"/>
          <table:table-cell/>
          <table:table-cell office:value-type="string" office:string-value="Assistenza specialistica ambulatoriale - Attività prodotta in ambito ospedaliero"/>
          <table:table-cell office:value-type="float" office:value="38546180"/>
          <table:table-cell office:value-type="float" office:value="495852"/>
          <table:table-cell office:value-type="float" office:value="1303822"/>
          <table:table-cell office:value-type="float" office:value="16840015"/>
          <table:table-cell office:value-type="float" office:value="14061188"/>
          <table:table-cell office:value-type="float" office:value="55514341"/>
          <table:table-cell office:value-type="float" office:value="253104"/>
          <table:table-cell office:value-type="float" office:value="5936280"/>
          <table:table-cell office:value-type="float" office:value="8967410"/>
          <table:table-cell office:value-type="float" office:value="3792651"/>
          <table:table-cell office:value-type="float" office:value="128158"/>
          <table:table-cell office:value-type="float" office:value="1632242"/>
          <table:table-cell office:value-type="float" office:value="308383"/>
          <table:table-cell office:value-type="float" office:value="147779626"/>
          <table:table-cell table:number-columns-repeated="16363"/>
        </table:table-row>
        <table:table-row>
          <table:table-cell table:number-columns-repeated="5"/>
          <table:table-cell office:value-type="string" office:string-value="2G111"/>
          <table:table-cell office:value-type="string" office:string-value="Assistenza specialistica ambulatoriale - Attività prodotta in ambito ospedaliero - Attività di laboratorio "/>
          <table:table-cell office:value-type="float" office:value="4888681"/>
          <table:table-cell office:value-type="float" office:value="39799"/>
          <table:table-cell office:value-type="float" office:value="608886"/>
          <table:table-cell office:value-type="float" office:value="2383988"/>
          <table:table-cell office:value-type="float" office:value="2041592"/>
          <table:table-cell office:value-type="float" office:value="6150292"/>
          <table:table-cell office:value-type="float" office:value="28073"/>
          <table:table-cell office:value-type="float" office:value="627652"/>
          <table:table-cell office:value-type="float" office:value="1429576"/>
          <table:table-cell office:value-type="float" office:value="646057"/>
          <table:table-cell office:value-type="float" office:value="6953"/>
          <table:table-cell office:value-type="float" office:value="175466"/>
          <table:table-cell office:value-type="float" office:value="34205"/>
          <table:table-cell office:value-type="float" office:value="19061220"/>
          <table:table-cell table:number-columns-repeated="16363"/>
        </table:table-row>
        <table:table-row>
          <table:table-cell table:number-columns-repeated="5"/>
          <table:table-cell office:value-type="string" office:string-value="2G112"/>
          <table:table-cell office:value-type="string" office:string-value="Assistenza specialistica ambulatoriale - Attività prodotta in ambito ospedaliero – Diagnostica strumentale"/>
          <table:table-cell office:value-type="float" office:value="602051"/>
          <table:table-cell office:value-type="float" office:value="77431"/>
          <table:table-cell office:value-type="float" office:value="0"/>
          <table:table-cell office:value-type="float" office:value="1374037"/>
          <table:table-cell office:value-type="float" office:value="1783975"/>
          <table:table-cell office:value-type="float" office:value="6243370"/>
          <table:table-cell office:value-type="float" office:value="27633"/>
          <table:table-cell office:value-type="float" office:value="693628"/>
          <table:table-cell office:value-type="float" office:value="1142129"/>
          <table:table-cell office:value-type="float" office:value="906507"/>
          <table:table-cell office:value-type="float" office:value="6844"/>
          <table:table-cell office:value-type="float" office:value="158335"/>
          <table:table-cell office:value-type="float" office:value="33668"/>
          <table:table-cell office:value-type="float" office:value="13049608"/>
          <table:table-cell table:number-columns-repeated="16363"/>
        </table:table-row>
        <table:table-row>
          <table:table-cell table:number-columns-repeated="5"/>
          <table:table-cell office:value-type="string" office:string-value="2G113"/>
          <table:table-cell office:value-type="string" office:string-value="Assistenza specialistica ambulatoriale - Attività prodotta in ambito ospedaliero – Attività clinica"/>
          <table:table-cell office:value-type="float" office:value="9430908"/>
          <table:table-cell office:value-type="float" office:value="372223"/>
          <table:table-cell office:value-type="float" office:value="694936"/>
          <table:table-cell office:value-type="float" office:value="13046054"/>
          <table:table-cell office:value-type="float" office:value="10063691"/>
          <table:table-cell office:value-type="float" office:value="42773185"/>
          <table:table-cell office:value-type="float" office:value="195266"/>
          <table:table-cell office:value-type="float" office:value="4493895"/>
          <table:table-cell office:value-type="float" office:value="6241421"/>
          <table:table-cell office:value-type="float" office:value="2214958"/>
          <table:table-cell office:value-type="float" office:value="113833"/>
          <table:table-cell office:value-type="float" office:value="1286221"/>
          <table:table-cell office:value-type="float" office:value="237912"/>
          <table:table-cell office:value-type="float" office:value="91164503"/>
          <table:table-cell table:number-columns-repeated="16363"/>
        </table:table-row>
        <table:table-row>
          <table:table-cell table:number-columns-repeated="5"/>
          <table:table-cell office:value-type="string" office:string-value="2G114"/>
          <table:table-cell office:value-type="string" office:string-value="Assistenza specialistica ambulatoriale - Attività prodotta in ambito ospedaliero - Farmaci ad alto costo rimborsati extra tariffa"/>
          <table:table-cell office:value-type="float" office:value="23624540"/>
          <table:table-cell office:value-type="float" office:value="6399"/>
          <table:table-cell office:value-type="float" office:value="0"/>
          <table:table-cell office:value-type="float" office:value="35936"/>
          <table:table-cell office:value-type="float" office:value="171930"/>
          <table:table-cell office:value-type="float" office:value="347494"/>
          <table:table-cell office:value-type="float" office:value="2132"/>
          <table:table-cell office:value-type="float" office:value="121105"/>
          <table:table-cell office:value-type="float" office:value="154284"/>
          <table:table-cell office:value-type="float" office:value="25129"/>
          <table:table-cell office:value-type="float" office:value="528"/>
          <table:table-cell office:value-type="float" office:value="12220"/>
          <table:table-cell office:value-type="float" office:value="2598"/>
          <table:table-cell office:value-type="float" office:value="24504295"/>
          <table:table-cell table:number-columns-repeated="16363"/>
        </table:table-row>
        <table:table-row>
          <table:table-cell table:number-columns-repeated="5"/>
          <table:table-cell office:value-type="string" office:string-value="2G115"/>
          <table:table-cell office:value-type="string" office:string-value="Assistenza specialistica ambulatoriale - Attività prodotta in ambito ospedaliero - Dispositivi ad alto costo rimborsati extra tariffa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4"/>
          <table:table-cell office:value-type="string" office:string-value="2G120"/>
          <table:table-cell/>
          <table:table-cell office:value-type="string" office:string-value="Assistenza specialistica ambulatoriale - Attività prodotta in ambito distrettuale e da terzi"/>
          <table:table-cell office:value-type="float" office:value="716938"/>
          <table:table-cell office:value-type="float" office:value="84379"/>
          <table:table-cell office:value-type="float" office:value="5415810"/>
          <table:table-cell office:value-type="float" office:value="156975"/>
          <table:table-cell office:value-type="float" office:value="2176211"/>
          <table:table-cell office:value-type="float" office:value="4846336"/>
          <table:table-cell office:value-type="float" office:value="25852"/>
          <table:table-cell office:value-type="float" office:value="663939"/>
          <table:table-cell office:value-type="float" office:value="2044395"/>
          <table:table-cell office:value-type="float" office:value="454378"/>
          <table:table-cell office:value-type="float" office:value="6403"/>
          <table:table-cell office:value-type="float" office:value="598474"/>
          <table:table-cell office:value-type="float" office:value="31497"/>
          <table:table-cell office:value-type="float" office:value="17221587"/>
          <table:table-cell table:number-columns-repeated="16363"/>
        </table:table-row>
        <table:table-row>
          <table:table-cell table:number-columns-repeated="5"/>
          <table:table-cell office:value-type="string" office:string-value="2G121"/>
          <table:table-cell office:value-type="string" office:string-value="Assistenza specialistica ambulatoriale - Attività prodotta in ambito distrettuale e da terzi - Attività di laboratorio 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5"/>
          <table:table-cell office:value-type="string" office:string-value="2G122"/>
          <table:table-cell office:value-type="string" office:string-value="Assistenza specialistica ambulatoriale Attività prodotta in ambito distrettuale e da terzi – Diagnostica strumentale"/>
          <table:table-cell office:value-type="float" office:value="116933"/>
          <table:table-cell office:value-type="float" office:value="13762"/>
          <table:table-cell office:value-type="float" office:value="883319"/>
          <table:table-cell office:value-type="float" office:value="25603"/>
          <table:table-cell office:value-type="float" office:value="354940"/>
          <table:table-cell office:value-type="float" office:value="790437"/>
          <table:table-cell office:value-type="float" office:value="4217"/>
          <table:table-cell office:value-type="float" office:value="108288"/>
          <table:table-cell office:value-type="float" office:value="333441"/>
          <table:table-cell office:value-type="float" office:value="74109"/>
          <table:table-cell office:value-type="float" office:value="1044"/>
          <table:table-cell office:value-type="float" office:value="97611"/>
          <table:table-cell office:value-type="float" office:value="5137"/>
          <table:table-cell office:value-type="float" office:value="2808841"/>
          <table:table-cell table:number-columns-repeated="16363"/>
        </table:table-row>
        <table:table-row>
          <table:table-cell table:number-columns-repeated="5"/>
          <table:table-cell office:value-type="string" office:string-value="2G123"/>
          <table:table-cell office:value-type="string" office:string-value="Assistenza specialistica ambulatoriale - Attività prodotta in ambito distrettuale e da terzi - Attività clinica"/>
          <table:table-cell office:value-type="float" office:value="600005"/>
          <table:table-cell office:value-type="float" office:value="70617"/>
          <table:table-cell office:value-type="float" office:value="4532491"/>
          <table:table-cell office:value-type="float" office:value="131372"/>
          <table:table-cell office:value-type="float" office:value="1821271"/>
          <table:table-cell office:value-type="float" office:value="4055899"/>
          <table:table-cell office:value-type="float" office:value="21635"/>
          <table:table-cell office:value-type="float" office:value="555651"/>
          <table:table-cell office:value-type="float" office:value="1710954"/>
          <table:table-cell office:value-type="float" office:value="380269"/>
          <table:table-cell office:value-type="float" office:value="5359"/>
          <table:table-cell office:value-type="float" office:value="500863"/>
          <table:table-cell office:value-type="float" office:value="26360"/>
          <table:table-cell office:value-type="float" office:value="14412746"/>
          <table:table-cell table:number-columns-repeated="16363"/>
        </table:table-row>
        <table:table-row>
          <table:table-cell table:number-columns-repeated="5"/>
          <table:table-cell office:value-type="string" office:string-value="2G124"/>
          <table:table-cell office:value-type="string" office:string-value="Assistenza specialistica ambulatoriale - Attività prodotta in ambito distrettuale e da terzi – Farmaci ad alto costo rimborsati extra – tariffa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5"/>
          <table:table-cell office:value-type="string" office:string-value="2G125"/>
          <table:table-cell office:value-type="string" office:string-value="Assistenza specialistica ambulatoriale - Attività prodotta in ambito distrettuale e da terzi – Dispositivi ad alto costo rimborsati extra – tariffa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4"/>
          <table:table-cell office:value-type="string" office:string-value="2G130"/>
          <table:table-cell/>
          <table:table-cell office:value-type="string" office:string-value="Assistenza specialistica ambulatoriale – Trasporto utenti "/>
          <table:table-cell office:value-type="float" office:value="0"/>
          <table:table-cell office:value-type="float" office:value="0"/>
          <table:table-cell office:value-type="float" office:value="66622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66622"/>
          <table:table-cell table:number-columns-repeated="16363"/>
        </table:table-row>
        <table:table-row>
          <table:table-cell table:number-columns-repeated="3"/>
          <table:table-cell office:value-type="string" office:string-value="2H100"/>
          <table:table-cell table:number-columns-repeated="2"/>
          <table:table-cell office:value-type="string" office:string-value="Assistenza  sociosanitaria distrettuale, domiciliare e territoriale  "/>
          <table:table-cell office:value-type="float" office:value="211008"/>
          <table:table-cell office:value-type="float" office:value="134068"/>
          <table:table-cell office:value-type="float" office:value="1946302"/>
          <table:table-cell office:value-type="float" office:value="2737249"/>
          <table:table-cell office:value-type="float" office:value="5606117"/>
          <table:table-cell office:value-type="float" office:value="20923850"/>
          <table:table-cell office:value-type="float" office:value="86710"/>
          <table:table-cell office:value-type="float" office:value="2357514"/>
          <table:table-cell office:value-type="float" office:value="2074602"/>
          <table:table-cell office:value-type="float" office:value="914017"/>
          <table:table-cell office:value-type="float" office:value="21476"/>
          <table:table-cell office:value-type="float" office:value="654963"/>
          <table:table-cell office:value-type="float" office:value="105647"/>
          <table:table-cell office:value-type="float" office:value="37773523"/>
          <table:table-cell table:number-columns-repeated="16363"/>
        </table:table-row>
        <table:table-row>
          <table:table-cell table:number-columns-repeated="4"/>
          <table:table-cell office:value-type="string" office:string-value="2H110"/>
          <table:table-cell/>
          <table:table-cell office:value-type="string" office:string-value="Assistenza sociosanitaria distrettuale, domiciliare e territoriale  – Cure domiciliari "/>
          <table:table-cell office:value-type="float" office:value="69304"/>
          <table:table-cell office:value-type="float" office:value="37738"/>
          <table:table-cell office:value-type="float" office:value="173792"/>
          <table:table-cell office:value-type="float" office:value="810071"/>
          <table:table-cell office:value-type="float" office:value="1048919"/>
          <table:table-cell office:value-type="float" office:value="2824567"/>
          <table:table-cell office:value-type="float" office:value="13143"/>
          <table:table-cell office:value-type="float" office:value="497008"/>
          <table:table-cell office:value-type="float" office:value="520093"/>
          <table:table-cell office:value-type="float" office:value="124263"/>
          <table:table-cell office:value-type="float" office:value="3255"/>
          <table:table-cell office:value-type="float" office:value="82848"/>
          <table:table-cell office:value-type="float" office:value="16013"/>
          <table:table-cell office:value-type="float" office:value="6221014"/>
          <table:table-cell table:number-columns-repeated="16363"/>
        </table:table-row>
        <table:table-row>
          <table:table-cell table:number-columns-repeated="5"/>
          <table:table-cell office:value-type="string" office:string-value="2H111"/>
          <table:table-cell office:value-type="string" office:string-value="Cure domiciliari"/>
          <table:table-cell office:value-type="float" office:value="29060"/>
          <table:table-cell office:value-type="float" office:value="36087"/>
          <table:table-cell office:value-type="float" office:value="173792"/>
          <table:table-cell office:value-type="float" office:value="122377"/>
          <table:table-cell office:value-type="float" office:value="941269"/>
          <table:table-cell office:value-type="float" office:value="2113003"/>
          <table:table-cell office:value-type="float" office:value="10202"/>
          <table:table-cell office:value-type="float" office:value="476122"/>
          <table:table-cell office:value-type="float" office:value="392377"/>
          <table:table-cell office:value-type="float" office:value="96560"/>
          <table:table-cell office:value-type="float" office:value="2527"/>
          <table:table-cell office:value-type="float" office:value="65996"/>
          <table:table-cell office:value-type="float" office:value="12430"/>
          <table:table-cell office:value-type="float" office:value="4471802"/>
          <table:table-cell table:number-columns-repeated="16363"/>
        </table:table-row>
        <table:table-row>
          <table:table-cell table:number-columns-repeated="5"/>
          <table:table-cell office:value-type="string" office:string-value="2H112"/>
          <table:table-cell office:value-type="string" office:string-value="Cure palliative domiciliari"/>
          <table:table-cell office:value-type="float" office:value="40244"/>
          <table:table-cell office:value-type="float" office:value="1651"/>
          <table:table-cell office:value-type="float" office:value="0"/>
          <table:table-cell office:value-type="float" office:value="687694"/>
          <table:table-cell office:value-type="float" office:value="107650"/>
          <table:table-cell office:value-type="float" office:value="711564"/>
          <table:table-cell office:value-type="float" office:value="2941"/>
          <table:table-cell office:value-type="float" office:value="20886"/>
          <table:table-cell office:value-type="float" office:value="127716"/>
          <table:table-cell office:value-type="float" office:value="27703"/>
          <table:table-cell office:value-type="float" office:value="728"/>
          <table:table-cell office:value-type="float" office:value="16852"/>
          <table:table-cell office:value-type="float" office:value="3583"/>
          <table:table-cell office:value-type="float" office:value="1749212"/>
          <table:table-cell table:number-columns-repeated="16363"/>
        </table:table-row>
        <table:table-row>
          <table:table-cell table:number-columns-repeated="4"/>
          <table:table-cell office:value-type="string" office:string-value="2H120"/>
          <table:table-cell/>
          <table:table-cell office:value-type="string" office:string-value="Assistenza sociosanitaria distrettuale, domiciliare e territoriale - Assistenza a minori, donne,  coppie, famiglia (consultori)"/>
          <table:table-cell office:value-type="float" office:value="63642"/>
          <table:table-cell office:value-type="float" office:value="20609"/>
          <table:table-cell office:value-type="float" office:value="1464913"/>
          <table:table-cell office:value-type="float" office:value="535611"/>
          <table:table-cell office:value-type="float" office:value="1602947"/>
          <table:table-cell office:value-type="float" office:value="4115413"/>
          <table:table-cell office:value-type="float" office:value="17986"/>
          <table:table-cell office:value-type="float" office:value="571715"/>
          <table:table-cell office:value-type="float" office:value="571352"/>
          <table:table-cell office:value-type="float" office:value="230917"/>
          <table:table-cell office:value-type="float" office:value="4455"/>
          <table:table-cell office:value-type="float" office:value="222834"/>
          <table:table-cell office:value-type="float" office:value="21914"/>
          <table:table-cell office:value-type="float" office:value="9444308"/>
          <table:table-cell table:number-columns-repeated="16363"/>
        </table:table-row>
        <table:table-row>
          <table:table-cell table:number-columns-repeated="4"/>
          <table:table-cell office:value-type="string" office:string-value="2H130"/>
          <table:table-cell/>
          <table:table-cell office:value-type="string" office:string-value="Assistenza sociosanitaria distrettuale, domiciliare e territoriale - Assistenza ai minori con disturbi in ambito neuropsichiatrico e del neurosviluppo"/>
          <table:table-cell office:value-type="float" office:value="2737"/>
          <table:table-cell office:value-type="float" office:value="27372"/>
          <table:table-cell office:value-type="float" office:value="248513"/>
          <table:table-cell office:value-type="float" office:value="686981"/>
          <table:table-cell office:value-type="float" office:value="911279"/>
          <table:table-cell office:value-type="float" office:value="4093569"/>
          <table:table-cell office:value-type="float" office:value="15452"/>
          <table:table-cell office:value-type="float" office:value="108999"/>
          <table:table-cell office:value-type="float" office:value="317945"/>
          <table:table-cell office:value-type="float" office:value="160856"/>
          <table:table-cell office:value-type="float" office:value="3827"/>
          <table:table-cell office:value-type="float" office:value="114264"/>
          <table:table-cell office:value-type="float" office:value="18827"/>
          <table:table-cell office:value-type="float" office:value="6710621"/>
          <table:table-cell table:number-columns-repeated="16363"/>
        </table:table-row>
        <table:table-row>
          <table:table-cell table:number-columns-repeated="4"/>
          <table:table-cell office:value-type="string" office:string-value="2H140"/>
          <table:table-cell/>
          <table:table-cell office:value-type="string" office:string-value="Assistenza sociosanitaria distrettuale, domiciliare e territoriale - Assistenza alle persone con disturbi mentali"/>
          <table:table-cell office:value-type="float" office:value="35699"/>
          <table:table-cell office:value-type="float" office:value="22659"/>
          <table:table-cell office:value-type="float" office:value="0"/>
          <table:table-cell office:value-type="float" office:value="352910"/>
          <table:table-cell office:value-type="float" office:value="1225784"/>
          <table:table-cell office:value-type="float" office:value="5959767"/>
          <table:table-cell office:value-type="float" office:value="23601"/>
          <table:table-cell office:value-type="float" office:value="593025"/>
          <table:table-cell office:value-type="float" office:value="349739"/>
          <table:table-cell office:value-type="float" office:value="231608"/>
          <table:table-cell office:value-type="float" office:value="5845"/>
          <table:table-cell office:value-type="float" office:value="135232"/>
          <table:table-cell office:value-type="float" office:value="28755"/>
          <table:table-cell office:value-type="float" office:value="8964624"/>
          <table:table-cell table:number-columns-repeated="16363"/>
        </table:table-row>
        <table:table-row>
          <table:table-cell table:number-columns-repeated="4"/>
          <table:table-cell office:value-type="string" office:string-value="2H150"/>
          <table:table-cell/>
          <table:table-cell office:value-type="string" office:string-value="Assistenza sociosanitaria distrettuale, domiciliare e territoriale - Assistenza alle persone con disabilità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4"/>
          <table:table-cell office:value-type="string" office:string-value="2H160"/>
          <table:table-cell/>
          <table:table-cell office:value-type="string" office:string-value="Assistenza sociosanitaria distrettuale, domiciliare e territoriale  - Assistenza alle persone con dipendenze patologiche"/>
          <table:table-cell office:value-type="float" office:value="39626"/>
          <table:table-cell office:value-type="float" office:value="25690"/>
          <table:table-cell office:value-type="float" office:value="59084"/>
          <table:table-cell office:value-type="float" office:value="351676"/>
          <table:table-cell office:value-type="float" office:value="817188"/>
          <table:table-cell office:value-type="float" office:value="3930534"/>
          <table:table-cell office:value-type="float" office:value="16528"/>
          <table:table-cell office:value-type="float" office:value="586767"/>
          <table:table-cell office:value-type="float" office:value="315473"/>
          <table:table-cell office:value-type="float" office:value="166373"/>
          <table:table-cell office:value-type="float" office:value="4094"/>
          <table:table-cell office:value-type="float" office:value="99785"/>
          <table:table-cell office:value-type="float" office:value="20138"/>
          <table:table-cell office:value-type="float" office:value="6432956"/>
          <table:table-cell table:number-columns-repeated="16363"/>
        </table:table-row>
        <table:table-row>
          <table:table-cell table:number-columns-repeated="3"/>
          <table:table-cell office:value-type="string" office:string-value="2I100"/>
          <table:table-cell table:number-columns-repeated="2"/>
          <table:table-cell office:value-type="string" office:string-value="Assistenza sociosanitaria semi-residenziale"/>
          <table:table-cell office:value-type="float" office:value="687"/>
          <table:table-cell office:value-type="float" office:value="2099"/>
          <table:table-cell office:value-type="float" office:value="0"/>
          <table:table-cell office:value-type="float" office:value="204431"/>
          <table:table-cell office:value-type="float" office:value="436297"/>
          <table:table-cell office:value-type="float" office:value="1059838"/>
          <table:table-cell office:value-type="float" office:value="3944"/>
          <table:table-cell office:value-type="float" office:value="37176"/>
          <table:table-cell office:value-type="float" office:value="57086"/>
          <table:table-cell office:value-type="float" office:value="51251"/>
          <table:table-cell office:value-type="float" office:value="977"/>
          <table:table-cell office:value-type="float" office:value="22603"/>
          <table:table-cell office:value-type="float" office:value="4806"/>
          <table:table-cell office:value-type="float" office:value="1881195"/>
          <table:table-cell table:number-columns-repeated="16363"/>
        </table:table-row>
        <table:table-row>
          <table:table-cell table:number-columns-repeated="4"/>
          <table:table-cell office:value-type="string" office:string-value="2I110"/>
          <table:table-cell/>
          <table:table-cell office:value-type="string" office:string-value="Assistenza sociosanitaria semi-residenziale - Assistenza alle persone con disturbi mentali"/>
          <table:table-cell office:value-type="float" office:value="687"/>
          <table:table-cell office:value-type="float" office:value="2099"/>
          <table:table-cell office:value-type="float" office:value="0"/>
          <table:table-cell office:value-type="float" office:value="204431"/>
          <table:table-cell office:value-type="float" office:value="436297"/>
          <table:table-cell office:value-type="float" office:value="1059838"/>
          <table:table-cell office:value-type="float" office:value="3944"/>
          <table:table-cell office:value-type="float" office:value="37176"/>
          <table:table-cell office:value-type="float" office:value="57086"/>
          <table:table-cell office:value-type="float" office:value="51251"/>
          <table:table-cell office:value-type="float" office:value="977"/>
          <table:table-cell office:value-type="float" office:value="22603"/>
          <table:table-cell office:value-type="float" office:value="4806"/>
          <table:table-cell office:value-type="float" office:value="1881195"/>
          <table:table-cell table:number-columns-repeated="16363"/>
        </table:table-row>
        <table:table-row>
          <table:table-cell table:number-columns-repeated="4"/>
          <table:table-cell office:value-type="string" office:string-value="2I120"/>
          <table:table-cell/>
          <table:table-cell office:value-type="string" office:string-value="Assistenza sociosanitaria semi-residenziale - Assistenza alle persone con disabilità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4"/>
          <table:table-cell office:value-type="string" office:string-value="2I130"/>
          <table:table-cell/>
          <table:table-cell office:value-type="string" office:string-value="Assistenza sociosanitaria semi-residenziale - Assistenza alle persone con dipendenze patologiche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4"/>
          <table:table-cell office:value-type="string" office:string-value="2I140"/>
          <table:table-cell/>
          <table:table-cell office:value-type="string" office:string-value="Assistenza sociosanitaria semi-residenziale - Assistenza alle persone non autosufficienti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4"/>
          <table:table-cell office:value-type="string" office:string-value="2I150"/>
          <table:table-cell/>
          <table:table-cell office:value-type="string" office:string-value="Assistenza sociosanitaria semi-residenziale - assistenza ai minori con disturbi in ambito neuropsichiatrico e del neurosviluppo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3"/>
          <table:table-cell office:value-type="string" office:string-value="2J100"/>
          <table:table-cell table:number-columns-repeated="2"/>
          <table:table-cell office:value-type="string" office:string-value="Assistenza sociosanitaria residenziale"/>
          <table:table-cell office:value-type="float" office:value="119740"/>
          <table:table-cell office:value-type="float" office:value="18781"/>
          <table:table-cell office:value-type="float" office:value="0"/>
          <table:table-cell office:value-type="float" office:value="2243104"/>
          <table:table-cell office:value-type="float" office:value="1137893"/>
          <table:table-cell office:value-type="float" office:value="3049344"/>
          <table:table-cell office:value-type="float" office:value="12000"/>
          <table:table-cell office:value-type="float" office:value="304944"/>
          <table:table-cell office:value-type="float" office:value="155466"/>
          <table:table-cell office:value-type="float" office:value="142008"/>
          <table:table-cell office:value-type="float" office:value="2972"/>
          <table:table-cell office:value-type="float" office:value="68761"/>
          <table:table-cell office:value-type="float" office:value="14621"/>
          <table:table-cell office:value-type="float" office:value="7269634"/>
          <table:table-cell table:number-columns-repeated="16363"/>
        </table:table-row>
        <table:table-row>
          <table:table-cell table:number-columns-repeated="4"/>
          <table:table-cell office:value-type="string" office:string-value="2J110"/>
          <table:table-cell/>
          <table:table-cell office:value-type="string" office:string-value="Assistenza sociosanitaria residenziale - Assistenza alle persone con disturbi mentali"/>
          <table:table-cell office:value-type="float" office:value="32681"/>
          <table:table-cell office:value-type="float" office:value="9062"/>
          <table:table-cell office:value-type="float" office:value="0"/>
          <table:table-cell office:value-type="float" office:value="73071"/>
          <table:table-cell office:value-type="float" office:value="326445"/>
          <table:table-cell office:value-type="float" office:value="1880160"/>
          <table:table-cell office:value-type="float" office:value="7648"/>
          <table:table-cell office:value-type="float" office:value="266808"/>
          <table:table-cell office:value-type="float" office:value="89497"/>
          <table:table-cell office:value-type="float" office:value="97551"/>
          <table:table-cell office:value-type="float" office:value="1894"/>
          <table:table-cell office:value-type="float" office:value="43823"/>
          <table:table-cell office:value-type="float" office:value="9318"/>
          <table:table-cell office:value-type="float" office:value="2837958"/>
          <table:table-cell table:number-columns-repeated="16363"/>
        </table:table-row>
        <table:table-row>
          <table:table-cell table:number-columns-repeated="4"/>
          <table:table-cell office:value-type="string" office:string-value="2J120"/>
          <table:table-cell/>
          <table:table-cell office:value-type="string" office:string-value="Assistenza sociosanitaria residenziale - Assistenza alle persone con disabilità 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4"/>
          <table:table-cell office:value-type="string" office:string-value="2J130"/>
          <table:table-cell/>
          <table:table-cell office:value-type="string" office:string-value="Assistenza sociosanitaria residenziale - Assistenza alle persone con dipendenze patologiche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4"/>
          <table:table-cell office:value-type="string" office:string-value="2J140"/>
          <table:table-cell/>
          <table:table-cell office:value-type="string" office:string-value="Assistenza sociosanitaria residenziale - Assistenza alle persone non autosufficienti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4"/>
          <table:table-cell office:value-type="string" office:string-value="2J150"/>
          <table:table-cell/>
          <table:table-cell office:value-type="string" office:string-value="Assistenza sociosanitaria residenziale - Assistenza alle persone nella fase terminale della vita"/>
          <table:table-cell office:value-type="float" office:value="87059"/>
          <table:table-cell office:value-type="float" office:value="9719"/>
          <table:table-cell office:value-type="float" office:value="0"/>
          <table:table-cell office:value-type="float" office:value="2170033"/>
          <table:table-cell office:value-type="float" office:value="811448"/>
          <table:table-cell office:value-type="float" office:value="1169184"/>
          <table:table-cell office:value-type="float" office:value="4352"/>
          <table:table-cell office:value-type="float" office:value="38136"/>
          <table:table-cell office:value-type="float" office:value="65969"/>
          <table:table-cell office:value-type="float" office:value="44457"/>
          <table:table-cell office:value-type="float" office:value="1078"/>
          <table:table-cell office:value-type="float" office:value="24938"/>
          <table:table-cell office:value-type="float" office:value="5303"/>
          <table:table-cell office:value-type="float" office:value="4431676"/>
          <table:table-cell table:number-columns-repeated="16363"/>
        </table:table-row>
        <table:table-row>
          <table:table-cell table:number-columns-repeated="4"/>
          <table:table-cell office:value-type="string" office:string-value="2J160"/>
          <table:table-cell/>
          <table:table-cell office:value-type="string" office:string-value="Assistenza sociosanitaria residenziale - Assistenza ai minori con disturbi in ambito neuropsichiatrico e del neurosviluppo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3"/>
          <table:table-cell office:value-type="string" office:string-value="2K100"/>
          <table:table-cell table:number-columns-repeated="2"/>
          <table:table-cell office:value-type="string" office:string-value="Assistenza termale 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3"/>
          <table:table-cell office:value-type="string" office:string-value="2L100"/>
          <table:table-cell table:number-columns-repeated="2"/>
          <table:table-cell office:value-type="string" office:string-value="Assistenza presso strutture sanitarie interne alle carceri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3"/>
          <table:table-cell office:value-type="float" office:value="29999"/>
          <table:table-cell table:number-columns-repeated="2"/>
          <table:table-cell office:value-type="string" office:string-value="TOTALE ASSISTENZA DISTRETTUALE"/>
          <table:table-cell office:value-type="float" office:value="117049138"/>
          <table:table-cell office:value-type="float" office:value="776931"/>
          <table:table-cell office:value-type="float" office:value="90571915"/>
          <table:table-cell office:value-type="float" office:value="23500204"/>
          <table:table-cell office:value-type="float" office:value="25341269"/>
          <table:table-cell office:value-type="float" office:value="89368171"/>
          <table:table-cell office:value-type="float" office:value="411433"/>
          <table:table-cell office:value-type="float" office:value="9950691"/>
          <table:table-cell office:value-type="float" office:value="17940475"/>
          <table:table-cell office:value-type="float" office:value="5653539"/>
          <table:table-cell office:value-type="float" office:value="167372"/>
          <table:table-cell office:value-type="float" office:value="3149545"/>
          <table:table-cell office:value-type="float" office:value="501291"/>
          <table:table-cell office:value-type="float" office:value="384381974"/>
          <table:table-cell table:number-columns-repeated="16363"/>
        </table:table-row>
        <table:table-row>
          <table:table-cell table:number-columns-repeated="3"/>
          <table:table-cell office:value-type="string" office:string-value="ASSISTENZA OSPEDALIERA"/>
          <table:table-cell table:number-columns-repeated="16380"/>
        </table:table-row>
        <table:table-row>
          <table:table-cell table:number-columns-repeated="3"/>
          <table:table-cell office:value-type="string" office:string-value="3A100"/>
          <table:table-cell table:number-columns-repeated="2"/>
          <table:table-cell office:value-type="string" office:string-value="Attività di Pronto soccorso"/>
          <table:table-cell office:value-type="float" office:value="3444508"/>
          <table:table-cell office:value-type="float" office:value="172032"/>
          <table:table-cell office:value-type="float" office:value="112737"/>
          <table:table-cell office:value-type="float" office:value="2744720"/>
          <table:table-cell office:value-type="float" office:value="5679099"/>
          <table:table-cell office:value-type="float" office:value="26114861"/>
          <table:table-cell office:value-type="float" office:value="108235"/>
          <table:table-cell office:value-type="float" office:value="4212470"/>
          <table:table-cell office:value-type="float" office:value="1320939"/>
          <table:table-cell office:value-type="float" office:value="1394801"/>
          <table:table-cell office:value-type="float" office:value="26808"/>
          <table:table-cell office:value-type="float" office:value="662988"/>
          <table:table-cell office:value-type="float" office:value="131876"/>
          <table:table-cell office:value-type="float" office:value="46126074"/>
          <table:table-cell table:number-columns-repeated="16363"/>
        </table:table-row>
        <table:table-row>
          <table:table-cell table:number-columns-repeated="4"/>
          <table:table-cell office:value-type="string" office:string-value="3A110"/>
          <table:table-cell/>
          <table:table-cell office:value-type="string" office:string-value="Attività diretta di Pronto soccorso e OBI"/>
          <table:table-cell office:value-type="float" office:value="2099049"/>
          <table:table-cell office:value-type="float" office:value="127594"/>
          <table:table-cell office:value-type="float" office:value="0"/>
          <table:table-cell office:value-type="float" office:value="1481682"/>
          <table:table-cell office:value-type="float" office:value="4536216"/>
          <table:table-cell office:value-type="float" office:value="21911343"/>
          <table:table-cell office:value-type="float" office:value="91787"/>
          <table:table-cell office:value-type="float" office:value="3812444"/>
          <table:table-cell office:value-type="float" office:value="1113567"/>
          <table:table-cell office:value-type="float" office:value="916582"/>
          <table:table-cell office:value-type="float" office:value="22734"/>
          <table:table-cell office:value-type="float" office:value="565419"/>
          <table:table-cell office:value-type="float" office:value="111835"/>
          <table:table-cell office:value-type="float" office:value="36790252"/>
          <table:table-cell table:number-columns-repeated="16363"/>
        </table:table-row>
        <table:table-row>
          <table:table-cell table:number-columns-repeated="5"/>
          <table:table-cell office:value-type="string" office:string-value="3A111 "/>
          <table:table-cell office:value-type="string" office:string-value="Attività diretta di PS e OBI per accessi non seguiti da ricovero "/>
          <table:table-cell office:value-type="float" office:value="1659225"/>
          <table:table-cell office:value-type="float" office:value="100803"/>
          <table:table-cell office:value-type="float" office:value="0"/>
          <table:table-cell office:value-type="float" office:value="1170539"/>
          <table:table-cell office:value-type="float" office:value="3583730"/>
          <table:table-cell office:value-type="float" office:value="17310068"/>
          <table:table-cell office:value-type="float" office:value="72513"/>
          <table:table-cell office:value-type="float" office:value="3011873"/>
          <table:table-cell office:value-type="float" office:value="879725"/>
          <table:table-cell office:value-type="float" office:value="724112"/>
          <table:table-cell office:value-type="float" office:value="17960"/>
          <table:table-cell office:value-type="float" office:value="446684"/>
          <table:table-cell office:value-type="float" office:value="88350"/>
          <table:table-cell office:value-type="float" office:value="29065582"/>
          <table:table-cell table:number-columns-repeated="16363"/>
        </table:table-row>
        <table:table-row>
          <table:table-cell table:number-columns-repeated="5"/>
          <table:table-cell office:value-type="string" office:string-value="3A112"/>
          <table:table-cell office:value-type="string" office:string-value="Attività diretta di PS e OBI per accessi seguiti da ricovero"/>
          <table:table-cell office:value-type="float" office:value="439824"/>
          <table:table-cell office:value-type="float" office:value="26791"/>
          <table:table-cell office:value-type="float" office:value="0"/>
          <table:table-cell office:value-type="float" office:value="311143"/>
          <table:table-cell office:value-type="float" office:value="952486"/>
          <table:table-cell office:value-type="float" office:value="4601275"/>
          <table:table-cell office:value-type="float" office:value="19274"/>
          <table:table-cell office:value-type="float" office:value="800571"/>
          <table:table-cell office:value-type="float" office:value="233842"/>
          <table:table-cell office:value-type="float" office:value="192470"/>
          <table:table-cell office:value-type="float" office:value="4774"/>
          <table:table-cell office:value-type="float" office:value="118735"/>
          <table:table-cell office:value-type="float" office:value="23485"/>
          <table:table-cell office:value-type="float" office:value="7724670"/>
          <table:table-cell table:number-columns-repeated="16363"/>
        </table:table-row>
        <table:table-row>
          <table:table-cell table:number-columns-repeated="4"/>
          <table:table-cell office:value-type="string" office:string-value="3A120"/>
          <table:table-cell/>
          <table:table-cell office:value-type="string" office:string-value="Accertamenti diagnostici strumentali e consulenze in Pronto Soccorso per accessi non seguiti da ricovero "/>
          <table:table-cell office:value-type="float" office:value="1345459"/>
          <table:table-cell office:value-type="float" office:value="44438"/>
          <table:table-cell office:value-type="float" office:value="112737"/>
          <table:table-cell office:value-type="float" office:value="1263038"/>
          <table:table-cell office:value-type="float" office:value="1142883"/>
          <table:table-cell office:value-type="float" office:value="4203518"/>
          <table:table-cell office:value-type="float" office:value="16448"/>
          <table:table-cell office:value-type="float" office:value="400026"/>
          <table:table-cell office:value-type="float" office:value="207372"/>
          <table:table-cell office:value-type="float" office:value="478219"/>
          <table:table-cell office:value-type="float" office:value="4074"/>
          <table:table-cell office:value-type="float" office:value="97569"/>
          <table:table-cell office:value-type="float" office:value="20041"/>
          <table:table-cell office:value-type="float" office:value="9335822"/>
          <table:table-cell table:number-columns-repeated="16363"/>
        </table:table-row>
        <table:table-row>
          <table:table-cell table:number-columns-repeated="3"/>
          <table:table-cell office:value-type="string" office:string-value="3B100"/>
          <table:table-cell table:number-columns-repeated="2"/>
          <table:table-cell office:value-type="string" office:string-value="Assistenza ospedaliera per acuti"/>
          <table:table-cell office:value-type="float" office:value="32790199"/>
          <table:table-cell office:value-type="float" office:value="820539"/>
          <table:table-cell office:value-type="float" office:value="1209615"/>
          <table:table-cell office:value-type="float" office:value="22651541"/>
          <table:table-cell office:value-type="float" office:value="37556081"/>
          <table:table-cell office:value-type="float" office:value="126928075"/>
          <table:table-cell office:value-type="float" office:value="506772"/>
          <table:table-cell office:value-type="float" office:value="17337425"/>
          <table:table-cell office:value-type="float" office:value="7499971"/>
          <table:table-cell office:value-type="float" office:value="9500197"/>
          <table:table-cell office:value-type="float" office:value="132063"/>
          <table:table-cell office:value-type="float" office:value="3189609"/>
          <table:table-cell office:value-type="float" office:value="617448"/>
          <table:table-cell office:value-type="float" office:value="260739535"/>
          <table:table-cell table:number-columns-repeated="16363"/>
        </table:table-row>
        <table:table-row>
          <table:table-cell table:number-columns-repeated="4"/>
          <table:table-cell office:value-type="string" office:string-value="3B110"/>
          <table:table-cell/>
          <table:table-cell office:value-type="string" office:string-value="Assistenza ospedaliera per acuti - In Day Hospital "/>
          <table:table-cell office:value-type="float" office:value="217909"/>
          <table:table-cell office:value-type="float" office:value="5748"/>
          <table:table-cell office:value-type="float" office:value="4022"/>
          <table:table-cell office:value-type="float" office:value="135308"/>
          <table:table-cell office:value-type="float" office:value="261733"/>
          <table:table-cell office:value-type="float" office:value="856351"/>
          <table:table-cell office:value-type="float" office:value="3548"/>
          <table:table-cell office:value-type="float" office:value="121366"/>
          <table:table-cell office:value-type="float" office:value="52501"/>
          <table:table-cell office:value-type="float" office:value="66504"/>
          <table:table-cell office:value-type="float" office:value="879"/>
          <table:table-cell office:value-type="float" office:value="22322"/>
          <table:table-cell office:value-type="float" office:value="4322"/>
          <table:table-cell office:value-type="float" office:value="1752513"/>
          <table:table-cell table:number-columns-repeated="16363"/>
        </table:table-row>
        <table:table-row>
          <table:table-cell table:number-columns-repeated="4"/>
          <table:table-cell office:value-type="string" office:string-value="3B120"/>
          <table:table-cell/>
          <table:table-cell office:value-type="string" office:string-value="Assistenza ospedaliera per acuti - In Day Surgery"/>
          <table:table-cell office:value-type="float" office:value="2687111"/>
          <table:table-cell office:value-type="float" office:value="70615"/>
          <table:table-cell office:value-type="float" office:value="49407"/>
          <table:table-cell office:value-type="float" office:value="1788591"/>
          <table:table-cell office:value-type="float" office:value="3217494"/>
          <table:table-cell office:value-type="float" office:value="10585010"/>
          <table:table-cell office:value-type="float" office:value="43583"/>
          <table:table-cell office:value-type="float" office:value="1491066"/>
          <table:table-cell office:value-type="float" office:value="645003"/>
          <table:table-cell office:value-type="float" office:value="817050"/>
          <table:table-cell office:value-type="float" office:value="10795"/>
          <table:table-cell office:value-type="float" office:value="274240"/>
          <table:table-cell office:value-type="float" office:value="53103"/>
          <table:table-cell office:value-type="float" office:value="21733068"/>
          <table:table-cell table:number-columns-repeated="16363"/>
        </table:table-row>
        <table:table-row>
          <table:table-cell table:number-columns-repeated="4"/>
          <table:table-cell office:value-type="string" office:string-value="3B130"/>
          <table:table-cell/>
          <table:table-cell office:value-type="string" office:string-value="Assistenza ospedaliera per acuti - In degenza ordinaria "/>
          <table:table-cell office:value-type="float" office:value="29850428"/>
          <table:table-cell office:value-type="float" office:value="744167"/>
          <table:table-cell office:value-type="float" office:value="1156186"/>
          <table:table-cell office:value-type="float" office:value="20727589"/>
          <table:table-cell office:value-type="float" office:value="34076601"/>
          <table:table-cell office:value-type="float" office:value="115486203"/>
          <table:table-cell office:value-type="float" office:value="459638"/>
          <table:table-cell office:value-type="float" office:value="15724814"/>
          <table:table-cell office:value-type="float" office:value="6802240"/>
          <table:table-cell office:value-type="float" office:value="8616606"/>
          <table:table-cell office:value-type="float" office:value="120388"/>
          <table:table-cell office:value-type="float" office:value="2893029"/>
          <table:table-cell office:value-type="float" office:value="560019"/>
          <table:table-cell office:value-type="float" office:value="237217908"/>
          <table:table-cell table:number-columns-repeated="16363"/>
        </table:table-row>
        <table:table-row>
          <table:table-cell table:number-columns-repeated="4"/>
          <table:table-cell office:value-type="string" office:string-value="3B140"/>
          <table:table-cell/>
          <table:table-cell office:value-type="string" office:string-value="Assistenza ospedaliera per acuti - Farmaci ad alto costo rimborsati extra-tariffa"/>
          <table:table-cell office:value-type="float" office:value="34751"/>
          <table:table-cell office:value-type="float" office:value="9"/>
          <table:table-cell office:value-type="float" office:value="0"/>
          <table:table-cell office:value-type="float" office:value="53"/>
          <table:table-cell office:value-type="float" office:value="253"/>
          <table:table-cell office:value-type="float" office:value="511"/>
          <table:table-cell office:value-type="float" office:value="3"/>
          <table:table-cell office:value-type="float" office:value="179"/>
          <table:table-cell office:value-type="float" office:value="227"/>
          <table:table-cell office:value-type="float" office:value="37"/>
          <table:table-cell office:value-type="float" office:value="1"/>
          <table:table-cell office:value-type="float" office:value="18"/>
          <table:table-cell office:value-type="float" office:value="4"/>
          <table:table-cell office:value-type="float" office:value="36046"/>
          <table:table-cell table:number-columns-repeated="16363"/>
        </table:table-row>
        <table:table-row>
          <table:table-cell table:number-columns-repeated="4"/>
          <table:table-cell office:value-type="string" office:string-value="3B150"/>
          <table:table-cell/>
          <table:table-cell office:value-type="string" office:string-value="Assistenza ospedaliera per acuti - Dispositivi ad alto costo rimborsati extra-tariffa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3"/>
          <table:table-cell office:value-type="string" office:string-value="3C100"/>
          <table:table-cell table:number-columns-repeated="2"/>
          <table:table-cell office:value-type="string" office:string-value="Assistenza ospedaliera per lungodegenti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3"/>
          <table:table-cell office:value-type="string" office:string-value="3D100"/>
          <table:table-cell table:number-columns-repeated="2"/>
          <table:table-cell office:value-type="string" office:string-value="Assistenza ospedaliera per riabilitazione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3"/>
          <table:table-cell office:value-type="string" office:string-value="3E100"/>
          <table:table-cell table:number-columns-repeated="2"/>
          <table:table-cell office:value-type="string" office:string-value="Trasporto sanitario assistito"/>
          <table:table-cell office:value-type="float" office:value="0"/>
          <table:table-cell office:value-type="float" office:value="0"/>
          <table:table-cell office:value-type="float" office:value="2032522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2032522"/>
          <table:table-cell table:number-columns-repeated="16363"/>
        </table:table-row>
        <table:table-row>
          <table:table-cell table:number-columns-repeated="3"/>
          <table:table-cell office:value-type="string" office:string-value="3F100"/>
          <table:table-cell table:number-columns-repeated="2"/>
          <table:table-cell office:value-type="string" office:string-value="Attività trasfusionale"/>
          <table:table-cell office:value-type="float" office:value="288540"/>
          <table:table-cell office:value-type="float" office:value="6936"/>
          <table:table-cell office:value-type="float" office:value="0"/>
          <table:table-cell office:value-type="float" office:value="99627"/>
          <table:table-cell office:value-type="float" office:value="511620"/>
          <table:table-cell office:value-type="float" office:value="1769958"/>
          <table:table-cell office:value-type="float" office:value="6656"/>
          <table:table-cell office:value-type="float" office:value="93019"/>
          <table:table-cell office:value-type="float" office:value="84213"/>
          <table:table-cell office:value-type="float" office:value="60574"/>
          <table:table-cell office:value-type="float" office:value="1649"/>
          <table:table-cell office:value-type="float" office:value="38139"/>
          <table:table-cell office:value-type="float" office:value="8110"/>
          <table:table-cell office:value-type="float" office:value="2969041"/>
          <table:table-cell table:number-columns-repeated="16363"/>
        </table:table-row>
        <table:table-row>
          <table:table-cell table:number-columns-repeated="3"/>
          <table:table-cell office:value-type="string" office:string-value="3G100"/>
          <table:table-cell table:number-columns-repeated="2"/>
          <table:table-cell office:value-type="string" office:string-value="Attività a supporto dei trapianti di cellule, organi e tessuti"/>
          <table:table-cell office:value-type="float" office:value="25525"/>
          <table:table-cell office:value-type="float" office:value="37"/>
          <table:table-cell office:value-type="float" office:value="9346"/>
          <table:table-cell office:value-type="float" office:value="977"/>
          <table:table-cell office:value-type="float" office:value="4603"/>
          <table:table-cell office:value-type="float" office:value="19806"/>
          <table:table-cell office:value-type="float" office:value="23"/>
          <table:table-cell office:value-type="float" office:value="775"/>
          <table:table-cell office:value-type="float" office:value="335"/>
          <table:table-cell office:value-type="float" office:value="425"/>
          <table:table-cell office:value-type="float" office:value="6"/>
          <table:table-cell office:value-type="float" office:value="143"/>
          <table:table-cell office:value-type="float" office:value="28"/>
          <table:table-cell office:value-type="float" office:value="62029"/>
          <table:table-cell table:number-columns-repeated="16363"/>
        </table:table-row>
        <table:table-row>
          <table:table-cell table:number-columns-repeated="3"/>
          <table:table-cell office:value-type="string" office:string-value="3H100"/>
          <table:table-cell table:number-columns-repeated="2"/>
          <table:table-cell office:value-type="string" office:string-value="Attività a supporto della donazione di cellule riproduttive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63"/>
        </table:table-row>
        <table:table-row>
          <table:table-cell table:number-columns-repeated="3"/>
          <table:table-cell office:value-type="float" office:value="39999"/>
          <table:table-cell table:number-columns-repeated="2"/>
          <table:table-cell office:value-type="string" office:string-value="TOTALE ASSISTENZA OSPEDALIERA"/>
          <table:table-cell office:value-type="float" office:value="36548772"/>
          <table:table-cell office:value-type="float" office:value="999544"/>
          <table:table-cell office:value-type="float" office:value="3364220"/>
          <table:table-cell office:value-type="float" office:value="25496865"/>
          <table:table-cell office:value-type="float" office:value="43751403"/>
          <table:table-cell office:value-type="float" office:value="154832700"/>
          <table:table-cell office:value-type="float" office:value="621686"/>
          <table:table-cell office:value-type="float" office:value="21643689"/>
          <table:table-cell office:value-type="float" office:value="8905458"/>
          <table:table-cell office:value-type="float" office:value="10955997"/>
          <table:table-cell office:value-type="float" office:value="160526"/>
          <table:table-cell office:value-type="float" office:value="3890879"/>
          <table:table-cell office:value-type="float" office:value="757462"/>
          <table:table-cell office:value-type="float" office:value="311929201"/>
          <table:table-cell table:number-columns-repeated="16363"/>
        </table:table-row>
        <table:table-row>
          <table:table-cell table:number-columns-repeated="3"/>
          <table:table-cell office:value-type="string" office:string-value="48888"/>
          <table:table-cell table:number-columns-repeated="2"/>
          <table:table-cell office:value-type="string" office:string-value="TOTALE COSTI PER ATTIVITA' DI RICERCA"/>
          <table:table-cell office:value-type="float" office:value="18324"/>
          <table:table-cell office:value-type="float" office:value="645"/>
          <table:table-cell office:value-type="float" office:value="0"/>
          <table:table-cell office:value-type="float" office:value="658162"/>
          <table:table-cell office:value-type="float" office:value="538406"/>
          <table:table-cell office:value-type="float" office:value="1530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59"/>
          <table:table-cell office:value-type="float" office:value="0"/>
          <table:table-cell office:value-type="float" office:value="9579"/>
          <table:table-cell office:value-type="float" office:value="0"/>
          <table:table-cell office:value-type="float" office:value="1240475"/>
          <table:table-cell table:number-columns-repeated="16363"/>
        </table:table-row>
        <table:table-row>
          <table:table-cell table:number-columns-repeated="3"/>
          <table:table-cell office:value-type="float" office:value="49999"/>
          <table:table-cell table:number-columns-repeated="2"/>
          <table:table-cell office:value-type="string" office:string-value="TOTALE GENERALE"/>
          <table:table-cell office:value-type="float" office:value="177267033"/>
          <table:table-cell office:value-type="float" office:value="1839649"/>
          <table:table-cell office:value-type="float" office:value="94544516"/>
          <table:table-cell office:value-type="float" office:value="50975849"/>
          <table:table-cell office:value-type="float" office:value="73088556"/>
          <table:table-cell office:value-type="float" office:value="254854178"/>
          <table:table-cell office:value-type="float" office:value="1232361"/>
          <table:table-cell office:value-type="float" office:value="32641329"/>
          <table:table-cell office:value-type="float" office:value="29420479"/>
          <table:table-cell office:value-type="float" office:value="17652125"/>
          <table:table-cell office:value-type="float" office:value="340103"/>
          <table:table-cell office:value-type="float" office:value="7378303"/>
          <table:table-cell office:value-type="float" office:value="1318796"/>
          <table:table-cell office:value-type="float" office:value="742553277"/>
          <table:table-cell table:number-columns-repeated="16363"/>
        </table:table-row>
        <table:table-row table:number-rows-repeated="1048450">
          <table:table-cell table:number-columns-repeated="16363"/>
        </table:table-row>
      </table:table>
      <table:table table:name="'file:///Z:/NVP/modello_la_20260326_152913.xls'#LA_San" table:style-name="ta2">
        <table:table-source xlink:href="file:///Z:/NVP/modello_la_20260326_152913.xls" table:table-name="LA_San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Z:/NVP/modello_la_20260326_152913.xls'#LA_Cons" table:style-name="ta2">
        <table:table-source xlink:href="file:///Z:/NVP/modello_la_20260326_152913.xls" table:table-name="LA_Con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Z:/NVP/modello_la_20260326_152913.xls'#Allegato_3_a" table:style-name="ta2">
        <table:table-source xlink:href="file:///Z:/NVP/modello_la_20260326_152913.xls" table:table-name="Allegato_3_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Z:/NVP/modello_la_20260326_152913.xls'#sintesi_lea" table:style-name="ta2">
        <table:table-source xlink:href="file:///Z:/NVP/modello_la_20260326_152913.xls" table:table-name="sintesi_lea" table:mode="copy-results-only"/>
        <table:table-column/>
        <table:table-row table:number-rows-repeated="104857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ahoma" svg:font-family="Tahoma"/>
    <style:font-face style:name="Times New Roman" svg:font-family="&quot;Times New Roman&quot;"/>
    <style:font-face style:name="Arial" svg:font-family="Arial"/>
  </office:font-face-decls>
  <office:styles>
    <number:number-style style:name="N0">
      <number:number number:min-integer-digits="1"/>
    </number:number-style>
    <number:percentage-style style:name="N13">
      <number:number number:decimal-places="0" number:min-integer-digits="1"/>
      <number:text>%</number:text>
    </number:percentage-style>
    <number:percentage-style style:name="N14">
      <number:number number:decimal-places="2" number:min-integer-digits="1"/>
      <number:text>%</number:text>
    </number:percentage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e_32_3" style:display-name="Normale 3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Percentuale" style:family="table-cell" style:data-style-name="N13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31496062992126in" fo:margin-right="0.31496062992126in" style:print-orientation="landscape" style:print-page-order="ttb" style:first-page-number="continue" style:scale-to="44%" style:table-centering="none" style:print="objects charts drawings"/>
      <style:header-style>
        <style:header-footer-properties fo:min-height="0.433070866141732in" fo:margin-left="0.31496062992126in" fo:margin-right="0.31496062992126in" fo:margin-bottom="0in"/>
      </style:header-style>
      <style:footer-style>
        <style:header-footer-properties fo:min-height="0.433070866141732in" fo:margin-left="0.31496062992126in" fo:margin-right="0.31496062992126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manca.enrico</meta:initial-creator>
    <dc:creator>manca.enrico</dc:creator>
    <meta:creation-date>2026-09-01T09:43:54Z</meta:creation-date>
    <dc:date>2026-09-01T09:45:52Z</dc:date>
    <meta:print-date>2026-09-01T09:44:31Z</meta:print-date>
  </office:meta>
</office:document-meta>
</file>