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Migliaia_32__91_0_93__32_2_32_4_32_2" style:data-style-name="N36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Migliaia_32__91_0_93__32_2_32_4_32_2" style:data-style-name="N3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Migliaia_32__91_0_93__32_2_32_4_32_2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6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" style:family="table-cell" style:parent-style-name="Migliaia_32__91_0_93__32_2_32_4_32_2" style:data-style-name="N0">
      <style:table-cell-properties fo:border-top="thin solid #000000" fo:border-bottom="thin solid #000000" fo:border-left="thin solid #000000" fo:border-right="none" style:vertical-align="middle" fo:background-color="#FFFF99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Migliaia_32__91_0_93__32_2_32_4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9" style:family="table-cell" style:parent-style-name="Migliaia_32__91_0_93__32_2_32_4_32_2" style:data-style-name="N0">
      <style:table-cell-properties fo:border-top="thin solid #000000" fo:border-bottom="none" fo:border-left="thin solid #000000" fo:border-right="thin solid #000000" style:vertical-align="middle" fo:background-color="#808000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Migliaia_32__91_0_93__32_2_32_4_32_2" style:data-style-name="N0">
      <style:table-cell-properties fo:border-top="thin solid #000000" fo:border-bottom="none" fo:border-left="thin solid #000000" fo:border-right="thin solid #000000" style:vertical-align="middle" fo:background-color="#808000" style:cell-protect="protected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Migliaia_32__91_0_93__32_2_32_4_32_2" style:data-style-name="N36">
      <style:table-cell-properties fo:border="thin solid #000000" style:vertical-align="middle" fo:wrap-option="wrap" fo:background-color="#CCFFCC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2" style:family="table-cell" style:parent-style-name="Migliaia_32__91_0_93__32_2_32_4_32_2" style:data-style-name="N36">
      <style:table-cell-properties fo:border="thin solid #000000" style:vertical-align="middle" fo:wrap-option="wrap" fo:background-color="#99CC00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" style:family="table-cell" style:parent-style-name="Migliaia_32__91_0_93__32_2_32_4_32_2" style:data-style-name="N36">
      <style:table-cell-properties fo:border="thin solid #000000" style:vertical-align="middle" fo:wrap-option="wrap" fo:background-color="#99CC00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" style:family="table-cell" style:parent-style-name="Migliaia_32__91_0_93__32_2_32_4_32_2" style:data-style-name="N0">
      <style:table-cell-properties fo:border="thin solid #000000"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5" style:family="table-cell" style:parent-style-name="Migliaia_32__91_0_93__32_2_32_4_32_2" style:data-style-name="N0">
      <style:table-cell-properties fo:border="thin solid #000000" style:vertical-align="middle" fo:background-color="#C0C0C0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Migliaia_32__91_0_93__32_2_32_4_32_2" style:data-style-name="N36">
      <style:table-cell-properties fo:border="thin solid #000000" style:vertical-align="middle" fo:background-color="#C0C0C0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Migliaia_32__91_0_93__32_2_32_4_32_2" style:data-style-name="N0">
      <style:table-cell-properties fo:border="thin solid #000000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" style:family="table-cell" style:parent-style-name="Migliaia_32__91_0_93__32_2_32_4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Migliaia_32_4_32_2" style:data-style-name="N36">
      <style:table-cell-properties fo:border="thin solid #000000"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Migliaia_32__91_0_93__32_2_32_4_32_2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Migliaia_32__91_0_93__32_2_32_4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2.118cm"/>
      <style:text-properties fo:color="#000000" style:font-name="Calibri" style:font-name-asian="Calibri" style:font-name-complex="Calibri" fo:font-size="11pt" style:font-size-asian="11pt" style:font-size-complex="11pt"/>
    </style:style>
    <style:style style:name="ce22" style:family="table-cell" style:parent-style-name="Migliaia_32_4_32_2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fo:color="#000000"/>
    </style:style>
    <style:style style:name="ce23" style:family="table-cell" style:parent-style-name="Migliaia_32__91_0_93__32_2_32_4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2.118cm"/>
      <style:text-properties fo:color="#000000" style:font-name="Calibri" style:font-name-asian="Calibri" style:font-name-complex="Calibri" fo:font-size="11pt" style:font-size-asian="11pt" style:font-size-complex="11pt"/>
    </style:style>
    <style:style style:name="ce24" style:family="table-cell" style:parent-style-name="Migliaia_32_4_32_2" style:data-style-name="N36">
      <style:table-cell-properties fo:border-top="thin solid #000000" fo:border-bottom="thin solid #000000" fo:border-left="thin solid #000000" fo:border-right="thin solid #000000"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Migliaia_32__91_0_93__32_2_32_4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2.471cm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26" style:family="table-cell" style:parent-style-name="Migliaia_32__91_0_93__32_2_32_4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Migliaia_32_4_32_2" style:data-style-name="N36">
      <style:table-cell-properties fo:border-top="thin solid #000000" fo:border-bottom="thin solid #000000" fo:border-left="thin solid #000000" fo:border-right="thin solid #000000" style:vertical-align="middle" fo:background-color="transparent"/>
      <style:text-properties fo:color="#000000"/>
    </style:style>
    <style:style style:name="ce28" style:family="table-cell" style:parent-style-name="Migliaia_32__91_0_93__32_2_32_4_32_2" style:data-style-name="N0">
      <style:table-cell-properties fo:border-top="thin solid #000000" fo:border-bottom="thin double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Migliaia_32_4_32_2" style:data-style-name="N36">
      <style:table-cell-properties fo:border-top="thin solid #000000" fo:border-bottom="thin double #000000" fo:border-left="thin solid #000000" fo:border-right="thin solid #000000"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Migliaia_32__91_0_93__32_2_32_4_32_2" style:data-style-name="N0">
      <style:table-cell-properties fo:border-top="none" fo:border-bottom="none" fo:border-left="thin solid #000000" fo:border-right="thin solid #000000" style:vertical-align="middle" fo:background-color="#C0C0C0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1" style:family="table-cell" style:parent-style-name="Migliaia_32__91_0_93__32_2_32_4_32_2" style:data-style-name="N36">
      <style:table-cell-properties fo:border-top="none" fo:border-bottom="none" fo:border-left="thin solid #000000" fo:border-right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Migliaia_32__91_0_93__32_2_32_4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Migliaia_32_4_32_2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4" style:family="table-cell" style:parent-style-name="Migliaia_32__91_0_93__32_2_32_4_32_2" style:data-style-name="N0">
      <style:table-cell-properties fo:border-top="none" fo:border-bottom="thin solid #000000" fo:border-left="thin solid #000000" fo:border-right="thin solid #000000" style:vertical-align="middle" fo:background-color="#C0C0C0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" style:family="table-cell" style:parent-style-name="Migliaia_32__91_0_93__32_2_32_4_32_2" style:data-style-name="N36">
      <style:table-cell-properties fo:border-top="none" fo:border-bottom="thin solid #000000" fo:border-left="thin solid #000000" fo:border-right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Migliaia_32__91_0_93__32_2_32_4_32_2" style:data-style-name="N36">
      <style:table-cell-properties fo:border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" style:family="table-cell" style:parent-style-name="Migliaia_32_4_32_2" style:data-style-name="N36">
      <style:table-cell-properties fo:border-top="thin solid #000000" fo:border-bottom="thin double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Migliaia_32__91_0_93__32_2_32_4_32_2" style:data-style-name="N36">
      <style:table-cell-properties fo:border-top="thin solid #000000" fo:border-bottom="none" fo:border-left="thin solid #000000" fo:border-right="thin solid #000000" style:vertical-align="middle" fo:background-color="#C0C0C0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Migliaia_32_4_32_2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0" style:family="table-cell" style:parent-style-name="Migliaia_32_4_32_2" style:data-style-name="N36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1" style:family="table-cell" style:parent-style-name="Migliaia_32__91_0_93__32_2_32_4_32_2" style:data-style-name="N0">
      <style:table-cell-properties fo:border-top="thin solid #000000" fo:border-bottom="thin double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2.118cm"/>
      <style:text-properties fo:color="#000000" style:font-name="Calibri" style:font-name-asian="Calibri" style:font-name-complex="Calibri" fo:font-size="11pt" style:font-size-asian="11pt" style:font-size-complex="11pt"/>
    </style:style>
    <style:style style:name="ce42" style:family="table-cell" style:parent-style-name="Migliaia_32_4_32_2" style:data-style-name="N36">
      <style:table-cell-properties fo:border-top="thin solid #000000" fo:border-bottom="thin double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/>
    </style:style>
    <style:style style:name="ce43" style:family="table-cell" style:parent-style-name="Migliaia_32_4_32_2" style:data-style-name="N36">
      <style:table-cell-properties fo:border-top="thin solid #000000" fo:border-bottom="thin double #000000" fo:border-left="thin solid #000000" fo:border-right="thin solid #000000" style:vertical-align="middle" fo:background-color="transparent"/>
      <style:text-properties fo:color="#000000"/>
    </style:style>
    <style:style style:name="ce44" style:family="table-cell" style:parent-style-name="Migliaia_32__91_0_93__32_2_32_4_32_2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45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46" style:family="table-cell" style:parent-style-name="Migliaia_32__91_0_93__32_2_32_4_32_2" style:data-style-name="N3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47" style:family="table-cell" style:parent-style-name="Migliaia_32__91_0_93__32_2_32_4_32_2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48" style:family="table-cell" style:parent-style-name="Migliaia_32__91_0_93__32_2_32_4_32_2" style:data-style-name="N3">
      <style:table-cell-properties style:vertical-align="top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/>
    </style:style>
    <style:style style:name="ce49" style:family="table-cell" style:parent-style-name="Migliaia_32__91_0_93__32_2_32_4_32_2" style:data-style-name="N3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50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51" style:family="table-cell" style:parent-style-name="Migliaia_32__91_0_93__32_2_32_4_32_2" style:data-style-name="N3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52" style:family="table-cell" style:parent-style-name="Migliaia_32__91_0_93__32_2_32_4_32_2" style:data-style-name="N39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15.319375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3.70416666666667cm"/>
    </style:style>
    <style:style style:name="co5" style:family="table-column">
      <style:table-column-properties fo:break-before="auto" style:column-width="3.62479166666667cm"/>
    </style:style>
    <style:style style:name="co6" style:family="table-column">
      <style:table-column-properties fo:break-before="auto" style:column-width="3.78354166666667cm"/>
    </style:style>
    <style:style style:name="co7" style:family="table-column">
      <style:table-column-properties fo:break-before="auto" style:column-width="4.63020833333333cm"/>
    </style:style>
    <style:style style:name="co8" style:family="table-column">
      <style:table-column-properties fo:break-before="auto" style:column-width="4.524375cm"/>
    </style:style>
    <style:style style:name="co9" style:family="table-column">
      <style:table-column-properties fo:break-before="auto" style:column-width="5.265208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36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2" table:default-cell-style-name="ce4"/>
        <table:table-column table:style-name="co5" table:default-cell-style-name="ce4"/>
        <table:table-column table:style-name="co7" table:number-columns-repeated="2" table:default-cell-style-name="ce4"/>
        <table:table-column table:style-name="co8" table:default-cell-style-name="ce4"/>
        <table:table-column table:style-name="co7" table:default-cell-style-name="ce4"/>
        <table:table-column table:style-name="co9" table:number-columns-repeated="2" table:default-cell-style-name="ce4"/>
        <table:table-column table:style-name="co10" table:number-columns-repeated="16370" table:default-cell-style-name="ce1"/>
        <table:table-row table:style-name="ro1">
          <table:table-cell table:style-name="ce2"/>
          <table:table-cell office:value-type="string" table:style-name="ce3">
            <text:p>Bilancio Consuntivo (D.Lgs. 23/6/2011 - n. 118) Anno: 2025</text:p>
          </table:table-cell>
          <table:table-cell table:style-name="ce3"/>
          <table:table-cell table:number-columns-repeated="11" table:style-name="ce4"/>
          <table:table-cell table:number-columns-repeated="16370"/>
        </table:table-row>
        <table:table-row table:style-name="ro2">
          <table:table-cell table:style-name="ce2"/>
          <table:table-cell office:value-type="string" table:style-name="ce5">
            <text:p>Nome dell'Azienda</text:p>
          </table:table-cell>
          <table:table-cell table:number-columns-repeated="12" table:style-name="ce4"/>
          <table:table-cell table:number-columns-repeated="16370"/>
        </table:table-row>
        <table:table-row table:style-name="ro3">
          <table:table-cell table:style-name="ce6"/>
          <table:table-cell office:value-type="string" table:style-name="ce7">
            <text:p>703 <text:s/>ASST FATEBENEFRATELLI SACCO</text:p>
          </table:table-cell>
          <table:table-cell table:number-columns-repeated="6" table:style-name="ce4"/>
          <table:table-cell table:style-name="ce2"/>
          <table:table-cell table:number-columns-repeated="5" table:style-name="ce4"/>
          <table:table-cell table:number-columns-repeated="16370"/>
        </table:table-row>
        <table:table-row table:style-name="ro2">
          <table:table-cell table:style-name="ce2"/>
          <table:table-cell office:value-type="string" table:style-name="ce8">
            <text:p>Dati in €. - Anno: 2025</text:p>
          </table:table-cell>
          <table:table-cell table:number-columns-repeated="12" table:style-name="ce4"/>
          <table:table-cell table:number-columns-repeated="16370"/>
        </table:table-row>
        <table:table-row table:style-name="ro4">
          <table:table-cell office:value-type="string" table:style-name="ce9">
            <text:p>Codice</text:p>
          </table:table-cell>
          <table:table-cell office:value-type="string" table:style-name="ce10">
            <text:p>SCHEMA DI CONTO ECONOMICO</text:p>
          </table:table-cell>
          <table:table-cell office:value-type="string" table:style-name="ce11">
            <text:p>Bilancio Consuntivo 2024 - Complessivo<text:s/></text:p>
          </table:table-cell>
          <table:table-cell office:value-type="string" table:style-name="ce11">
            <text:p>Bilancio Consuntivo 2024 - Attività sanitaria</text:p>
          </table:table-cell>
          <table:table-cell office:value-type="string" table:style-name="ce11">
            <text:p>Bilancio Consuntivo 2024 - Attività ricerca</text:p>
          </table:table-cell>
          <table:table-cell office:value-type="string" table:style-name="ce11">
            <text:p>Bilancio Consuntivo 2024 - Attività territoriale</text:p>
          </table:table-cell>
          <table:table-cell office:value-type="string" table:style-name="ce11">
            <text:p>Bilancio Consuntivo 2024 - Attività assistenziale</text:p>
          </table:table-cell>
          <table:table-cell office:value-type="string" table:style-name="ce11">
            <text:p>Bilancio Consuntivo 2024 - Attività 118</text:p>
          </table:table-cell>
          <table:table-cell office:value-type="string" table:style-name="ce12">
            <text:p>Bilancio Consuntivo 2025 - Complessivo<text:s/></text:p>
          </table:table-cell>
          <table:table-cell office:value-type="string" table:style-name="ce12">
            <text:p>Bilancio Consuntivo 2025 - Attività sanitaria</text:p>
          </table:table-cell>
          <table:table-cell office:value-type="string" table:style-name="ce13">
            <text:p>Bilancio Consuntivo 2025 - Attività ricerca</text:p>
          </table:table-cell>
          <table:table-cell office:value-type="string" table:style-name="ce13">
            <text:p>Bilancio Consuntivo 2025 - Attività territoriale</text:p>
          </table:table-cell>
          <table:table-cell office:value-type="string" table:style-name="ce13">
            <text:p>Bilancio Consuntivo 2025 - Attività assistenziale</text:p>
          </table:table-cell>
          <table:table-cell office:value-type="string" table:style-name="ce13">
            <text:p>Bilancio Consuntivo 2025 - Attività 118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</text:p>
          </table:table-cell>
          <table:table-cell office:value-type="string" table:style-name="ce15">
            <text:p>A) Valore della produzione</text:p>
          </table:table-cell>
          <table:table-cell table:number-columns-repeated="12" table:style-name="ce16"/>
          <table:table-cell table:number-columns-repeated="16370"/>
        </table:table-row>
        <table:table-row table:style-name="ro5">
          <table:table-cell office:value-type="string" table:style-name="ce17">
            <text:p>A1</text:p>
          </table:table-cell>
          <table:table-cell office:value-type="string" table:style-name="ce18">
            <text:p>A1) Contributi in conto esercizio</text:p>
          </table:table-cell>
          <table:table-cell office:value-type="float" office:value="338323533" table:style-name="ce19">
            <text:p>338.323.533</text:p>
          </table:table-cell>
          <table:table-cell office:value-type="float" office:value="189180753" table:style-name="ce19">
            <text:p>189.180.753</text:p>
          </table:table-cell>
          <table:table-cell office:value-type="float" office:value="0" table:style-name="ce19">
            <text:p>0</text:p>
          </table:table-cell>
          <table:table-cell office:value-type="float" office:value="147565130" table:style-name="ce19">
            <text:p>147.565.130</text:p>
          </table:table-cell>
          <table:table-cell office:value-type="float" office:value="0" table:style-name="ce19">
            <text:p>0</text:p>
          </table:table-cell>
          <table:table-cell office:value-type="float" office:value="1577650" table:style-name="ce19">
            <text:p>1.577.650</text:p>
          </table:table-cell>
          <table:table-cell office:value-type="float" office:value="371574195" table:style-name="ce19">
            <text:p>371.574.195</text:p>
          </table:table-cell>
          <table:table-cell office:value-type="float" office:value="210171182" table:style-name="ce19">
            <text:p>210.171.182</text:p>
          </table:table-cell>
          <table:table-cell office:value-type="float" office:value="0" table:style-name="ce19">
            <text:p>0</text:p>
          </table:table-cell>
          <table:table-cell office:value-type="float" office:value="160317592" table:style-name="ce19">
            <text:p>160.317.592</text:p>
          </table:table-cell>
          <table:table-cell office:value-type="float" office:value="0" table:style-name="ce19">
            <text:p>0</text:p>
          </table:table-cell>
          <table:table-cell office:value-type="float" office:value="1085421" table:style-name="ce19">
            <text:p>1.085.421</text:p>
          </table:table-cell>
          <table:table-cell table:number-columns-repeated="16370"/>
        </table:table-row>
        <table:table-row table:style-name="ro5">
          <table:table-cell office:value-type="string" table:style-name="ce20">
            <text:p>A.1.a</text:p>
          </table:table-cell>
          <table:table-cell office:value-type="string" table:style-name="ce21">
            <text:p>A.1.a) <text:s/>Contributi in conto esercizio - da Regione e Prov. Aut. per quota F.S. regionale</text:p>
          </table:table-cell>
          <table:table-cell office:value-type="float" office:value="332163441" table:style-name="ce22">
            <text:p>332.163.441</text:p>
          </table:table-cell>
          <table:table-cell office:value-type="float" office:value="184778800" table:style-name="ce22">
            <text:p>184.778.800</text:p>
          </table:table-cell>
          <table:table-cell office:value-type="float" office:value="0" table:style-name="ce22">
            <text:p>0</text:p>
          </table:table-cell>
          <table:table-cell office:value-type="float" office:value="147384641" table:style-name="ce22">
            <text:p>147.384.641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362373617" table:style-name="ce22">
            <text:p>362.373.617</text:p>
          </table:table-cell>
          <table:table-cell office:value-type="float" office:value="204628792" table:style-name="ce22">
            <text:p>204.628.792</text:p>
          </table:table-cell>
          <table:table-cell office:value-type="float" office:value="0" table:style-name="ce22">
            <text:p>0</text:p>
          </table:table-cell>
          <table:table-cell office:value-type="float" office:value="157744825" table:style-name="ce22">
            <text:p>157.744.825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b</text:p>
          </table:table-cell>
          <table:table-cell office:value-type="string" table:style-name="ce23">
            <text:p>A.1.b) Contributi in conto esercizio - da Regione e Prov. Aut extra fondo</text:p>
          </table:table-cell>
          <table:table-cell office:value-type="float" office:value="4572577" table:style-name="ce24">
            <text:p>4.572.577</text:p>
          </table:table-cell>
          <table:table-cell office:value-type="float" office:value="2814438" table:style-name="ce24">
            <text:p>2.814.438</text:p>
          </table:table-cell>
          <table:table-cell office:value-type="float" office:value="0" table:style-name="ce24">
            <text:p>0</text:p>
          </table:table-cell>
          <table:table-cell office:value-type="float" office:value="180489" table:style-name="ce24">
            <text:p>180.489</text:p>
          </table:table-cell>
          <table:table-cell office:value-type="float" office:value="0" table:style-name="ce24">
            <text:p>0</text:p>
          </table:table-cell>
          <table:table-cell office:value-type="float" office:value="1577650" table:style-name="ce24">
            <text:p>1.577.650</text:p>
          </table:table-cell>
          <table:table-cell office:value-type="float" office:value="7619899" table:style-name="ce24">
            <text:p>7.619.899</text:p>
          </table:table-cell>
          <table:table-cell office:value-type="float" office:value="3961711" table:style-name="ce24">
            <text:p>3.961.711</text:p>
          </table:table-cell>
          <table:table-cell office:value-type="float" office:value="0" table:style-name="ce24">
            <text:p>0</text:p>
          </table:table-cell>
          <table:table-cell office:value-type="float" office:value="2572767" table:style-name="ce24">
            <text:p>2.572.767</text:p>
          </table:table-cell>
          <table:table-cell office:value-type="float" office:value="0" table:style-name="ce24">
            <text:p>0</text:p>
          </table:table-cell>
          <table:table-cell office:value-type="float" office:value="1085421" table:style-name="ce24">
            <text:p>1.085.421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b.1</text:p>
          </table:table-cell>
          <table:table-cell office:value-type="string" table:style-name="ce25">
            <text:p>A.1.b.1) Contributi da Regione (extrafondo) - vincolati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b.2</text:p>
          </table:table-cell>
          <table:table-cell office:value-type="string" table:style-name="ce25">
            <text:p>A.1.b.2) Contributi da Regione (extrafondo) - Risorse agg.regionali cop. LEA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b.3</text:p>
          </table:table-cell>
          <table:table-cell office:value-type="string" table:style-name="ce25">
            <text:p>A.1.b.3) Contributi da Regione (extrafondo) - Risorse agg.regionali cop. <text:s/>extra LEA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844453" table:style-name="ce22">
            <text:p>844.453</text:p>
          </table:table-cell>
          <table:table-cell office:value-type="float" office:value="844453" table:style-name="ce22">
            <text:p>844.45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b.4</text:p>
          </table:table-cell>
          <table:table-cell office:value-type="string" table:style-name="ce25">
            <text:p>A.1.b.4) Contributi da Regione (extrafondo) - altro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b.5</text:p>
          </table:table-cell>
          <table:table-cell office:value-type="string" table:style-name="ce25">
            <text:p>A.1.b.5) Contributi da Aziende sanitarie pubbliche (extrafondo) - altro</text:p>
          </table:table-cell>
          <table:table-cell office:value-type="float" office:value="1804604" table:style-name="ce22">
            <text:p>1.804.604</text:p>
          </table:table-cell>
          <table:table-cell office:value-type="float" office:value="136465" table:style-name="ce22">
            <text:p>136.465</text:p>
          </table:table-cell>
          <table:table-cell office:value-type="float" office:value="0" table:style-name="ce22">
            <text:p>0</text:p>
          </table:table-cell>
          <table:table-cell office:value-type="float" office:value="90489" table:style-name="ce22">
            <text:p>90.489</text:p>
          </table:table-cell>
          <table:table-cell office:value-type="float" office:value="0" table:style-name="ce22">
            <text:p>0</text:p>
          </table:table-cell>
          <table:table-cell office:value-type="float" office:value="1577650" table:style-name="ce22">
            <text:p>1.577.650</text:p>
          </table:table-cell>
          <table:table-cell office:value-type="float" office:value="1710560" table:style-name="ce22">
            <text:p>1.710.560</text:p>
          </table:table-cell>
          <table:table-cell office:value-type="float" office:value="426805" table:style-name="ce22">
            <text:p>426.805</text:p>
          </table:table-cell>
          <table:table-cell office:value-type="float" office:value="0" table:style-name="ce22">
            <text:p>0</text:p>
          </table:table-cell>
          <table:table-cell office:value-type="float" office:value="198334" table:style-name="ce22">
            <text:p>198.334</text:p>
          </table:table-cell>
          <table:table-cell office:value-type="float" office:value="0" table:style-name="ce22">
            <text:p>0</text:p>
          </table:table-cell>
          <table:table-cell office:value-type="float" office:value="1085421" table:style-name="ce22">
            <text:p>1.085.421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b.6</text:p>
          </table:table-cell>
          <table:table-cell office:value-type="string" table:style-name="ce25">
            <text:p>A.1.b.6) Contributi da altri soggetti pubblici</text:p>
          </table:table-cell>
          <table:table-cell office:value-type="float" office:value="2767973" table:style-name="ce22">
            <text:p>2.767.973</text:p>
          </table:table-cell>
          <table:table-cell office:value-type="float" office:value="2677973" table:style-name="ce22">
            <text:p>2.677.973</text:p>
          </table:table-cell>
          <table:table-cell office:value-type="float" office:value="0" table:style-name="ce22">
            <text:p>0</text:p>
          </table:table-cell>
          <table:table-cell office:value-type="float" office:value="90000" table:style-name="ce22">
            <text:p>90.00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5064886" table:style-name="ce22">
            <text:p>5.064.886</text:p>
          </table:table-cell>
          <table:table-cell office:value-type="float" office:value="2690453" table:style-name="ce22">
            <text:p>2.690.453</text:p>
          </table:table-cell>
          <table:table-cell office:value-type="float" office:value="0" table:style-name="ce22">
            <text:p>0</text:p>
          </table:table-cell>
          <table:table-cell office:value-type="float" office:value="2374433" table:style-name="ce22">
            <text:p>2.374.43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c</text:p>
          </table:table-cell>
          <table:table-cell office:value-type="string" table:style-name="ce23">
            <text:p>A.1.c) Contributi in conto esercizio - per ricerca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c.1</text:p>
          </table:table-cell>
          <table:table-cell office:value-type="string" table:style-name="ce25">
            <text:p>A.1.c.1)da Ministero della Salute per ricerca corrente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c.2</text:p>
          </table:table-cell>
          <table:table-cell office:value-type="string" table:style-name="ce25">
            <text:p>A.1.c.2)da Ministero della Salute per ricerca finalizzata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c.3</text:p>
          </table:table-cell>
          <table:table-cell office:value-type="string" table:style-name="ce25">
            <text:p>A.1.c.3)da Regione e altri enti pubblici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c.4</text:p>
          </table:table-cell>
          <table:table-cell office:value-type="string" table:style-name="ce25">
            <text:p>A.1.c.4)da privati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1.d</text:p>
          </table:table-cell>
          <table:table-cell office:value-type="string" table:style-name="ce23">
            <text:p>A.1.d) Contributi in conto esercizio - altro</text:p>
          </table:table-cell>
          <table:table-cell office:value-type="float" office:value="1587515" table:style-name="ce24">
            <text:p>1.587.515</text:p>
          </table:table-cell>
          <table:table-cell office:value-type="float" office:value="1587515" table:style-name="ce24">
            <text:p>1.587.515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1580679" table:style-name="ce24">
            <text:p>1.580.679</text:p>
          </table:table-cell>
          <table:table-cell office:value-type="float" office:value="1580679" table:style-name="ce22">
            <text:p>1.580.67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A2</text:p>
          </table:table-cell>
          <table:table-cell office:value-type="string" table:style-name="ce26">
            <text:p>A2) Rettifica contributi c/esercizio per destinazione ad investimenti</text:p>
          </table:table-cell>
          <table:table-cell office:value-type="float" office:value="3232110" table:style-name="ce24">
            <text:p>3.232.110</text:p>
          </table:table-cell>
          <table:table-cell office:value-type="float" office:value="3229917" table:style-name="ce24">
            <text:p>3.229.917</text:p>
          </table:table-cell>
          <table:table-cell office:value-type="float" office:value="0" table:style-name="ce22">
            <text:p>0</text:p>
          </table:table-cell>
          <table:table-cell office:value-type="float" office:value="2193" table:style-name="ce24">
            <text:p>2.193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4593904" table:style-name="ce24">
            <text:p>4.593.904</text:p>
          </table:table-cell>
          <table:table-cell office:value-type="float" office:value="4534383" table:style-name="ce22">
            <text:p>4.534.383</text:p>
          </table:table-cell>
          <table:table-cell office:value-type="float" office:value="0" table:style-name="ce22">
            <text:p>0</text:p>
          </table:table-cell>
          <table:table-cell office:value-type="float" office:value="59521" table:style-name="ce22">
            <text:p>59.521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A3</text:p>
          </table:table-cell>
          <table:table-cell office:value-type="string" table:style-name="ce26">
            <text:p>A3) Utilizzo fondi per quote inutilizzate contributi vincolati di esercizi precedenti</text:p>
          </table:table-cell>
          <table:table-cell office:value-type="float" office:value="7506609" table:style-name="ce24">
            <text:p>7.506.609</text:p>
          </table:table-cell>
          <table:table-cell office:value-type="float" office:value="6775123" table:style-name="ce24">
            <text:p>6.775.123</text:p>
          </table:table-cell>
          <table:table-cell office:value-type="float" office:value="0" table:style-name="ce22">
            <text:p>0</text:p>
          </table:table-cell>
          <table:table-cell office:value-type="float" office:value="731486" table:style-name="ce24">
            <text:p>731.486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11139495" table:style-name="ce24">
            <text:p>11.139.495</text:p>
          </table:table-cell>
          <table:table-cell office:value-type="float" office:value="9111667" table:style-name="ce22">
            <text:p>9.111.667</text:p>
          </table:table-cell>
          <table:table-cell office:value-type="float" office:value="0" table:style-name="ce22">
            <text:p>0</text:p>
          </table:table-cell>
          <table:table-cell office:value-type="float" office:value="2027828" table:style-name="ce22">
            <text:p>2.027.82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A4</text:p>
          </table:table-cell>
          <table:table-cell office:value-type="string" table:style-name="ce26">
            <text:p>A4) Ricavi per prestazioni sanitarie e sociosanitarie a rilevanza sanitaria</text:p>
          </table:table-cell>
          <table:table-cell office:value-type="float" office:value="336767986" table:style-name="ce24">
            <text:p>336.767.986</text:p>
          </table:table-cell>
          <table:table-cell office:value-type="float" office:value="334276508" table:style-name="ce24">
            <text:p>334.276.508</text:p>
          </table:table-cell>
          <table:table-cell office:value-type="float" office:value="0" table:style-name="ce24">
            <text:p>0</text:p>
          </table:table-cell>
          <table:table-cell office:value-type="float" office:value="2491478" table:style-name="ce24">
            <text:p>2.491.478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338254246" table:style-name="ce24">
            <text:p>338.254.246</text:p>
          </table:table-cell>
          <table:table-cell office:value-type="float" office:value="334324252" table:style-name="ce24">
            <text:p>334.324.252</text:p>
          </table:table-cell>
          <table:table-cell office:value-type="float" office:value="0" table:style-name="ce24">
            <text:p>0</text:p>
          </table:table-cell>
          <table:table-cell office:value-type="float" office:value="3220757" table:style-name="ce24">
            <text:p>3.220.757</text:p>
          </table:table-cell>
          <table:table-cell office:value-type="float" office:value="0" table:style-name="ce24">
            <text:p>0</text:p>
          </table:table-cell>
          <table:table-cell office:value-type="float" office:value="709237" table:style-name="ce24">
            <text:p>709.237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4.a</text:p>
          </table:table-cell>
          <table:table-cell office:value-type="string" table:style-name="ce23">
            <text:p>A.4.a) Ricavi per prestazioni sanitarie e socio san - ad altre aziende sanitarie pubbliche</text:p>
          </table:table-cell>
          <table:table-cell office:value-type="float" office:value="316974326" table:style-name="ce27">
            <text:p>316.974.326</text:p>
          </table:table-cell>
          <table:table-cell office:value-type="float" office:value="316845405" table:style-name="ce22">
            <text:p>316.845.405</text:p>
          </table:table-cell>
          <table:table-cell office:value-type="float" office:value="0" table:style-name="ce22">
            <text:p>0</text:p>
          </table:table-cell>
          <table:table-cell office:value-type="float" office:value="128921" table:style-name="ce22">
            <text:p>128.921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316798115" table:style-name="ce27">
            <text:p>316.798.115</text:p>
          </table:table-cell>
          <table:table-cell office:value-type="float" office:value="316338272" table:style-name="ce22">
            <text:p>316.338.272</text:p>
          </table:table-cell>
          <table:table-cell office:value-type="float" office:value="0" table:style-name="ce22">
            <text:p>0</text:p>
          </table:table-cell>
          <table:table-cell office:value-type="float" office:value="459843" table:style-name="ce22">
            <text:p>459.84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4.b</text:p>
          </table:table-cell>
          <table:table-cell office:value-type="string" table:style-name="ce23">
            <text:p>A.4.b) Ricavi per prestazioni sanitarie e socio san - intramoenia</text:p>
          </table:table-cell>
          <table:table-cell office:value-type="float" office:value="14858265" table:style-name="ce27">
            <text:p>14.858.265</text:p>
          </table:table-cell>
          <table:table-cell office:value-type="float" office:value="14696908" table:style-name="ce22">
            <text:p>14.696.908</text:p>
          </table:table-cell>
          <table:table-cell office:value-type="float" office:value="0" table:style-name="ce22">
            <text:p>0</text:p>
          </table:table-cell>
          <table:table-cell office:value-type="float" office:value="161357" table:style-name="ce22">
            <text:p>161.357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6176561" table:style-name="ce27">
            <text:p>16.176.561</text:p>
          </table:table-cell>
          <table:table-cell office:value-type="float" office:value="15315179" table:style-name="ce22">
            <text:p>15.315.179</text:p>
          </table:table-cell>
          <table:table-cell office:value-type="float" office:value="0" table:style-name="ce22">
            <text:p>0</text:p>
          </table:table-cell>
          <table:table-cell office:value-type="float" office:value="152145" table:style-name="ce22">
            <text:p>152.145</text:p>
          </table:table-cell>
          <table:table-cell office:value-type="float" office:value="0" table:style-name="ce22">
            <text:p>0</text:p>
          </table:table-cell>
          <table:table-cell office:value-type="float" office:value="709237" table:style-name="ce22">
            <text:p>709.237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A.4.c</text:p>
          </table:table-cell>
          <table:table-cell office:value-type="string" table:style-name="ce23">
            <text:p>A.4.c) Ricavi per prestazioni sanitarie e socio san - altro</text:p>
          </table:table-cell>
          <table:table-cell office:value-type="float" office:value="4935395" table:style-name="ce27">
            <text:p>4.935.395</text:p>
          </table:table-cell>
          <table:table-cell office:value-type="float" office:value="2734195" table:style-name="ce22">
            <text:p>2.734.195</text:p>
          </table:table-cell>
          <table:table-cell office:value-type="float" office:value="0" table:style-name="ce22">
            <text:p>0</text:p>
          </table:table-cell>
          <table:table-cell office:value-type="float" office:value="2201200" table:style-name="ce22">
            <text:p>2.201.20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5279570" table:style-name="ce27">
            <text:p>5.279.570</text:p>
          </table:table-cell>
          <table:table-cell office:value-type="float" office:value="2670801" table:style-name="ce22">
            <text:p>2.670.801</text:p>
          </table:table-cell>
          <table:table-cell office:value-type="float" office:value="0" table:style-name="ce22">
            <text:p>0</text:p>
          </table:table-cell>
          <table:table-cell office:value-type="float" office:value="2608769" table:style-name="ce22">
            <text:p>2.608.76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A5</text:p>
          </table:table-cell>
          <table:table-cell office:value-type="string" table:style-name="ce26">
            <text:p>A5) Concorsi, recuperi e rimborsi</text:p>
          </table:table-cell>
          <table:table-cell office:value-type="float" office:value="2410937" table:style-name="ce24">
            <text:p>2.410.937</text:p>
          </table:table-cell>
          <table:table-cell office:value-type="float" office:value="2010397" table:style-name="ce24">
            <text:p>2.010.397</text:p>
          </table:table-cell>
          <table:table-cell office:value-type="float" office:value="0" table:style-name="ce22">
            <text:p>0</text:p>
          </table:table-cell>
          <table:table-cell office:value-type="float" office:value="400540" table:style-name="ce24">
            <text:p>400.54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2521852" table:style-name="ce24">
            <text:p>2.521.852</text:p>
          </table:table-cell>
          <table:table-cell office:value-type="float" office:value="2130650" table:style-name="ce22">
            <text:p>2.130.650</text:p>
          </table:table-cell>
          <table:table-cell office:value-type="float" office:value="0" table:style-name="ce22">
            <text:p>0</text:p>
          </table:table-cell>
          <table:table-cell office:value-type="float" office:value="391202" table:style-name="ce22">
            <text:p>391.202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A6</text:p>
          </table:table-cell>
          <table:table-cell office:value-type="string" table:style-name="ce26">
            <text:p>A6) Compartecipazione alla spesa per prestazioni sanitarie (ticket)</text:p>
          </table:table-cell>
          <table:table-cell office:value-type="float" office:value="9401089" table:style-name="ce24">
            <text:p>9.401.089</text:p>
          </table:table-cell>
          <table:table-cell office:value-type="float" office:value="6668778" table:style-name="ce24">
            <text:p>6.668.778</text:p>
          </table:table-cell>
          <table:table-cell office:value-type="float" office:value="0" table:style-name="ce22">
            <text:p>0</text:p>
          </table:table-cell>
          <table:table-cell office:value-type="float" office:value="2732311" table:style-name="ce24">
            <text:p>2.732.311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9844051" table:style-name="ce24">
            <text:p>9.844.051</text:p>
          </table:table-cell>
          <table:table-cell office:value-type="float" office:value="7071097" table:style-name="ce22">
            <text:p>7.071.097</text:p>
          </table:table-cell>
          <table:table-cell office:value-type="float" office:value="0" table:style-name="ce22">
            <text:p>0</text:p>
          </table:table-cell>
          <table:table-cell office:value-type="float" office:value="2772954" table:style-name="ce22">
            <text:p>2.772.954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A7</text:p>
          </table:table-cell>
          <table:table-cell office:value-type="string" table:style-name="ce26">
            <text:p>A7) Quota contributi in conto capitale imputata nell'esercizio</text:p>
          </table:table-cell>
          <table:table-cell office:value-type="float" office:value="13586665" table:style-name="ce24">
            <text:p>13.586.665</text:p>
          </table:table-cell>
          <table:table-cell office:value-type="float" office:value="13164900" table:style-name="ce24">
            <text:p>13.164.900</text:p>
          </table:table-cell>
          <table:table-cell office:value-type="float" office:value="0" table:style-name="ce22">
            <text:p>0</text:p>
          </table:table-cell>
          <table:table-cell office:value-type="float" office:value="421765" table:style-name="ce24">
            <text:p>421.765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15167149" table:style-name="ce24">
            <text:p>15.167.149</text:p>
          </table:table-cell>
          <table:table-cell office:value-type="float" office:value="14604869" table:style-name="ce22">
            <text:p>14.604.869</text:p>
          </table:table-cell>
          <table:table-cell office:value-type="float" office:value="0" table:style-name="ce22">
            <text:p>0</text:p>
          </table:table-cell>
          <table:table-cell office:value-type="float" office:value="562280" table:style-name="ce22">
            <text:p>562.28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A8</text:p>
          </table:table-cell>
          <table:table-cell office:value-type="string" table:style-name="ce26">
            <text:p>A8) Incrementi delle immobilizzazioni per lavori interni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7">
            <text:p>A9</text:p>
          </table:table-cell>
          <table:table-cell office:value-type="string" table:style-name="ce28">
            <text:p>A9) Altri ricavi e proventi</text:p>
          </table:table-cell>
          <table:table-cell office:value-type="float" office:value="3563201" table:style-name="ce29">
            <text:p>3.563.201</text:p>
          </table:table-cell>
          <table:table-cell office:value-type="float" office:value="3355614" table:style-name="ce24">
            <text:p>3.355.614</text:p>
          </table:table-cell>
          <table:table-cell office:value-type="float" office:value="0" table:style-name="ce22">
            <text:p>0</text:p>
          </table:table-cell>
          <table:table-cell office:value-type="float" office:value="207587" table:style-name="ce24">
            <text:p>207.587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2950584" table:style-name="ce29">
            <text:p>2.950.584</text:p>
          </table:table-cell>
          <table:table-cell office:value-type="float" office:value="2732494" table:style-name="ce22">
            <text:p>2.732.494</text:p>
          </table:table-cell>
          <table:table-cell office:value-type="float" office:value="0" table:style-name="ce22">
            <text:p>0</text:p>
          </table:table-cell>
          <table:table-cell office:value-type="float" office:value="218090" table:style-name="ce22">
            <text:p>218.09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7">
            <text:p>A_T</text:p>
          </table:table-cell>
          <table:table-cell office:value-type="string" table:style-name="ce30">
            <text:p>TOTALE A)</text:p>
          </table:table-cell>
          <table:table-cell office:value-type="float" office:value="708327910" table:style-name="ce31">
            <text:p>708.327.910</text:p>
          </table:table-cell>
          <table:table-cell office:value-type="float" office:value="552202156" table:style-name="ce31">
            <text:p>552.202.156</text:p>
          </table:table-cell>
          <table:table-cell office:value-type="float" office:value="0" table:style-name="ce31">
            <text:p>0</text:p>
          </table:table-cell>
          <table:table-cell office:value-type="float" office:value="154548104" table:style-name="ce31">
            <text:p>154.548.104</text:p>
          </table:table-cell>
          <table:table-cell office:value-type="float" office:value="0" table:style-name="ce31">
            <text:p>0</text:p>
          </table:table-cell>
          <table:table-cell office:value-type="float" office:value="1577650" table:style-name="ce31">
            <text:p>1.577.650</text:p>
          </table:table-cell>
          <table:table-cell office:value-type="float" office:value="746857668" table:style-name="ce31">
            <text:p>746.857.668</text:p>
          </table:table-cell>
          <table:table-cell office:value-type="float" office:value="575611828" table:style-name="ce31">
            <text:p>575.611.828</text:p>
          </table:table-cell>
          <table:table-cell office:value-type="float" office:value="0" table:style-name="ce31">
            <text:p>0</text:p>
          </table:table-cell>
          <table:table-cell office:value-type="float" office:value="169451182" table:style-name="ce31">
            <text:p>169.451.182</text:p>
          </table:table-cell>
          <table:table-cell office:value-type="float" office:value="0" table:style-name="ce31">
            <text:p>0</text:p>
          </table:table-cell>
          <table:table-cell office:value-type="float" office:value="1794658" table:style-name="ce31">
            <text:p>1.794.658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</text:p>
          </table:table-cell>
          <table:table-cell office:value-type="string" table:style-name="ce15">
            <text:p>B) Costi della produzione</text:p>
          </table:table-cell>
          <table:table-cell table:number-columns-repeated="12" table:style-name="ce16"/>
          <table:table-cell table:number-columns-repeated="16370"/>
        </table:table-row>
        <table:table-row table:style-name="ro5">
          <table:table-cell office:value-type="string" table:style-name="ce17">
            <text:p>B1</text:p>
          </table:table-cell>
          <table:table-cell office:value-type="string" table:style-name="ce32">
            <text:p>B1) Acquisti di beni</text:p>
          </table:table-cell>
          <table:table-cell office:value-type="float" office:value="176369721" table:style-name="ce33">
            <text:p>176.369.721</text:p>
          </table:table-cell>
          <table:table-cell office:value-type="float" office:value="157035340" table:style-name="ce33">
            <text:p>157.035.340</text:p>
          </table:table-cell>
          <table:table-cell office:value-type="float" office:value="0" table:style-name="ce33">
            <text:p>0</text:p>
          </table:table-cell>
          <table:table-cell office:value-type="float" office:value="19252906" table:style-name="ce33">
            <text:p>19.252.906</text:p>
          </table:table-cell>
          <table:table-cell office:value-type="float" office:value="0" table:style-name="ce33">
            <text:p>0</text:p>
          </table:table-cell>
          <table:table-cell office:value-type="float" office:value="81475" table:style-name="ce33">
            <text:p>81.475</text:p>
          </table:table-cell>
          <table:table-cell office:value-type="float" office:value="181140992" table:style-name="ce33">
            <text:p>181.140.992</text:p>
          </table:table-cell>
          <table:table-cell office:value-type="float" office:value="162855315" table:style-name="ce33">
            <text:p>162.855.315</text:p>
          </table:table-cell>
          <table:table-cell office:value-type="float" office:value="0" table:style-name="ce33">
            <text:p>0</text:p>
          </table:table-cell>
          <table:table-cell office:value-type="float" office:value="18196253" table:style-name="ce33">
            <text:p>18.196.253</text:p>
          </table:table-cell>
          <table:table-cell office:value-type="float" office:value="0" table:style-name="ce33">
            <text:p>0</text:p>
          </table:table-cell>
          <table:table-cell office:value-type="float" office:value="89424" table:style-name="ce33">
            <text:p>89.424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1.a</text:p>
          </table:table-cell>
          <table:table-cell office:value-type="string" table:style-name="ce23">
            <text:p>B.1.a) <text:s/>Acquisti di beni sanitari</text:p>
          </table:table-cell>
          <table:table-cell office:value-type="float" office:value="174800160" table:style-name="ce27">
            <text:p>174.800.160</text:p>
          </table:table-cell>
          <table:table-cell office:value-type="float" office:value="155590894" table:style-name="ce22">
            <text:p>155.590.894</text:p>
          </table:table-cell>
          <table:table-cell office:value-type="float" office:value="0" table:style-name="ce22">
            <text:p>0</text:p>
          </table:table-cell>
          <table:table-cell office:value-type="float" office:value="19129112" table:style-name="ce22">
            <text:p>19.129.112</text:p>
          </table:table-cell>
          <table:table-cell office:value-type="float" office:value="0" table:style-name="ce22">
            <text:p>0</text:p>
          </table:table-cell>
          <table:table-cell office:value-type="float" office:value="80154" table:style-name="ce22">
            <text:p>80.154</text:p>
          </table:table-cell>
          <table:table-cell office:value-type="float" office:value="179337279" table:style-name="ce27">
            <text:p>179.337.279</text:p>
          </table:table-cell>
          <table:table-cell office:value-type="float" office:value="161179091" table:style-name="ce22">
            <text:p>161.179.091</text:p>
          </table:table-cell>
          <table:table-cell office:value-type="float" office:value="0" table:style-name="ce22">
            <text:p>0</text:p>
          </table:table-cell>
          <table:table-cell office:value-type="float" office:value="18069303" table:style-name="ce22">
            <text:p>18.069.303</text:p>
          </table:table-cell>
          <table:table-cell office:value-type="float" office:value="0" table:style-name="ce22">
            <text:p>0</text:p>
          </table:table-cell>
          <table:table-cell office:value-type="float" office:value="88885" table:style-name="ce22">
            <text:p>88.885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1.b</text:p>
          </table:table-cell>
          <table:table-cell office:value-type="string" table:style-name="ce23">
            <text:p>B.1.b) <text:s/>Acquisti di beni non sanitari</text:p>
          </table:table-cell>
          <table:table-cell office:value-type="float" office:value="1569561" table:style-name="ce27">
            <text:p>1.569.561</text:p>
          </table:table-cell>
          <table:table-cell office:value-type="float" office:value="1444446" table:style-name="ce22">
            <text:p>1.444.446</text:p>
          </table:table-cell>
          <table:table-cell office:value-type="float" office:value="0" table:style-name="ce22">
            <text:p>0</text:p>
          </table:table-cell>
          <table:table-cell office:value-type="float" office:value="123794" table:style-name="ce22">
            <text:p>123.794</text:p>
          </table:table-cell>
          <table:table-cell office:value-type="float" office:value="0" table:style-name="ce22">
            <text:p>0</text:p>
          </table:table-cell>
          <table:table-cell office:value-type="float" office:value="1321" table:style-name="ce22">
            <text:p>1.321</text:p>
          </table:table-cell>
          <table:table-cell office:value-type="float" office:value="1803713" table:style-name="ce27">
            <text:p>1.803.713</text:p>
          </table:table-cell>
          <table:table-cell office:value-type="float" office:value="1676224" table:style-name="ce22">
            <text:p>1.676.224</text:p>
          </table:table-cell>
          <table:table-cell office:value-type="float" office:value="0" table:style-name="ce22">
            <text:p>0</text:p>
          </table:table-cell>
          <table:table-cell office:value-type="float" office:value="126950" table:style-name="ce22">
            <text:p>126.950</text:p>
          </table:table-cell>
          <table:table-cell office:value-type="float" office:value="0" table:style-name="ce22">
            <text:p>0</text:p>
          </table:table-cell>
          <table:table-cell office:value-type="float" office:value="539" table:style-name="ce22">
            <text:p>539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2</text:p>
          </table:table-cell>
          <table:table-cell office:value-type="string" table:style-name="ce26">
            <text:p>B2) Acquisti di servizi</text:p>
          </table:table-cell>
          <table:table-cell office:value-type="float" office:value="120443357" table:style-name="ce24">
            <text:p>120.443.357</text:p>
          </table:table-cell>
          <table:table-cell office:value-type="float" office:value="33884132" table:style-name="ce24">
            <text:p>33.884.132</text:p>
          </table:table-cell>
          <table:table-cell office:value-type="float" office:value="0" table:style-name="ce24">
            <text:p>0</text:p>
          </table:table-cell>
          <table:table-cell office:value-type="float" office:value="85652074" table:style-name="ce24">
            <text:p>85.652.074</text:p>
          </table:table-cell>
          <table:table-cell office:value-type="float" office:value="0" table:style-name="ce24">
            <text:p>0</text:p>
          </table:table-cell>
          <table:table-cell office:value-type="float" office:value="907151" table:style-name="ce24">
            <text:p>907.151</text:p>
          </table:table-cell>
          <table:table-cell office:value-type="float" office:value="125056157" table:style-name="ce24">
            <text:p>125.056.157</text:p>
          </table:table-cell>
          <table:table-cell office:value-type="float" office:value="36835146" table:style-name="ce24">
            <text:p>36.835.146</text:p>
          </table:table-cell>
          <table:table-cell office:value-type="float" office:value="0" table:style-name="ce24">
            <text:p>0</text:p>
          </table:table-cell>
          <table:table-cell office:value-type="float" office:value="87091884" table:style-name="ce24">
            <text:p>87.091.884</text:p>
          </table:table-cell>
          <table:table-cell office:value-type="float" office:value="0" table:style-name="ce24">
            <text:p>0</text:p>
          </table:table-cell>
          <table:table-cell office:value-type="float" office:value="1129127" table:style-name="ce24">
            <text:p>1.129.127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a</text:p>
          </table:table-cell>
          <table:table-cell office:value-type="string" table:style-name="ce23">
            <text:p>B.2.a) Acquisto servizi sanitari - Medicina di base</text:p>
          </table:table-cell>
          <table:table-cell office:value-type="float" office:value="81470044" table:style-name="ce27">
            <text:p>81.470.044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81470044" table:style-name="ce22">
            <text:p>81.470.044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77736568" table:style-name="ce27">
            <text:p>77.736.56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77736568" table:style-name="ce22">
            <text:p>77.736.56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b</text:p>
          </table:table-cell>
          <table:table-cell office:value-type="string" table:style-name="ce23">
            <text:p>B.2.b) Acquisto servizi sanitari - Farmaceutic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c</text:p>
          </table:table-cell>
          <table:table-cell office:value-type="string" table:style-name="ce23">
            <text:p>B.2.c) Acquisto servizi sanitari - Assistenza specialistica ambulatoriale</text:p>
          </table:table-cell>
          <table:table-cell office:value-type="float" office:value="2907647" table:style-name="ce27">
            <text:p>2.907.647</text:p>
          </table:table-cell>
          <table:table-cell office:value-type="float" office:value="1200671" table:style-name="ce22">
            <text:p>1.200.671</text:p>
          </table:table-cell>
          <table:table-cell office:value-type="float" office:value="0" table:style-name="ce22">
            <text:p>0</text:p>
          </table:table-cell>
          <table:table-cell office:value-type="float" office:value="1706976" table:style-name="ce22">
            <text:p>1.706.976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7975013" table:style-name="ce27">
            <text:p>7.975.013</text:p>
          </table:table-cell>
          <table:table-cell office:value-type="float" office:value="1474069" table:style-name="ce22">
            <text:p>1.474.069</text:p>
          </table:table-cell>
          <table:table-cell office:value-type="float" office:value="0" table:style-name="ce22">
            <text:p>0</text:p>
          </table:table-cell>
          <table:table-cell office:value-type="float" office:value="6500944" table:style-name="ce22">
            <text:p>6.500.944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d</text:p>
          </table:table-cell>
          <table:table-cell office:value-type="string" table:style-name="ce23">
            <text:p>B.2.d) Acquisto servizi sanitari - Assistenza riabilitativ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e</text:p>
          </table:table-cell>
          <table:table-cell office:value-type="string" table:style-name="ce23">
            <text:p>B.2.e) Acquisto servizi sanitari - Assistenza integrativ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f</text:p>
          </table:table-cell>
          <table:table-cell office:value-type="string" table:style-name="ce23">
            <text:p>B.2.f) Acquisto servizi sanitari - Assistenza protesic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g</text:p>
          </table:table-cell>
          <table:table-cell office:value-type="string" table:style-name="ce23">
            <text:p>B.2.g) Acquisto servizi sanitari - Assistenza ospedalier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h</text:p>
          </table:table-cell>
          <table:table-cell office:value-type="string" table:style-name="ce23">
            <text:p>B.2.h) Acquisto prestazioni psichiatria residenziale e semiresidenziale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i</text:p>
          </table:table-cell>
          <table:table-cell office:value-type="string" table:style-name="ce23">
            <text:p>B.2.i) Acquisto prestazioni di distribuzione farmaci File F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j</text:p>
          </table:table-cell>
          <table:table-cell office:value-type="string" table:style-name="ce23">
            <text:p>B.2.j) Acquisto prestazioni termali in convenzione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k</text:p>
          </table:table-cell>
          <table:table-cell office:value-type="string" table:style-name="ce23">
            <text:p>B.2.k) Acquisto prestazioni di trasporto sanitario</text:p>
          </table:table-cell>
          <table:table-cell office:value-type="float" office:value="2526210" table:style-name="ce27">
            <text:p>2.526.210</text:p>
          </table:table-cell>
          <table:table-cell office:value-type="float" office:value="2445449" table:style-name="ce22">
            <text:p>2.445.449</text:p>
          </table:table-cell>
          <table:table-cell office:value-type="float" office:value="0" table:style-name="ce22">
            <text:p>0</text:p>
          </table:table-cell>
          <table:table-cell office:value-type="float" office:value="80761" table:style-name="ce22">
            <text:p>80.761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3367332" table:style-name="ce27">
            <text:p>3.367.332</text:p>
          </table:table-cell>
          <table:table-cell office:value-type="float" office:value="3133250" table:style-name="ce22">
            <text:p>3.133.250</text:p>
          </table:table-cell>
          <table:table-cell office:value-type="float" office:value="0" table:style-name="ce22">
            <text:p>0</text:p>
          </table:table-cell>
          <table:table-cell office:value-type="float" office:value="234082" table:style-name="ce22">
            <text:p>234.082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l</text:p>
          </table:table-cell>
          <table:table-cell office:value-type="string" table:style-name="ce23">
            <text:p>B.2.l) Acquisto prestazioni socio-sanitarie a rilevanza sanitaria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m</text:p>
          </table:table-cell>
          <table:table-cell office:value-type="string" table:style-name="ce23">
            <text:p>B.2.m) Compartecipazione al personale per att. Libero professionale (Intramoenia)</text:p>
          </table:table-cell>
          <table:table-cell office:value-type="float" office:value="16419102" table:style-name="ce27">
            <text:p>16.419.102</text:p>
          </table:table-cell>
          <table:table-cell office:value-type="float" office:value="15243882" table:style-name="ce22">
            <text:p>15.243.882</text:p>
          </table:table-cell>
          <table:table-cell office:value-type="float" office:value="0" table:style-name="ce22">
            <text:p>0</text:p>
          </table:table-cell>
          <table:table-cell office:value-type="float" office:value="268069" table:style-name="ce22">
            <text:p>268.069</text:p>
          </table:table-cell>
          <table:table-cell office:value-type="float" office:value="0" table:style-name="ce22">
            <text:p>0</text:p>
          </table:table-cell>
          <table:table-cell office:value-type="float" office:value="907151" table:style-name="ce22">
            <text:p>907.151</text:p>
          </table:table-cell>
          <table:table-cell office:value-type="float" office:value="16770931" table:style-name="ce27">
            <text:p>16.770.931</text:p>
          </table:table-cell>
          <table:table-cell office:value-type="float" office:value="15406328" table:style-name="ce22">
            <text:p>15.406.328</text:p>
          </table:table-cell>
          <table:table-cell office:value-type="float" office:value="0" table:style-name="ce22">
            <text:p>0</text:p>
          </table:table-cell>
          <table:table-cell office:value-type="float" office:value="235476" table:style-name="ce22">
            <text:p>235.476</text:p>
          </table:table-cell>
          <table:table-cell office:value-type="float" office:value="0" table:style-name="ce22">
            <text:p>0</text:p>
          </table:table-cell>
          <table:table-cell office:value-type="float" office:value="1129127" table:style-name="ce22">
            <text:p>1.129.127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n</text:p>
          </table:table-cell>
          <table:table-cell office:value-type="string" table:style-name="ce23">
            <text:p>B.2.n) Rimborsi assegni e contributi sanitari</text:p>
          </table:table-cell>
          <table:table-cell office:value-type="float" office:value="382875" table:style-name="ce27">
            <text:p>382.875</text:p>
          </table:table-cell>
          <table:table-cell office:value-type="float" office:value="187095" table:style-name="ce22">
            <text:p>187.095</text:p>
          </table:table-cell>
          <table:table-cell office:value-type="float" office:value="0" table:style-name="ce22">
            <text:p>0</text:p>
          </table:table-cell>
          <table:table-cell office:value-type="float" office:value="195780" table:style-name="ce22">
            <text:p>195.78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128574" table:style-name="ce27">
            <text:p>1.128.574</text:p>
          </table:table-cell>
          <table:table-cell office:value-type="float" office:value="926411" table:style-name="ce22">
            <text:p>926.411</text:p>
          </table:table-cell>
          <table:table-cell office:value-type="float" office:value="0" table:style-name="ce22">
            <text:p>0</text:p>
          </table:table-cell>
          <table:table-cell office:value-type="float" office:value="202163" table:style-name="ce22">
            <text:p>202.16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o</text:p>
          </table:table-cell>
          <table:table-cell office:value-type="string" table:style-name="ce23">
            <text:p>B.2.o) Consulenze, collaborazioni, interinale, altre prestazioni di lavoro sanitarie e sociosanitarie</text:p>
          </table:table-cell>
          <table:table-cell office:value-type="float" office:value="7871422" table:style-name="ce27">
            <text:p>7.871.422</text:p>
          </table:table-cell>
          <table:table-cell office:value-type="float" office:value="6860226" table:style-name="ce22">
            <text:p>6.860.226</text:p>
          </table:table-cell>
          <table:table-cell office:value-type="float" office:value="0" table:style-name="ce22">
            <text:p>0</text:p>
          </table:table-cell>
          <table:table-cell office:value-type="float" office:value="1011196" table:style-name="ce22">
            <text:p>1.011.196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8699091" table:style-name="ce27">
            <text:p>8.699.091</text:p>
          </table:table-cell>
          <table:table-cell office:value-type="float" office:value="7548577" table:style-name="ce22">
            <text:p>7.548.577</text:p>
          </table:table-cell>
          <table:table-cell office:value-type="float" office:value="0" table:style-name="ce22">
            <text:p>0</text:p>
          </table:table-cell>
          <table:table-cell office:value-type="float" office:value="1150514" table:style-name="ce22">
            <text:p>1.150.514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p</text:p>
          </table:table-cell>
          <table:table-cell office:value-type="string" table:style-name="ce23">
            <text:p>B.2.p) Altri servizi sanitari e sociosanitari a rilevanza sanitaria</text:p>
          </table:table-cell>
          <table:table-cell office:value-type="float" office:value="8866057" table:style-name="ce27">
            <text:p>8.866.057</text:p>
          </table:table-cell>
          <table:table-cell office:value-type="float" office:value="7946809" table:style-name="ce22">
            <text:p>7.946.809</text:p>
          </table:table-cell>
          <table:table-cell office:value-type="float" office:value="0" table:style-name="ce22">
            <text:p>0</text:p>
          </table:table-cell>
          <table:table-cell office:value-type="float" office:value="919248" table:style-name="ce22">
            <text:p>919.24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9378648" table:style-name="ce27">
            <text:p>9.378.648</text:p>
          </table:table-cell>
          <table:table-cell office:value-type="float" office:value="8346511" table:style-name="ce22">
            <text:p>8.346.511</text:p>
          </table:table-cell>
          <table:table-cell office:value-type="float" office:value="0" table:style-name="ce22">
            <text:p>0</text:p>
          </table:table-cell>
          <table:table-cell office:value-type="float" office:value="1032137" table:style-name="ce22">
            <text:p>1.032.137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2.q</text:p>
          </table:table-cell>
          <table:table-cell office:value-type="string" table:style-name="ce23">
            <text:p>B.2.q) Costi per differenziale Tariffe TUC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3</text:p>
          </table:table-cell>
          <table:table-cell office:value-type="string" table:style-name="ce26">
            <text:p>B3) Acquisti di servizi non sanitari</text:p>
          </table:table-cell>
          <table:table-cell office:value-type="float" office:value="52313459" table:style-name="ce24">
            <text:p>52.313.459</text:p>
          </table:table-cell>
          <table:table-cell office:value-type="float" office:value="47013172" table:style-name="ce24">
            <text:p>47.013.172</text:p>
          </table:table-cell>
          <table:table-cell office:value-type="float" office:value="0" table:style-name="ce24">
            <text:p>0</text:p>
          </table:table-cell>
          <table:table-cell office:value-type="float" office:value="5283555" table:style-name="ce24">
            <text:p>5.283.555</text:p>
          </table:table-cell>
          <table:table-cell office:value-type="float" office:value="0" table:style-name="ce24">
            <text:p>0</text:p>
          </table:table-cell>
          <table:table-cell office:value-type="float" office:value="16732" table:style-name="ce24">
            <text:p>16.732</text:p>
          </table:table-cell>
          <table:table-cell office:value-type="float" office:value="52346432" table:style-name="ce24">
            <text:p>52.346.432</text:p>
          </table:table-cell>
          <table:table-cell office:value-type="float" office:value="46919849" table:style-name="ce24">
            <text:p>46.919.849</text:p>
          </table:table-cell>
          <table:table-cell office:value-type="float" office:value="0" table:style-name="ce24">
            <text:p>0</text:p>
          </table:table-cell>
          <table:table-cell office:value-type="float" office:value="5409434" table:style-name="ce24">
            <text:p>5.409.434</text:p>
          </table:table-cell>
          <table:table-cell office:value-type="float" office:value="0" table:style-name="ce24">
            <text:p>0</text:p>
          </table:table-cell>
          <table:table-cell office:value-type="float" office:value="17149" table:style-name="ce24">
            <text:p>17.149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3.a</text:p>
          </table:table-cell>
          <table:table-cell office:value-type="string" table:style-name="ce23">
            <text:p>B.3.a) Servizi non sanitari</text:p>
          </table:table-cell>
          <table:table-cell office:value-type="float" office:value="49576395" table:style-name="ce27">
            <text:p>49.576.395</text:p>
          </table:table-cell>
          <table:table-cell office:value-type="float" office:value="44652877" table:style-name="ce22">
            <text:p>44.652.877</text:p>
          </table:table-cell>
          <table:table-cell office:value-type="float" office:value="0" table:style-name="ce22">
            <text:p>0</text:p>
          </table:table-cell>
          <table:table-cell office:value-type="float" office:value="4906786" table:style-name="ce22">
            <text:p>4.906.786</text:p>
          </table:table-cell>
          <table:table-cell office:value-type="float" office:value="0" table:style-name="ce22">
            <text:p>0</text:p>
          </table:table-cell>
          <table:table-cell office:value-type="float" office:value="16732" table:style-name="ce22">
            <text:p>16.732</text:p>
          </table:table-cell>
          <table:table-cell office:value-type="float" office:value="48952209" table:style-name="ce27">
            <text:p>48.952.209</text:p>
          </table:table-cell>
          <table:table-cell office:value-type="float" office:value="43930985" table:style-name="ce22">
            <text:p>43.930.985</text:p>
          </table:table-cell>
          <table:table-cell office:value-type="float" office:value="0" table:style-name="ce22">
            <text:p>0</text:p>
          </table:table-cell>
          <table:table-cell office:value-type="float" office:value="5004081" table:style-name="ce22">
            <text:p>5.004.081</text:p>
          </table:table-cell>
          <table:table-cell office:value-type="float" office:value="0" table:style-name="ce22">
            <text:p>0</text:p>
          </table:table-cell>
          <table:table-cell office:value-type="float" office:value="17143" table:style-name="ce22">
            <text:p>17.143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3.b</text:p>
          </table:table-cell>
          <table:table-cell office:value-type="string" table:style-name="ce23">
            <text:p>B.3.b) Consulenze, collaborazioni, interinale, altre prestazioni di lavoro non sanitarie</text:p>
          </table:table-cell>
          <table:table-cell office:value-type="float" office:value="2182732" table:style-name="ce27">
            <text:p>2.182.732</text:p>
          </table:table-cell>
          <table:table-cell office:value-type="float" office:value="1809069" table:style-name="ce22">
            <text:p>1.809.069</text:p>
          </table:table-cell>
          <table:table-cell office:value-type="float" office:value="0" table:style-name="ce22">
            <text:p>0</text:p>
          </table:table-cell>
          <table:table-cell office:value-type="float" office:value="373663" table:style-name="ce22">
            <text:p>373.66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2852487" table:style-name="ce27">
            <text:p>2.852.487</text:p>
          </table:table-cell>
          <table:table-cell office:value-type="float" office:value="2483261" table:style-name="ce22">
            <text:p>2.483.261</text:p>
          </table:table-cell>
          <table:table-cell office:value-type="float" office:value="0" table:style-name="ce22">
            <text:p>0</text:p>
          </table:table-cell>
          <table:table-cell office:value-type="float" office:value="369226" table:style-name="ce22">
            <text:p>369.226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3.c</text:p>
          </table:table-cell>
          <table:table-cell office:value-type="string" table:style-name="ce23">
            <text:p>B.3.c) Formazione</text:p>
          </table:table-cell>
          <table:table-cell office:value-type="float" office:value="554332" table:style-name="ce27">
            <text:p>554.332</text:p>
          </table:table-cell>
          <table:table-cell office:value-type="float" office:value="551226" table:style-name="ce22">
            <text:p>551.226</text:p>
          </table:table-cell>
          <table:table-cell office:value-type="float" office:value="0" table:style-name="ce22">
            <text:p>0</text:p>
          </table:table-cell>
          <table:table-cell office:value-type="float" office:value="3106" table:style-name="ce22">
            <text:p>3.106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541736" table:style-name="ce27">
            <text:p>541.736</text:p>
          </table:table-cell>
          <table:table-cell office:value-type="float" office:value="505603" table:style-name="ce22">
            <text:p>505.603</text:p>
          </table:table-cell>
          <table:table-cell office:value-type="float" office:value="0" table:style-name="ce22">
            <text:p>0</text:p>
          </table:table-cell>
          <table:table-cell office:value-type="float" office:value="36127" table:style-name="ce22">
            <text:p>36.127</text:p>
          </table:table-cell>
          <table:table-cell office:value-type="float" office:value="0" table:style-name="ce22">
            <text:p>0</text:p>
          </table:table-cell>
          <table:table-cell office:value-type="float" office:value="6" table:style-name="ce22">
            <text:p>6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4</text:p>
          </table:table-cell>
          <table:table-cell office:value-type="string" table:style-name="ce26">
            <text:p>B4) Manutenzione e riparazione</text:p>
          </table:table-cell>
          <table:table-cell office:value-type="float" office:value="14746766" table:style-name="ce24">
            <text:p>14.746.766</text:p>
          </table:table-cell>
          <table:table-cell office:value-type="float" office:value="13505348" table:style-name="ce24">
            <text:p>13.505.348</text:p>
          </table:table-cell>
          <table:table-cell office:value-type="float" office:value="0" table:style-name="ce22">
            <text:p>0</text:p>
          </table:table-cell>
          <table:table-cell office:value-type="float" office:value="1240524" table:style-name="ce24">
            <text:p>1.240.524</text:p>
          </table:table-cell>
          <table:table-cell office:value-type="float" office:value="0" table:style-name="ce24">
            <text:p>0</text:p>
          </table:table-cell>
          <table:table-cell office:value-type="float" office:value="894" table:style-name="ce24">
            <text:p>894</text:p>
          </table:table-cell>
          <table:table-cell office:value-type="float" office:value="16637195" table:style-name="ce24">
            <text:p>16.637.195</text:p>
          </table:table-cell>
          <table:table-cell office:value-type="float" office:value="14440220" table:style-name="ce22">
            <text:p>14.440.220</text:p>
          </table:table-cell>
          <table:table-cell office:value-type="float" office:value="0" table:style-name="ce22">
            <text:p>0</text:p>
          </table:table-cell>
          <table:table-cell office:value-type="float" office:value="2196975" table:style-name="ce22">
            <text:p>2.196.975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5</text:p>
          </table:table-cell>
          <table:table-cell office:value-type="string" table:style-name="ce26">
            <text:p>B5) Godimento di beni di terzi</text:p>
          </table:table-cell>
          <table:table-cell office:value-type="float" office:value="13461153" table:style-name="ce24">
            <text:p>13.461.153</text:p>
          </table:table-cell>
          <table:table-cell office:value-type="float" office:value="12307327" table:style-name="ce24">
            <text:p>12.307.327</text:p>
          </table:table-cell>
          <table:table-cell office:value-type="float" office:value="0" table:style-name="ce22">
            <text:p>0</text:p>
          </table:table-cell>
          <table:table-cell office:value-type="float" office:value="1153826" table:style-name="ce24">
            <text:p>1.153.826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18055204" table:style-name="ce24">
            <text:p>18.055.204</text:p>
          </table:table-cell>
          <table:table-cell office:value-type="float" office:value="15931245" table:style-name="ce22">
            <text:p>15.931.245</text:p>
          </table:table-cell>
          <table:table-cell office:value-type="float" office:value="0" table:style-name="ce22">
            <text:p>0</text:p>
          </table:table-cell>
          <table:table-cell office:value-type="float" office:value="2123959" table:style-name="ce22">
            <text:p>2.123.95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6</text:p>
          </table:table-cell>
          <table:table-cell office:value-type="string" table:style-name="ce26">
            <text:p>B6) Costi del personale</text:p>
          </table:table-cell>
          <table:table-cell office:value-type="float" office:value="270802836" table:style-name="ce24">
            <text:p>270.802.836</text:p>
          </table:table-cell>
          <table:table-cell office:value-type="float" office:value="235678274" table:style-name="ce24">
            <text:p>235.678.274</text:p>
          </table:table-cell>
          <table:table-cell office:value-type="float" office:value="0" table:style-name="ce24">
            <text:p>0</text:p>
          </table:table-cell>
          <table:table-cell office:value-type="float" office:value="34588955" table:style-name="ce24">
            <text:p>34.588.955</text:p>
          </table:table-cell>
          <table:table-cell office:value-type="float" office:value="0" table:style-name="ce24">
            <text:p>0</text:p>
          </table:table-cell>
          <table:table-cell office:value-type="float" office:value="535607" table:style-name="ce24">
            <text:p>535.607</text:p>
          </table:table-cell>
          <table:table-cell office:value-type="float" office:value="288778613" table:style-name="ce24">
            <text:p>288.778.613</text:p>
          </table:table-cell>
          <table:table-cell office:value-type="float" office:value="245798180" table:style-name="ce24">
            <text:p>245.798.180</text:p>
          </table:table-cell>
          <table:table-cell office:value-type="float" office:value="0" table:style-name="ce24">
            <text:p>0</text:p>
          </table:table-cell>
          <table:table-cell office:value-type="float" office:value="42456404" table:style-name="ce24">
            <text:p>42.456.404</text:p>
          </table:table-cell>
          <table:table-cell office:value-type="float" office:value="0" table:style-name="ce24">
            <text:p>0</text:p>
          </table:table-cell>
          <table:table-cell office:value-type="float" office:value="524029" table:style-name="ce24">
            <text:p>524.029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6.a</text:p>
          </table:table-cell>
          <table:table-cell office:value-type="string" table:style-name="ce23">
            <text:p>B.6.a) Personale dirigente medico</text:p>
          </table:table-cell>
          <table:table-cell office:value-type="float" office:value="100821078" table:style-name="ce27">
            <text:p>100.821.078</text:p>
          </table:table-cell>
          <table:table-cell office:value-type="float" office:value="90023069" table:style-name="ce22">
            <text:p>90.023.069</text:p>
          </table:table-cell>
          <table:table-cell office:value-type="float" office:value="0" table:style-name="ce22">
            <text:p>0</text:p>
          </table:table-cell>
          <table:table-cell office:value-type="float" office:value="10317417" table:style-name="ce22">
            <text:p>10.317.417</text:p>
          </table:table-cell>
          <table:table-cell office:value-type="float" office:value="0" table:style-name="ce22">
            <text:p>0</text:p>
          </table:table-cell>
          <table:table-cell office:value-type="float" office:value="480592" table:style-name="ce22">
            <text:p>480.592</text:p>
          </table:table-cell>
          <table:table-cell office:value-type="float" office:value="105790475" table:style-name="ce27">
            <text:p>105.790.475</text:p>
          </table:table-cell>
          <table:table-cell office:value-type="float" office:value="94082342" table:style-name="ce22">
            <text:p>94.082.342</text:p>
          </table:table-cell>
          <table:table-cell office:value-type="float" office:value="0" table:style-name="ce22">
            <text:p>0</text:p>
          </table:table-cell>
          <table:table-cell office:value-type="float" office:value="11258808" table:style-name="ce22">
            <text:p>11.258.808</text:p>
          </table:table-cell>
          <table:table-cell office:value-type="float" office:value="0" table:style-name="ce22">
            <text:p>0</text:p>
          </table:table-cell>
          <table:table-cell office:value-type="float" office:value="449325" table:style-name="ce22">
            <text:p>449.325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6.b</text:p>
          </table:table-cell>
          <table:table-cell office:value-type="string" table:style-name="ce23">
            <text:p>B.6.b) Personale dirigente ruolo sanitario non medico</text:p>
          </table:table-cell>
          <table:table-cell office:value-type="float" office:value="10199730" table:style-name="ce27">
            <text:p>10.199.730</text:p>
          </table:table-cell>
          <table:table-cell office:value-type="float" office:value="6820079" table:style-name="ce22">
            <text:p>6.820.079</text:p>
          </table:table-cell>
          <table:table-cell office:value-type="float" office:value="0" table:style-name="ce22">
            <text:p>0</text:p>
          </table:table-cell>
          <table:table-cell office:value-type="float" office:value="3379651" table:style-name="ce22">
            <text:p>3.379.651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1297953" table:style-name="ce27">
            <text:p>11.297.953</text:p>
          </table:table-cell>
          <table:table-cell office:value-type="float" office:value="7311845" table:style-name="ce22">
            <text:p>7.311.845</text:p>
          </table:table-cell>
          <table:table-cell office:value-type="float" office:value="0" table:style-name="ce22">
            <text:p>0</text:p>
          </table:table-cell>
          <table:table-cell office:value-type="float" office:value="3986108" table:style-name="ce22">
            <text:p>3.986.10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6.c</text:p>
          </table:table-cell>
          <table:table-cell office:value-type="string" table:style-name="ce23">
            <text:p>B.6.c) Personale comparto ruolo sanitario</text:p>
          </table:table-cell>
          <table:table-cell office:value-type="float" office:value="105839119" table:style-name="ce27">
            <text:p>105.839.119</text:p>
          </table:table-cell>
          <table:table-cell office:value-type="float" office:value="93793896" table:style-name="ce22">
            <text:p>93.793.896</text:p>
          </table:table-cell>
          <table:table-cell office:value-type="float" office:value="0" table:style-name="ce22">
            <text:p>0</text:p>
          </table:table-cell>
          <table:table-cell office:value-type="float" office:value="11990208" table:style-name="ce22">
            <text:p>11.990.208</text:p>
          </table:table-cell>
          <table:table-cell office:value-type="float" office:value="0" table:style-name="ce22">
            <text:p>0</text:p>
          </table:table-cell>
          <table:table-cell office:value-type="float" office:value="55015" table:style-name="ce22">
            <text:p>55.015</text:p>
          </table:table-cell>
          <table:table-cell office:value-type="float" office:value="113433577" table:style-name="ce27">
            <text:p>113.433.577</text:p>
          </table:table-cell>
          <table:table-cell office:value-type="float" office:value="96769827" table:style-name="ce22">
            <text:p>96.769.827</text:p>
          </table:table-cell>
          <table:table-cell office:value-type="float" office:value="0" table:style-name="ce22">
            <text:p>0</text:p>
          </table:table-cell>
          <table:table-cell office:value-type="float" office:value="16589046" table:style-name="ce22">
            <text:p>16.589.046</text:p>
          </table:table-cell>
          <table:table-cell office:value-type="float" office:value="0" table:style-name="ce22">
            <text:p>0</text:p>
          </table:table-cell>
          <table:table-cell office:value-type="float" office:value="74704" table:style-name="ce22">
            <text:p>74.704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6.d</text:p>
          </table:table-cell>
          <table:table-cell office:value-type="string" table:style-name="ce23">
            <text:p>B.6.d) Personale dirigente altri ruoli</text:p>
          </table:table-cell>
          <table:table-cell office:value-type="float" office:value="2640328" table:style-name="ce27">
            <text:p>2.640.328</text:p>
          </table:table-cell>
          <table:table-cell office:value-type="float" office:value="2409594" table:style-name="ce22">
            <text:p>2.409.594</text:p>
          </table:table-cell>
          <table:table-cell office:value-type="float" office:value="0" table:style-name="ce22">
            <text:p>0</text:p>
          </table:table-cell>
          <table:table-cell office:value-type="float" office:value="230734" table:style-name="ce22">
            <text:p>230.734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2956954" table:style-name="ce27">
            <text:p>2.956.954</text:p>
          </table:table-cell>
          <table:table-cell office:value-type="float" office:value="2722060" table:style-name="ce22">
            <text:p>2.722.060</text:p>
          </table:table-cell>
          <table:table-cell office:value-type="float" office:value="0" table:style-name="ce22">
            <text:p>0</text:p>
          </table:table-cell>
          <table:table-cell office:value-type="float" office:value="234894" table:style-name="ce22">
            <text:p>234.894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6.e</text:p>
          </table:table-cell>
          <table:table-cell office:value-type="string" table:style-name="ce23">
            <text:p>B.6.e) Personale comparto altri ruoli</text:p>
          </table:table-cell>
          <table:table-cell office:value-type="float" office:value="51302581" table:style-name="ce27">
            <text:p>51.302.581</text:p>
          </table:table-cell>
          <table:table-cell office:value-type="float" office:value="42631636" table:style-name="ce22">
            <text:p>42.631.636</text:p>
          </table:table-cell>
          <table:table-cell office:value-type="float" office:value="0" table:style-name="ce22">
            <text:p>0</text:p>
          </table:table-cell>
          <table:table-cell office:value-type="float" office:value="8670945" table:style-name="ce22">
            <text:p>8.670.945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55299654" table:style-name="ce27">
            <text:p>55.299.654</text:p>
          </table:table-cell>
          <table:table-cell office:value-type="float" office:value="44912106" table:style-name="ce22">
            <text:p>44.912.106</text:p>
          </table:table-cell>
          <table:table-cell office:value-type="float" office:value="0" table:style-name="ce22">
            <text:p>0</text:p>
          </table:table-cell>
          <table:table-cell office:value-type="float" office:value="10387548" table:style-name="ce22">
            <text:p>10.387.54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7</text:p>
          </table:table-cell>
          <table:table-cell office:value-type="string" table:style-name="ce26">
            <text:p>B7) Oneri diversi di gestione</text:p>
          </table:table-cell>
          <table:table-cell office:value-type="float" office:value="4282727" table:style-name="ce24">
            <text:p>4.282.727</text:p>
          </table:table-cell>
          <table:table-cell office:value-type="float" office:value="3060849" table:style-name="ce24">
            <text:p>3.060.849</text:p>
          </table:table-cell>
          <table:table-cell office:value-type="float" office:value="0" table:style-name="ce22">
            <text:p>0</text:p>
          </table:table-cell>
          <table:table-cell office:value-type="float" office:value="1221878" table:style-name="ce24">
            <text:p>1.221.878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4111635" table:style-name="ce24">
            <text:p>4.111.635</text:p>
          </table:table-cell>
          <table:table-cell office:value-type="float" office:value="3063676" table:style-name="ce22">
            <text:p>3.063.676</text:p>
          </table:table-cell>
          <table:table-cell office:value-type="float" office:value="0" table:style-name="ce24">
            <text:p>0</text:p>
          </table:table-cell>
          <table:table-cell office:value-type="float" office:value="1047959" table:style-name="ce22">
            <text:p>1.047.95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8</text:p>
          </table:table-cell>
          <table:table-cell office:value-type="string" table:style-name="ce26">
            <text:p>B8) Ammortamenti</text:p>
          </table:table-cell>
          <table:table-cell office:value-type="float" office:value="16133462" table:style-name="ce24">
            <text:p>16.133.462</text:p>
          </table:table-cell>
          <table:table-cell office:value-type="float" office:value="15692250" table:style-name="ce24">
            <text:p>15.692.250</text:p>
          </table:table-cell>
          <table:table-cell office:value-type="float" office:value="0" table:style-name="ce24">
            <text:p>0</text:p>
          </table:table-cell>
          <table:table-cell office:value-type="float" office:value="441212" table:style-name="ce24">
            <text:p>441.212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17652125" table:style-name="ce24">
            <text:p>17.652.125</text:p>
          </table:table-cell>
          <table:table-cell office:value-type="float" office:value="17071214" table:style-name="ce24">
            <text:p>17.071.214</text:p>
          </table:table-cell>
          <table:table-cell office:value-type="float" office:value="0" table:style-name="ce24">
            <text:p>0</text:p>
          </table:table-cell>
          <table:table-cell office:value-type="float" office:value="580911" table:style-name="ce24">
            <text:p>580.911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8.a</text:p>
          </table:table-cell>
          <table:table-cell office:value-type="string" table:style-name="ce23">
            <text:p>B.8.a) Ammortamento immobilizzazioni immateriali</text:p>
          </table:table-cell>
          <table:table-cell office:value-type="float" office:value="617020" table:style-name="ce27">
            <text:p>617.020</text:p>
          </table:table-cell>
          <table:table-cell office:value-type="float" office:value="603112" table:style-name="ce22">
            <text:p>603.112</text:p>
          </table:table-cell>
          <table:table-cell office:value-type="float" office:value="0" table:style-name="ce22">
            <text:p>0</text:p>
          </table:table-cell>
          <table:table-cell office:value-type="float" office:value="13908" table:style-name="ce22">
            <text:p>13.90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320050" table:style-name="ce27">
            <text:p>1.320.050</text:p>
          </table:table-cell>
          <table:table-cell office:value-type="float" office:value="1309491" table:style-name="ce22">
            <text:p>1.309.491</text:p>
          </table:table-cell>
          <table:table-cell office:value-type="float" office:value="0" table:style-name="ce22">
            <text:p>0</text:p>
          </table:table-cell>
          <table:table-cell office:value-type="float" office:value="10559" table:style-name="ce22">
            <text:p>10.55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8.b</text:p>
          </table:table-cell>
          <table:table-cell office:value-type="string" table:style-name="ce23">
            <text:p>B.8.b) Ammortamento fabbricati</text:p>
          </table:table-cell>
          <table:table-cell office:value-type="float" office:value="7842238" table:style-name="ce27">
            <text:p>7.842.238</text:p>
          </table:table-cell>
          <table:table-cell office:value-type="float" office:value="7793435" table:style-name="ce22">
            <text:p>7.793.435</text:p>
          </table:table-cell>
          <table:table-cell office:value-type="float" office:value="0" table:style-name="ce22">
            <text:p>0</text:p>
          </table:table-cell>
          <table:table-cell office:value-type="float" office:value="48803" table:style-name="ce22">
            <text:p>48.80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7317677" table:style-name="ce27">
            <text:p>7.317.677</text:p>
          </table:table-cell>
          <table:table-cell office:value-type="float" office:value="7269690" table:style-name="ce22">
            <text:p>7.269.690</text:p>
          </table:table-cell>
          <table:table-cell office:value-type="float" office:value="0" table:style-name="ce22">
            <text:p>0</text:p>
          </table:table-cell>
          <table:table-cell office:value-type="float" office:value="47987" table:style-name="ce22">
            <text:p>47.987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8.c</text:p>
          </table:table-cell>
          <table:table-cell office:value-type="string" table:style-name="ce23">
            <text:p>B.8.c) Ammortamento altre immobilizzazioni materiali</text:p>
          </table:table-cell>
          <table:table-cell office:value-type="float" office:value="7674204" table:style-name="ce27">
            <text:p>7.674.204</text:p>
          </table:table-cell>
          <table:table-cell office:value-type="float" office:value="7295703" table:style-name="ce22">
            <text:p>7.295.703</text:p>
          </table:table-cell>
          <table:table-cell office:value-type="float" office:value="0" table:style-name="ce22">
            <text:p>0</text:p>
          </table:table-cell>
          <table:table-cell office:value-type="float" office:value="378501" table:style-name="ce22">
            <text:p>378.501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9014398" table:style-name="ce27">
            <text:p>9.014.398</text:p>
          </table:table-cell>
          <table:table-cell office:value-type="float" office:value="8492033" table:style-name="ce22">
            <text:p>8.492.033</text:p>
          </table:table-cell>
          <table:table-cell office:value-type="float" office:value="0" table:style-name="ce22">
            <text:p>0</text:p>
          </table:table-cell>
          <table:table-cell office:value-type="float" office:value="522365" table:style-name="ce22">
            <text:p>522.365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9</text:p>
          </table:table-cell>
          <table:table-cell office:value-type="string" table:style-name="ce26">
            <text:p>B9) Svalutazione dei crediti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9.a</text:p>
          </table:table-cell>
          <table:table-cell office:value-type="string" table:style-name="ce23">
            <text:p>B.9.a) Svalutazione dei crediti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10</text:p>
          </table:table-cell>
          <table:table-cell office:value-type="string" table:style-name="ce26">
            <text:p>B10) Variazione delle rimanenze</text:p>
          </table:table-cell>
          <table:table-cell office:value-type="float" office:value="-1918852" table:style-name="ce24">
            <text:p>(1.918.852)</text:p>
          </table:table-cell>
          <table:table-cell office:value-type="float" office:value="-142291" table:style-name="ce24">
            <text:p>(142.291)</text:p>
          </table:table-cell>
          <table:table-cell office:value-type="float" office:value="0" table:style-name="ce24">
            <text:p>0</text:p>
          </table:table-cell>
          <table:table-cell office:value-type="float" office:value="-1776561" table:style-name="ce24">
            <text:p>(1.776.561)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-2034310" table:style-name="ce24">
            <text:p>(2.034.310)</text:p>
          </table:table-cell>
          <table:table-cell office:value-type="float" office:value="-1960338" table:style-name="ce24">
            <text:p>(1.960.338)</text:p>
          </table:table-cell>
          <table:table-cell office:value-type="float" office:value="0" table:style-name="ce24">
            <text:p>0</text:p>
          </table:table-cell>
          <table:table-cell office:value-type="float" office:value="-73972" table:style-name="ce24">
            <text:p>(73.972)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10.a</text:p>
          </table:table-cell>
          <table:table-cell office:value-type="string" table:style-name="ce23">
            <text:p>B.10.a) Variazione rimanenze sanitarie</text:p>
          </table:table-cell>
          <table:table-cell office:value-type="float" office:value="-2062292" table:style-name="ce27">
            <text:p>(2.062.292)</text:p>
          </table:table-cell>
          <table:table-cell office:value-type="float" office:value="-285731" table:style-name="ce22">
            <text:p>(285.731)</text:p>
          </table:table-cell>
          <table:table-cell office:value-type="float" office:value="0" table:style-name="ce22">
            <text:p>0</text:p>
          </table:table-cell>
          <table:table-cell office:value-type="float" office:value="-1776561" table:style-name="ce22">
            <text:p>(1.776.561)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-2070246" table:style-name="ce27">
            <text:p>(2.070.246)</text:p>
          </table:table-cell>
          <table:table-cell office:value-type="float" office:value="-1996274" table:style-name="ce22">
            <text:p>(1.996.274)</text:p>
          </table:table-cell>
          <table:table-cell office:value-type="float" office:value="0" table:style-name="ce22">
            <text:p>0</text:p>
          </table:table-cell>
          <table:table-cell office:value-type="float" office:value="-73972" table:style-name="ce22">
            <text:p>(73.972)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10.b</text:p>
          </table:table-cell>
          <table:table-cell office:value-type="string" table:style-name="ce23">
            <text:p>B.10.b) Variazione rimanenze non sanitarie</text:p>
          </table:table-cell>
          <table:table-cell office:value-type="float" office:value="143440" table:style-name="ce27">
            <text:p>143.440</text:p>
          </table:table-cell>
          <table:table-cell office:value-type="float" office:value="143440" table:style-name="ce22">
            <text:p>143.44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35936" table:style-name="ce27">
            <text:p>35.936</text:p>
          </table:table-cell>
          <table:table-cell office:value-type="float" office:value="35936" table:style-name="ce22">
            <text:p>35.936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11</text:p>
          </table:table-cell>
          <table:table-cell office:value-type="string" table:style-name="ce26">
            <text:p>B11) Accantonamenti</text:p>
          </table:table-cell>
          <table:table-cell office:value-type="float" office:value="21822083" table:style-name="ce24">
            <text:p>21.822.083</text:p>
          </table:table-cell>
          <table:table-cell office:value-type="float" office:value="16702177" table:style-name="ce24">
            <text:p>16.702.177</text:p>
          </table:table-cell>
          <table:table-cell office:value-type="float" office:value="0" table:style-name="ce24">
            <text:p>0</text:p>
          </table:table-cell>
          <table:table-cell office:value-type="float" office:value="5119906" table:style-name="ce24">
            <text:p>5.119.906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24586119" table:style-name="ce24">
            <text:p>24.586.119</text:p>
          </table:table-cell>
          <table:table-cell office:value-type="float" office:value="17620109" table:style-name="ce24">
            <text:p>17.620.109</text:p>
          </table:table-cell>
          <table:table-cell office:value-type="float" office:value="0" table:style-name="ce24">
            <text:p>0</text:p>
          </table:table-cell>
          <table:table-cell office:value-type="float" office:value="6966010" table:style-name="ce24">
            <text:p>6.966.01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11.a</text:p>
          </table:table-cell>
          <table:table-cell office:value-type="string" table:style-name="ce23">
            <text:p>B.11.a) Accantonamenti per rischi</text:p>
          </table:table-cell>
          <table:table-cell office:value-type="float" office:value="15775688" table:style-name="ce27">
            <text:p>15.775.688</text:p>
          </table:table-cell>
          <table:table-cell office:value-type="float" office:value="10953608" table:style-name="ce22">
            <text:p>10.953.608</text:p>
          </table:table-cell>
          <table:table-cell office:value-type="float" office:value="0" table:style-name="ce22">
            <text:p>0</text:p>
          </table:table-cell>
          <table:table-cell office:value-type="float" office:value="4822080" table:style-name="ce22">
            <text:p>4.822.08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5214177" table:style-name="ce27">
            <text:p>15.214.177</text:p>
          </table:table-cell>
          <table:table-cell office:value-type="float" office:value="10935895" table:style-name="ce22">
            <text:p>10.935.895</text:p>
          </table:table-cell>
          <table:table-cell office:value-type="float" office:value="0" table:style-name="ce22">
            <text:p>0</text:p>
          </table:table-cell>
          <table:table-cell office:value-type="float" office:value="4278282" table:style-name="ce22">
            <text:p>4.278.282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11.b</text:p>
          </table:table-cell>
          <table:table-cell office:value-type="string" table:style-name="ce23">
            <text:p>B.11.b) Accantonamenti per premio operosità</text:p>
          </table:table-cell>
          <table:table-cell office:value-type="float" office:value="681200" table:style-name="ce27">
            <text:p>681.200</text:p>
          </table:table-cell>
          <table:table-cell office:value-type="float" office:value="551200" table:style-name="ce22">
            <text:p>551.200</text:p>
          </table:table-cell>
          <table:table-cell office:value-type="float" office:value="0" table:style-name="ce22">
            <text:p>0</text:p>
          </table:table-cell>
          <table:table-cell office:value-type="float" office:value="130000" table:style-name="ce22">
            <text:p>130.00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480053" table:style-name="ce27">
            <text:p>1.480.053</text:p>
          </table:table-cell>
          <table:table-cell office:value-type="float" office:value="1070053" table:style-name="ce22">
            <text:p>1.070.053</text:p>
          </table:table-cell>
          <table:table-cell office:value-type="float" office:value="0" table:style-name="ce22">
            <text:p>0</text:p>
          </table:table-cell>
          <table:table-cell office:value-type="float" office:value="410000" table:style-name="ce22">
            <text:p>410.00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11.c</text:p>
          </table:table-cell>
          <table:table-cell office:value-type="string" table:style-name="ce23">
            <text:p>B.11.c) Accantonamenti per quote inutilizzate contributi vincolati</text:p>
          </table:table-cell>
          <table:table-cell office:value-type="float" office:value="4374744" table:style-name="ce27">
            <text:p>4.374.744</text:p>
          </table:table-cell>
          <table:table-cell office:value-type="float" office:value="4215985" table:style-name="ce22">
            <text:p>4.215.985</text:p>
          </table:table-cell>
          <table:table-cell office:value-type="float" office:value="0" table:style-name="ce22">
            <text:p>0</text:p>
          </table:table-cell>
          <table:table-cell office:value-type="float" office:value="158759" table:style-name="ce22">
            <text:p>158.75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6890830" table:style-name="ce27">
            <text:p>6.890.830</text:p>
          </table:table-cell>
          <table:table-cell office:value-type="float" office:value="4621550" table:style-name="ce22">
            <text:p>4.621.550</text:p>
          </table:table-cell>
          <table:table-cell office:value-type="float" office:value="0" table:style-name="ce22">
            <text:p>0</text:p>
          </table:table-cell>
          <table:table-cell office:value-type="float" office:value="2269280" table:style-name="ce22">
            <text:p>2.269.28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B.11.d</text:p>
          </table:table-cell>
          <table:table-cell office:value-type="string" table:style-name="ce23">
            <text:p>B.11.d) Altri accantonamenti</text:p>
          </table:table-cell>
          <table:table-cell office:value-type="float" office:value="990451" table:style-name="ce27">
            <text:p>990.451</text:p>
          </table:table-cell>
          <table:table-cell office:value-type="float" office:value="981384" table:style-name="ce22">
            <text:p>981.384</text:p>
          </table:table-cell>
          <table:table-cell office:value-type="float" office:value="0" table:style-name="ce22">
            <text:p>0</text:p>
          </table:table-cell>
          <table:table-cell office:value-type="float" office:value="9067" table:style-name="ce22">
            <text:p>9.067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001059" table:style-name="ce27">
            <text:p>1.001.059</text:p>
          </table:table-cell>
          <table:table-cell office:value-type="float" office:value="992611" table:style-name="ce22">
            <text:p>992.611</text:p>
          </table:table-cell>
          <table:table-cell office:value-type="float" office:value="0" table:style-name="ce22">
            <text:p>0</text:p>
          </table:table-cell>
          <table:table-cell office:value-type="float" office:value="8448" table:style-name="ce22">
            <text:p>8.44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_T</text:p>
          </table:table-cell>
          <table:table-cell office:value-type="string" table:style-name="ce34">
            <text:p>TOTALE B)</text:p>
          </table:table-cell>
          <table:table-cell office:value-type="float" office:value="688456712" table:style-name="ce35">
            <text:p>688.456.712</text:p>
          </table:table-cell>
          <table:table-cell office:value-type="float" office:value="534736578" table:style-name="ce35">
            <text:p>534.736.578</text:p>
          </table:table-cell>
          <table:table-cell office:value-type="float" office:value="0" table:style-name="ce35">
            <text:p>0</text:p>
          </table:table-cell>
          <table:table-cell office:value-type="float" office:value="152178275" table:style-name="ce35">
            <text:p>152.178.275</text:p>
          </table:table-cell>
          <table:table-cell office:value-type="float" office:value="0" table:style-name="ce35">
            <text:p>0</text:p>
          </table:table-cell>
          <table:table-cell office:value-type="float" office:value="1541859" table:style-name="ce35">
            <text:p>1.541.859</text:p>
          </table:table-cell>
          <table:table-cell office:value-type="float" office:value="726330162" table:style-name="ce35">
            <text:p>726.330.162</text:p>
          </table:table-cell>
          <table:table-cell office:value-type="float" office:value="558574616" table:style-name="ce35">
            <text:p>558.574.616</text:p>
          </table:table-cell>
          <table:table-cell office:value-type="float" office:value="0" table:style-name="ce35">
            <text:p>0</text:p>
          </table:table-cell>
          <table:table-cell office:value-type="float" office:value="165995817" table:style-name="ce35">
            <text:p>165.995.817</text:p>
          </table:table-cell>
          <table:table-cell office:value-type="float" office:value="0" table:style-name="ce35">
            <text:p>0</text:p>
          </table:table-cell>
          <table:table-cell office:value-type="float" office:value="1759729" table:style-name="ce35">
            <text:p>1.759.729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B_Z</text:p>
          </table:table-cell>
          <table:table-cell office:value-type="string" table:style-name="ce34">
            <text:p>Differenza tra valore e costi della produzione<text:s/></text:p>
          </table:table-cell>
          <table:table-cell office:value-type="float" office:value="19871198" table:style-name="ce35">
            <text:p>19.871.198</text:p>
          </table:table-cell>
          <table:table-cell office:value-type="float" office:value="17465578" table:style-name="ce35">
            <text:p>17.465.578</text:p>
          </table:table-cell>
          <table:table-cell office:value-type="float" office:value="0" table:style-name="ce35">
            <text:p>0</text:p>
          </table:table-cell>
          <table:table-cell office:value-type="float" office:value="2369829" table:style-name="ce35">
            <text:p>2.369.829</text:p>
          </table:table-cell>
          <table:table-cell office:value-type="float" office:value="0" table:style-name="ce35">
            <text:p>0</text:p>
          </table:table-cell>
          <table:table-cell office:value-type="float" office:value="35791" table:style-name="ce35">
            <text:p>35.791</text:p>
          </table:table-cell>
          <table:table-cell office:value-type="float" office:value="20527506" table:style-name="ce35">
            <text:p>20.527.506</text:p>
          </table:table-cell>
          <table:table-cell office:value-type="float" office:value="17037212" table:style-name="ce35">
            <text:p>17.037.212</text:p>
          </table:table-cell>
          <table:table-cell office:value-type="float" office:value="0" table:style-name="ce35">
            <text:p>0</text:p>
          </table:table-cell>
          <table:table-cell office:value-type="float" office:value="3455365" table:style-name="ce35">
            <text:p>3.455.365</text:p>
          </table:table-cell>
          <table:table-cell office:value-type="float" office:value="0" table:style-name="ce35">
            <text:p>0</text:p>
          </table:table-cell>
          <table:table-cell office:value-type="float" office:value="34929" table:style-name="ce35">
            <text:p>34.929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C</text:p>
          </table:table-cell>
          <table:table-cell office:value-type="string" table:style-name="ce15">
            <text:p>C) Proventi e oneri finanziari</text:p>
          </table:table-cell>
          <table:table-cell table:number-columns-repeated="12" table:style-name="ce36"/>
          <table:table-cell table:number-columns-repeated="16370"/>
        </table:table-row>
        <table:table-row table:style-name="ro5">
          <table:table-cell office:value-type="string" table:style-name="ce17">
            <text:p>C1</text:p>
          </table:table-cell>
          <table:table-cell office:value-type="string" table:style-name="ce32">
            <text:p>C1) Interessi attivi e altri proventi finanziari</text:p>
          </table:table-cell>
          <table:table-cell office:value-type="float" office:value="518" table:style-name="ce24">
            <text:p>518</text:p>
          </table:table-cell>
          <table:table-cell office:value-type="float" office:value="518" table:style-name="ce24">
            <text:p>51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3515" table:style-name="ce24">
            <text:p>3.515</text:p>
          </table:table-cell>
          <table:table-cell office:value-type="float" office:value="3515" table:style-name="ce22">
            <text:p>3.515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7">
            <text:p>C2</text:p>
          </table:table-cell>
          <table:table-cell office:value-type="string" table:style-name="ce28">
            <text:p>C2) <text:s/>Interessi passivi e altri oneri finanziari</text:p>
          </table:table-cell>
          <table:table-cell office:value-type="float" office:value="341929" table:style-name="ce37">
            <text:p>341.929</text:p>
          </table:table-cell>
          <table:table-cell office:value-type="float" office:value="205127" table:style-name="ce24">
            <text:p>205.127</text:p>
          </table:table-cell>
          <table:table-cell office:value-type="float" office:value="0" table:style-name="ce22">
            <text:p>0</text:p>
          </table:table-cell>
          <table:table-cell office:value-type="float" office:value="136802" table:style-name="ce24">
            <text:p>136.802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1318796" table:style-name="ce29">
            <text:p>1.318.796</text:p>
          </table:table-cell>
          <table:table-cell office:value-type="float" office:value="1318796" table:style-name="ce22">
            <text:p>1.318.796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9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7">
            <text:p>C_T</text:p>
          </table:table-cell>
          <table:table-cell office:value-type="string" table:style-name="ce30">
            <text:p>TOTALE C)</text:p>
          </table:table-cell>
          <table:table-cell office:value-type="float" office:value="-341411" table:style-name="ce31">
            <text:p>(341.411)</text:p>
          </table:table-cell>
          <table:table-cell office:value-type="float" office:value="-204609" table:style-name="ce31">
            <text:p>(204.609)</text:p>
          </table:table-cell>
          <table:table-cell office:value-type="float" office:value="0" table:style-name="ce31">
            <text:p>0</text:p>
          </table:table-cell>
          <table:table-cell office:value-type="float" office:value="-136802" table:style-name="ce31">
            <text:p>(136.802)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-1315281" table:style-name="ce31">
            <text:p>(1.315.281)</text:p>
          </table:table-cell>
          <table:table-cell office:value-type="float" office:value="-1315281" table:style-name="ce31">
            <text:p>(1.315.281)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D</text:p>
          </table:table-cell>
          <table:table-cell office:value-type="string" table:style-name="ce15">
            <text:p>D) Rettifiche di valore di attività finanziarie</text:p>
          </table:table-cell>
          <table:table-cell table:number-columns-repeated="10" table:style-name="ce36"/>
          <table:table-cell table:number-columns-repeated="2" table:style-name="ce38"/>
          <table:table-cell table:number-columns-repeated="16370"/>
        </table:table-row>
        <table:table-row table:style-name="ro1">
          <table:table-cell office:value-type="string" table:style-name="ce17">
            <text:p>D1</text:p>
          </table:table-cell>
          <table:table-cell office:value-type="string" table:style-name="ce32">
            <text:p>D1) <text:s/>Rivalutazioni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9">
            <text:p>0</text:p>
          </table:table-cell>
          <table:table-cell table:number-columns-repeated="16370"/>
        </table:table-row>
        <table:table-row table:style-name="ro6">
          <table:table-cell office:value-type="string" table:style-name="ce17">
            <text:p>D2</text:p>
          </table:table-cell>
          <table:table-cell office:value-type="string" table:style-name="ce28">
            <text:p>D2) <text:s/>Svalutazioni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9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7">
            <text:p>D_T</text:p>
          </table:table-cell>
          <table:table-cell office:value-type="string" table:style-name="ce30">
            <text:p>TOTALE D)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E</text:p>
          </table:table-cell>
          <table:table-cell office:value-type="string" table:style-name="ce15">
            <text:p>E) Proventi e oneri straordinari</text:p>
          </table:table-cell>
          <table:table-cell table:number-columns-repeated="12" table:style-name="ce36"/>
          <table:table-cell table:number-columns-repeated="16370"/>
        </table:table-row>
        <table:table-row table:style-name="ro5">
          <table:table-cell office:value-type="string" table:style-name="ce17">
            <text:p>E1</text:p>
          </table:table-cell>
          <table:table-cell office:value-type="string" table:style-name="ce32">
            <text:p>E1) Proventi straordinari</text:p>
          </table:table-cell>
          <table:table-cell office:value-type="float" office:value="2692050" table:style-name="ce39">
            <text:p>2.692.050</text:p>
          </table:table-cell>
          <table:table-cell office:value-type="float" office:value="2377324" table:style-name="ce39">
            <text:p>2.377.324</text:p>
          </table:table-cell>
          <table:table-cell office:value-type="float" office:value="0" table:style-name="ce39">
            <text:p>0</text:p>
          </table:table-cell>
          <table:table-cell office:value-type="float" office:value="314726" table:style-name="ce39">
            <text:p>314.726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2582924" table:style-name="ce39">
            <text:p>2.582.924</text:p>
          </table:table-cell>
          <table:table-cell office:value-type="float" office:value="2536831" table:style-name="ce39">
            <text:p>2.536.831</text:p>
          </table:table-cell>
          <table:table-cell office:value-type="float" office:value="0" table:style-name="ce39">
            <text:p>0</text:p>
          </table:table-cell>
          <table:table-cell office:value-type="float" office:value="46093" table:style-name="ce39">
            <text:p>46.093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E.1.a</text:p>
          </table:table-cell>
          <table:table-cell office:value-type="string" table:style-name="ce23">
            <text:p>E.1.a) Plusvalenze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E.1.b</text:p>
          </table:table-cell>
          <table:table-cell office:value-type="string" table:style-name="ce23">
            <text:p>E.1.b) Altri proventi straordinari</text:p>
          </table:table-cell>
          <table:table-cell office:value-type="float" office:value="2692050" table:style-name="ce27">
            <text:p>2.692.050</text:p>
          </table:table-cell>
          <table:table-cell office:value-type="float" office:value="2377324" table:style-name="ce22">
            <text:p>2.377.324</text:p>
          </table:table-cell>
          <table:table-cell office:value-type="float" office:value="0" table:style-name="ce22">
            <text:p>0</text:p>
          </table:table-cell>
          <table:table-cell office:value-type="float" office:value="314726" table:style-name="ce22">
            <text:p>314.726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2582924" table:style-name="ce27">
            <text:p>2.582.924</text:p>
          </table:table-cell>
          <table:table-cell office:value-type="float" office:value="2536831" table:style-name="ce22">
            <text:p>2.536.831</text:p>
          </table:table-cell>
          <table:table-cell office:value-type="float" office:value="0" table:style-name="ce22">
            <text:p>0</text:p>
          </table:table-cell>
          <table:table-cell office:value-type="float" office:value="46093" table:style-name="ce22">
            <text:p>46.09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E2</text:p>
          </table:table-cell>
          <table:table-cell office:value-type="string" table:style-name="ce26">
            <text:p>E2) Oneri straordinari</text:p>
          </table:table-cell>
          <table:table-cell office:value-type="float" office:value="1210050" table:style-name="ce40">
            <text:p>1.210.050</text:p>
          </table:table-cell>
          <table:table-cell office:value-type="float" office:value="1190388" table:style-name="ce40">
            <text:p>1.190.388</text:p>
          </table:table-cell>
          <table:table-cell office:value-type="float" office:value="0" table:style-name="ce40">
            <text:p>0</text:p>
          </table:table-cell>
          <table:table-cell office:value-type="float" office:value="19662" table:style-name="ce40">
            <text:p>19.662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340103" table:style-name="ce40">
            <text:p>340.103</text:p>
          </table:table-cell>
          <table:table-cell office:value-type="float" office:value="340103" table:style-name="ce40">
            <text:p>340.103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40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40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E.2.a</text:p>
          </table:table-cell>
          <table:table-cell office:value-type="string" table:style-name="ce23">
            <text:p>E.2.a) Minusvalenze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4">
            <text:p>E.2.b</text:p>
          </table:table-cell>
          <table:table-cell office:value-type="string" table:style-name="ce41">
            <text:p>E.2.b) Altri oneri straordinari</text:p>
          </table:table-cell>
          <table:table-cell office:value-type="float" office:value="1210050" table:style-name="ce42">
            <text:p>1.210.050</text:p>
          </table:table-cell>
          <table:table-cell office:value-type="float" office:value="1190388" table:style-name="ce22">
            <text:p>1.190.388</text:p>
          </table:table-cell>
          <table:table-cell office:value-type="float" office:value="0" table:style-name="ce22">
            <text:p>0</text:p>
          </table:table-cell>
          <table:table-cell office:value-type="float" office:value="19662" table:style-name="ce22">
            <text:p>19.662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340103" table:style-name="ce43">
            <text:p>340.103</text:p>
          </table:table-cell>
          <table:table-cell office:value-type="float" office:value="340103" table:style-name="ce22">
            <text:p>340.10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7">
            <text:p>E_T</text:p>
          </table:table-cell>
          <table:table-cell office:value-type="string" table:style-name="ce34">
            <text:p>TOTALE E)</text:p>
          </table:table-cell>
          <table:table-cell office:value-type="float" office:value="1482000" table:style-name="ce35">
            <text:p>1.482.000</text:p>
          </table:table-cell>
          <table:table-cell office:value-type="float" office:value="1186936" table:style-name="ce35">
            <text:p>1.186.936</text:p>
          </table:table-cell>
          <table:table-cell office:value-type="float" office:value="0" table:style-name="ce35">
            <text:p>0</text:p>
          </table:table-cell>
          <table:table-cell office:value-type="float" office:value="295064" table:style-name="ce35">
            <text:p>295.064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2242821" table:style-name="ce35">
            <text:p>2.242.821</text:p>
          </table:table-cell>
          <table:table-cell office:value-type="float" office:value="2196728" table:style-name="ce35">
            <text:p>2.196.728</text:p>
          </table:table-cell>
          <table:table-cell office:value-type="float" office:value="0" table:style-name="ce35">
            <text:p>0</text:p>
          </table:table-cell>
          <table:table-cell office:value-type="float" office:value="46093" table:style-name="ce35">
            <text:p>46.093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E_Z</text:p>
          </table:table-cell>
          <table:table-cell office:value-type="string" table:style-name="ce15">
            <text:p>Risultato prima delle imposte<text:s/></text:p>
          </table:table-cell>
          <table:table-cell office:value-type="float" office:value="21011787" table:style-name="ce36">
            <text:p>21.011.787</text:p>
          </table:table-cell>
          <table:table-cell office:value-type="float" office:value="18447905" table:style-name="ce36">
            <text:p>18.447.905</text:p>
          </table:table-cell>
          <table:table-cell office:value-type="float" office:value="0" table:style-name="ce36">
            <text:p>0</text:p>
          </table:table-cell>
          <table:table-cell office:value-type="float" office:value="2528091" table:style-name="ce36">
            <text:p>2.528.091</text:p>
          </table:table-cell>
          <table:table-cell office:value-type="float" office:value="0" table:style-name="ce36">
            <text:p>0</text:p>
          </table:table-cell>
          <table:table-cell office:value-type="float" office:value="35791" table:style-name="ce36">
            <text:p>35.791</text:p>
          </table:table-cell>
          <table:table-cell office:value-type="float" office:value="21455046" table:style-name="ce36">
            <text:p>21.455.046</text:p>
          </table:table-cell>
          <table:table-cell office:value-type="float" office:value="17918659" table:style-name="ce36">
            <text:p>17.918.659</text:p>
          </table:table-cell>
          <table:table-cell office:value-type="float" office:value="0" table:style-name="ce36">
            <text:p>0</text:p>
          </table:table-cell>
          <table:table-cell office:value-type="float" office:value="3501458" table:style-name="ce36">
            <text:p>3.501.458</text:p>
          </table:table-cell>
          <table:table-cell office:value-type="float" office:value="0" table:style-name="ce36">
            <text:p>0</text:p>
          </table:table-cell>
          <table:table-cell office:value-type="float" office:value="34929" table:style-name="ce36">
            <text:p>34.929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Y</text:p>
          </table:table-cell>
          <table:table-cell office:value-type="string" table:style-name="ce15">
            <text:p>Y) Imposte sul reddito dell'esercizio</text:p>
          </table:table-cell>
          <table:table-cell table:number-columns-repeated="12" table:style-name="ce36"/>
          <table:table-cell table:number-columns-repeated="16370"/>
        </table:table-row>
        <table:table-row table:style-name="ro5">
          <table:table-cell office:value-type="string" table:style-name="ce17">
            <text:p>Y1</text:p>
          </table:table-cell>
          <table:table-cell office:value-type="string" table:style-name="ce32">
            <text:p>Y1) IRAP</text:p>
          </table:table-cell>
          <table:table-cell office:value-type="float" office:value="20140154" table:style-name="ce39">
            <text:p>20.140.154</text:p>
          </table:table-cell>
          <table:table-cell office:value-type="float" office:value="17576272" table:style-name="ce39">
            <text:p>17.576.272</text:p>
          </table:table-cell>
          <table:table-cell office:value-type="float" office:value="0" table:style-name="ce39">
            <text:p>0</text:p>
          </table:table-cell>
          <table:table-cell office:value-type="float" office:value="2528091" table:style-name="ce39">
            <text:p>2.528.091</text:p>
          </table:table-cell>
          <table:table-cell office:value-type="float" office:value="0" table:style-name="ce39">
            <text:p>0</text:p>
          </table:table-cell>
          <table:table-cell office:value-type="float" office:value="35791" table:style-name="ce39">
            <text:p>35.791</text:p>
          </table:table-cell>
          <table:table-cell office:value-type="float" office:value="21173118" table:style-name="ce39">
            <text:p>21.173.118</text:p>
          </table:table-cell>
          <table:table-cell office:value-type="float" office:value="17636731" table:style-name="ce39">
            <text:p>17.636.731</text:p>
          </table:table-cell>
          <table:table-cell office:value-type="float" office:value="0" table:style-name="ce39">
            <text:p>0</text:p>
          </table:table-cell>
          <table:table-cell office:value-type="float" office:value="3501458" table:style-name="ce39">
            <text:p>3.501.458</text:p>
          </table:table-cell>
          <table:table-cell office:value-type="float" office:value="0" table:style-name="ce39">
            <text:p>0</text:p>
          </table:table-cell>
          <table:table-cell office:value-type="float" office:value="34929" table:style-name="ce39">
            <text:p>34.929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Y.1.a</text:p>
          </table:table-cell>
          <table:table-cell office:value-type="string" table:style-name="ce23">
            <text:p>Y.1.a) IRAP relativa a personale dipendente</text:p>
          </table:table-cell>
          <table:table-cell office:value-type="float" office:value="18067577" table:style-name="ce27">
            <text:p>18.067.577</text:p>
          </table:table-cell>
          <table:table-cell office:value-type="float" office:value="15805134" table:style-name="ce22">
            <text:p>15.805.134</text:p>
          </table:table-cell>
          <table:table-cell office:value-type="float" office:value="0" table:style-name="ce22">
            <text:p>0</text:p>
          </table:table-cell>
          <table:table-cell office:value-type="float" office:value="2226652" table:style-name="ce22">
            <text:p>2.226.652</text:p>
          </table:table-cell>
          <table:table-cell office:value-type="float" office:value="0" table:style-name="ce22">
            <text:p>0</text:p>
          </table:table-cell>
          <table:table-cell office:value-type="float" office:value="35791" table:style-name="ce22">
            <text:p>35.791</text:p>
          </table:table-cell>
          <table:table-cell office:value-type="float" office:value="19004513" table:style-name="ce27">
            <text:p>19.004.513</text:p>
          </table:table-cell>
          <table:table-cell office:value-type="float" office:value="16134532" table:style-name="ce22">
            <text:p>16.134.532</text:p>
          </table:table-cell>
          <table:table-cell office:value-type="float" office:value="0" table:style-name="ce22">
            <text:p>0</text:p>
          </table:table-cell>
          <table:table-cell office:value-type="float" office:value="2835052" table:style-name="ce22">
            <text:p>2.835.052</text:p>
          </table:table-cell>
          <table:table-cell office:value-type="float" office:value="0" table:style-name="ce22">
            <text:p>0</text:p>
          </table:table-cell>
          <table:table-cell office:value-type="float" office:value="34929" table:style-name="ce22">
            <text:p>34.929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Y.1.b</text:p>
          </table:table-cell>
          <table:table-cell office:value-type="string" table:style-name="ce23">
            <text:p>Y.1.b) IRAP relativa a collaboratori e personale assimilato a lavoro dipendente</text:p>
          </table:table-cell>
          <table:table-cell office:value-type="float" office:value="1184324" table:style-name="ce27">
            <text:p>1.184.324</text:p>
          </table:table-cell>
          <table:table-cell office:value-type="float" office:value="892424" table:style-name="ce22">
            <text:p>892.424</text:p>
          </table:table-cell>
          <table:table-cell office:value-type="float" office:value="0" table:style-name="ce22">
            <text:p>0</text:p>
          </table:table-cell>
          <table:table-cell office:value-type="float" office:value="291900" table:style-name="ce22">
            <text:p>291.90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344316" table:style-name="ce27">
            <text:p>1.344.316</text:p>
          </table:table-cell>
          <table:table-cell office:value-type="float" office:value="687137" table:style-name="ce22">
            <text:p>687.137</text:p>
          </table:table-cell>
          <table:table-cell office:value-type="float" office:value="0" table:style-name="ce22">
            <text:p>0</text:p>
          </table:table-cell>
          <table:table-cell office:value-type="float" office:value="657179" table:style-name="ce22">
            <text:p>657.17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Y.1.c</text:p>
          </table:table-cell>
          <table:table-cell office:value-type="string" table:style-name="ce23">
            <text:p>Y.1.c) IRAP relativa ad attività di libera professione (intramoenia)</text:p>
          </table:table-cell>
          <table:table-cell office:value-type="float" office:value="888253" table:style-name="ce27">
            <text:p>888.253</text:p>
          </table:table-cell>
          <table:table-cell office:value-type="float" office:value="878714" table:style-name="ce22">
            <text:p>878.714</text:p>
          </table:table-cell>
          <table:table-cell office:value-type="float" office:value="0" table:style-name="ce22">
            <text:p>0</text:p>
          </table:table-cell>
          <table:table-cell office:value-type="float" office:value="9539" table:style-name="ce22">
            <text:p>9.53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824289" table:style-name="ce27">
            <text:p>824.289</text:p>
          </table:table-cell>
          <table:table-cell office:value-type="float" office:value="815062" table:style-name="ce22">
            <text:p>815.062</text:p>
          </table:table-cell>
          <table:table-cell office:value-type="float" office:value="0" table:style-name="ce22">
            <text:p>0</text:p>
          </table:table-cell>
          <table:table-cell office:value-type="float" office:value="9227" table:style-name="ce22">
            <text:p>9.227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4">
            <text:p>Y.1.d</text:p>
          </table:table-cell>
          <table:table-cell office:value-type="string" table:style-name="ce23">
            <text:p>Y.1.d) IRAP relativa ad attività commerciali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Y2</text:p>
          </table:table-cell>
          <table:table-cell office:value-type="string" table:style-name="ce26">
            <text:p>Y2) IRES</text:p>
          </table:table-cell>
          <table:table-cell office:value-type="float" office:value="871633" table:style-name="ce24">
            <text:p>871.633</text:p>
          </table:table-cell>
          <table:table-cell office:value-type="float" office:value="871633" table:style-name="ce24">
            <text:p>871.63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281928" table:style-name="ce24">
            <text:p>281.928</text:p>
          </table:table-cell>
          <table:table-cell office:value-type="float" office:value="281928" table:style-name="ce24">
            <text:p>281.92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7">
            <text:p>Y3</text:p>
          </table:table-cell>
          <table:table-cell office:value-type="string" table:style-name="ce28">
            <text:p>Y3) Accantonamento a F.do Imposte (Accertamenti, condoni, ecc.)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70"/>
        </table:table-row>
        <table:table-row table:style-name="ro1">
          <table:table-cell office:value-type="string" table:style-name="ce17">
            <text:p>Y_T</text:p>
          </table:table-cell>
          <table:table-cell office:value-type="string" table:style-name="ce34">
            <text:p>TOTALE Y)</text:p>
          </table:table-cell>
          <table:table-cell office:value-type="float" office:value="21011787" table:style-name="ce35">
            <text:p>21.011.787</text:p>
          </table:table-cell>
          <table:table-cell office:value-type="float" office:value="18447905" table:style-name="ce35">
            <text:p>18.447.905</text:p>
          </table:table-cell>
          <table:table-cell office:value-type="float" office:value="0" table:style-name="ce35">
            <text:p>0</text:p>
          </table:table-cell>
          <table:table-cell office:value-type="float" office:value="2528091" table:style-name="ce35">
            <text:p>2.528.091</text:p>
          </table:table-cell>
          <table:table-cell office:value-type="float" office:value="0" table:style-name="ce35">
            <text:p>0</text:p>
          </table:table-cell>
          <table:table-cell office:value-type="float" office:value="35791" table:style-name="ce35">
            <text:p>35.791</text:p>
          </table:table-cell>
          <table:table-cell office:value-type="float" office:value="21455046" table:style-name="ce35">
            <text:p>21.455.046</text:p>
          </table:table-cell>
          <table:table-cell office:value-type="float" office:value="17918659" table:style-name="ce35">
            <text:p>17.918.659</text:p>
          </table:table-cell>
          <table:table-cell office:value-type="float" office:value="0" table:style-name="ce35">
            <text:p>0</text:p>
          </table:table-cell>
          <table:table-cell office:value-type="float" office:value="3501458" table:style-name="ce35">
            <text:p>3.501.458</text:p>
          </table:table-cell>
          <table:table-cell office:value-type="float" office:value="0" table:style-name="ce35">
            <text:p>0</text:p>
          </table:table-cell>
          <table:table-cell office:value-type="float" office:value="34929" table:style-name="ce35">
            <text:p>34.929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Z_99</text:p>
          </table:table-cell>
          <table:table-cell office:value-type="string" table:style-name="ce15">
            <text:p>Utile (perdita) dell'esercizio<text:s/>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5">
          <table:table-cell table:number-columns-repeated="2" table:style-name="ce2"/>
          <table:table-cell table:number-columns-repeated="12" table:style-name="ce44"/>
          <table:table-cell table:number-columns-repeated="16370"/>
        </table:table-row>
        <table:table-row table:style-name="ro5">
          <table:table-cell table:style-name="ce45"/>
          <table:table-cell office:value-type="string" table:style-name="ce46">
            <text:p>F.to Il Direttore Generale ai sensi D.Lgs. 39/93 <text:s/>-----------------------------------------------------------</text:p>
          </table:table-cell>
          <table:table-cell table:style-name="ce47"/>
          <table:table-cell table:number-columns-repeated="6" table:style-name="ce48"/>
          <table:table-cell table:style-name="ce49"/>
          <table:table-cell table:style-name="ce50"/>
          <table:table-cell table:style-name="ce47"/>
          <table:table-cell table:number-columns-repeated="2" table:style-name="ce49"/>
          <table:table-cell table:number-columns-repeated="16370"/>
        </table:table-row>
        <table:table-row table:style-name="ro5">
          <table:table-cell table:number-columns-repeated="2" table:style-name="ce45"/>
          <table:table-cell table:number-columns-repeated="2" table:style-name="ce44"/>
          <table:table-cell table:number-columns-repeated="3" table:style-name="ce51"/>
          <table:table-cell table:style-name="ce52"/>
          <table:table-cell table:number-columns-repeated="6" table:style-name="ce45"/>
          <table:table-cell table:number-columns-repeated="16370"/>
        </table:table-row>
        <table:table-row table:style-name="ro5">
          <table:table-cell table:style-name="ce2"/>
          <table:table-cell office:value-type="string" table:style-name="ce48">
            <text:p>F.to Il Responsabile Economico Finanziario ai sensi D.Lgs. 39/93 -----------------------------------</text:p>
          </table:table-cell>
          <table:table-cell table:number-columns-repeated="12" table:style-name="ce44"/>
          <table:table-cell table:number-columns-repeated="16370"/>
        </table:table-row>
        <table:table-row table:number-rows-repeated="13" table:style-name="ro5">
          <table:table-cell table:number-columns-repeated="2" table:style-name="ce2"/>
          <table:table-cell table:number-columns-repeated="12" table:style-name="ce44"/>
          <table:table-cell table:number-columns-repeated="16370"/>
        </table:table-row>
        <table:table-row table:number-rows-repeated="21" table:style-name="ro5">
          <table:table-cell table:number-columns-repeated="2"/>
          <table:table-cell table:number-columns-repeated="12" table:style-name="ce44"/>
          <table:table-cell table:number-columns-repeated="16370"/>
        </table:table-row>
        <table:table-row table:number-rows-repeated="104842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36P0">
      <number:number number:decimal-places="0" number:min-integer-digits="1" number:grouping="true"/>
    </number:number-style>
    <number:number-style style:name="N36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36P0"/>
    </number:number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8P2">
      <number:text> - </number:text>
    </number:text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text-style style:name="N39P0"/>
    <number:text-style style:name="N39P1"/>
    <number:text-style style:name="N39P2"/>
    <number:text-style style:name="N39"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Migliaia_32__91_0_93__32_2_32_4_32_2" style:display-name="Migliaia [0] 2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Migliaia_32_4_32_2" style:display-name="Migliaia 4 2" style:family="table-cell" style:data-style-name="N37">
      <style:text-properties fo:color="#00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Clara Agostoni</meta:initial-creator>
    <dc:creator>Clara Agostoni</dc:creator>
    <meta:creation-date>2026-08-06T09:26:09Z</meta:creation-date>
    <dc:date>2026-08-06T09:28:20Z</dc:date>
  </office:meta>
</office:document-meta>
</file>