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entury Gothic" svg:font-family="&quot;Century Gothic&quot;"/>
  </office:font-face-decls>
  <office:automatic-styles>
    <style:style style:name="ce1" style:family="table-cell" style:parent-style-name="Default" style:data-style-name="N0"/>
    <style:style style:name="ce2" style:family="table-cell" style:parent-style-name="Migliaia_32__91_0_93__32_2_32_4_32_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6pt" style:font-size-asian="16pt" style:font-size-complex="16pt" fo:font-weight="bold" style:font-weight-asian="bold" style:font-weight-complex="bold"/>
    </style:style>
    <style:style style:name="ce3" style:family="table-cell" style:parent-style-name="Migliaia_32__91_0_93__32_2_32_4_32_2" style:data-style-name="N0">
      <style:table-cell-properties fo:border="thin solid #000000" style:vertical-align="automatic" fo:background-color="transparent" style:cell-protect="hidden-and-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 fo:font-weight="bold" style:font-weight-asian="bold" style:font-weight-complex="bold"/>
    </style:style>
    <style:style style:name="ce4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weight="bold" style:font-weight-asian="bold" style:font-weight-complex="bold"/>
    </style:style>
    <style:style style:name="ce5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6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style:text-underline-style="solid" style:text-underline-type="single"/>
    </style:style>
    <style:style style:name="ce7" style:family="table-cell" style:parent-style-name="Migliaia_32__91_0_93__32_2_32_4_32_2" style:data-style-name="N1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8" style:family="table-cell" style:parent-style-name="Migliaia_32__91_0_93__32_2_32_4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9" style:family="table-cell" style:parent-style-name="Migliaia_32__91_0_93__32_2_32_4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10" style:family="table-cell" style:parent-style-name="Migliaia_32__91_0_93__32_2_32_4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 fo:font-weight="bold" style:font-weight-asian="bold" style:font-weight-complex="bold"/>
    </style:style>
    <style:style style:name="ce11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Migliaia_32__91_0_93__32_2_32_4_32_2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13" style:family="table-cell" style:parent-style-name="Migliaia_32_2" style:data-style-name="N37">
      <style:table-cell-properties fo:border-top="thin solid #000000" fo:border-bottom="none" fo:border-left="none" fo:border-right="none" style:vertical-align="automatic" fo:background-color="transparent"/>
      <style:text-properties fo:color="#000000" style:font-name="Century Gothic" style:font-name-asian="Century Gothic" style:font-name-complex="Century Gothic"/>
    </style:style>
    <style:style style:name="ce14" style:family="table-cell" style:parent-style-name="Migliaia_32__91_0_93__32_2_32_4_32_2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15" style:family="table-cell" style:parent-style-name="Migliaia_32__91_0_93__32_2_32_4_32_2" style:data-style-name="N14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6" style:family="table-cell" style:parent-style-name="Migliaia_32__91_0_93__32_2_32_4_32_2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17" style:family="table-cell" style:parent-style-name="Migliaia_32__91_0_93__32_2_32_4_32_2" style:data-style-name="N38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18" style:family="table-cell" style:parent-style-name="Migliaia_32__91_0_93__32_2_32_4_32_2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19" style:family="table-cell" style:parent-style-name="Migliaia_32__91_0_93__32_2_32_4_32_2" style:data-style-name="N14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20" style:family="table-cell" style:parent-style-name="Migliaia_32__91_0_93__32_2_32_4_32_2" style:data-style-name="N0">
      <style:table-cell-properties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21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22" style:family="table-cell" style:parent-style-name="Migliaia_32__91_0_93__32_2_32_4_32_2" style:data-style-name="N14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2pt" style:font-size-asian="12pt" style:font-size-complex="12pt"/>
    </style:style>
    <style:style style:name="ce23" style:family="table-cell" style:parent-style-name="Migliaia_32__91_0_93__32_2_32_4_32_2" style:data-style-name="N38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24" style:family="table-cell" style:parent-style-name="Migliaia_32__91_0_93__32_2_32_4_32_2" style:data-style-name="N14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25" style:family="table-cell" style:parent-style-name="Migliaia_32__91_0_93__32_2_32_4_32_2" style:data-style-name="N0">
      <style:table-cell-properties fo:border-top="thin dashed #000000" fo:border-bottom="none" fo:border-left="none" fo:border-right="none"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26" style:family="table-cell" style:parent-style-name="Migliaia_32__91_0_93__32_2_32_4_32_2" style:data-style-name="N38">
      <style:table-cell-properties fo:border-top="thin dashed #000000" fo:border-bottom="none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27" style:family="table-cell" style:parent-style-name="Migliaia_32__91_0_93__32_2_32_4_32_2" style:data-style-name="N0">
      <style:table-cell-properties fo:border-top="thin dashed #000000" fo:border-bottom="none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28" style:family="table-cell" style:parent-style-name="Migliaia_32__91_0_93__32_2_32_4_32_2" style:data-style-name="N0">
      <style:table-cell-properties fo:border-top="none" fo:border-bottom="thin dashed #000000" fo:border-left="none" fo:border-right="none"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29" style:family="table-cell" style:parent-style-name="Migliaia_32__91_0_93__32_2_32_4_32_2" style:data-style-name="N38">
      <style:table-cell-properties fo:border-top="none" fo:border-bottom="thin dashed #000000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30" style:family="table-cell" style:parent-style-name="Migliaia_32__91_0_93__32_2_32_4_32_2" style:data-style-name="N0">
      <style:table-cell-properties fo:border-top="none" fo:border-bottom="thin dashed #000000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31" style:family="table-cell" style:parent-style-name="Migliaia_32__91_0_93__32_2_32_4_32_2" style:data-style-name="N14">
      <style:table-cell-properties fo:border-top="none" fo:border-bottom="thin dashed #000000" fo:border-left="thin dashe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32" style:family="table-cell" style:parent-style-name="Migliaia_32__91_0_93__32_2_32_4_32_2" style:data-style-name="N14">
      <style:table-cell-properties fo:border-top="none" fo:border-bottom="thin dashed #000000" fo:border-left="none" fo:border-right="thin dashed #000000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33" style:family="table-cell" style:parent-style-name="Migliaia_32__91_0_93__32_2_32_4_32_2" style:data-style-name="N14">
      <style:table-cell-properties fo:border-top="thin dashed #000000" fo:border-bottom="thin dashed #000000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34" style:family="table-cell" style:parent-style-name="Migliaia_32__91_0_93__32_2_32_4_32_2" style:data-style-name="N0">
      <style:table-cell-properties fo:border-top="thin dashed #000000" fo:border-bottom="none" fo:border-left="none" fo:border-right="none"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35" style:family="table-cell" style:parent-style-name="Migliaia_32__91_0_93__32_2_32_4_32_2" style:data-style-name="N38">
      <style:table-cell-properties fo:border-top="thin dashed #000000" fo:border-bottom="none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36" style:family="table-cell" style:parent-style-name="Migliaia_32__91_0_93__32_2_32_4_32_2" style:data-style-name="N0">
      <style:table-cell-properties fo:border-top="thin dashed #000000" fo:border-bottom="none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37" style:family="table-cell" style:parent-style-name="Migliaia_32__91_0_93__32_2_32_4_32_2" style:data-style-name="N0">
      <style:table-cell-properties fo:border-top="none" fo:border-bottom="thin dashed #000000" fo:border-left="none" fo:border-right="none"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38" style:family="table-cell" style:parent-style-name="Migliaia_32__91_0_93__32_2_32_4_32_2" style:data-style-name="N38">
      <style:table-cell-properties fo:border-top="none" fo:border-bottom="thin dashed #000000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39" style:family="table-cell" style:parent-style-name="Migliaia_32__91_0_93__32_2_32_4_32_2" style:data-style-name="N0">
      <style:table-cell-properties fo:border-top="none" fo:border-bottom="thin dashed #000000" fo:border-left="none" fo:border-right="none"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40" style:family="table-cell" style:parent-style-name="Migliaia_32__91_0_93__32_2_32_4_32_2" style:data-style-name="N14">
      <style:table-cell-properties fo:border-top="none" fo:border-bottom="thin dashed #000000" fo:border-left="thin dashe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41" style:family="table-cell" style:parent-style-name="Migliaia_32__91_0_93__32_2_32_4_32_2" style:data-style-name="N14">
      <style:table-cell-properties fo:border-top="none" fo:border-bottom="thin dashed #000000" fo:border-left="none" fo:border-right="thin dashed #000000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42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43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44" style:family="table-cell" style:parent-style-name="Migliaia_32__91_0_93__32_2_32_4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 style:text-underline-style="solid" style:text-underline-type="single"/>
    </style:style>
    <style:style style:name="ce45" style:family="table-cell" style:parent-style-name="Migliaia_32__91_0_93__32_2_32_4_32_2" style:data-style-name="N0">
      <style:table-cell-properties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46" style:family="table-cell" style:parent-style-name="Migliaia_32__91_0_93__32_2_32_4_32_2" style:data-style-name="N38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47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 fo:font-style="italic" style:font-style-asian="italic" style:font-style-complex="italic"/>
    </style:style>
    <style:style style:name="ce48" style:family="table-cell" style:parent-style-name="Migliaia_32__91_0_93__32_2_32_4_32_2" style:data-style-name="N38">
      <style:table-cell-properties fo:border-top="thin dashed #000000" fo:border-bottom="none" fo:border-left="none" fo:border-right="none" style:vertical-align="middle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49" style:family="table-cell" style:parent-style-name="Migliaia_32__91_0_93__32_2_32_4_32_2" style:data-style-name="N0">
      <style:table-cell-properties fo:border-top="thin dashed #000000" fo:border-bottom="none" fo:border-left="thin dashe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 style:text-underline-style="solid" style:text-underline-type="single"/>
    </style:style>
    <style:style style:name="ce50" style:family="table-cell" style:parent-style-name="Migliaia_32__91_0_93__32_2_32_4_32_2" style:data-style-name="N0">
      <style:table-cell-properties fo:border-top="none" fo:border-bottom="thin dashed #000000" fo:border-left="thin dashe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 style:text-underline-style="solid" style:text-underline-type="single"/>
    </style:style>
    <style:style style:name="ce51" style:family="table-cell" style:parent-style-name="Migliaia_32__91_0_93__32_2_32_4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 style:text-underline-style="solid" style:text-underline-type="single"/>
    </style:style>
    <style:style style:name="ce52" style:family="table-cell" style:parent-style-name="Migliaia_32__91_0_93__32_2_32_4_32_2" style:data-style-name="N0">
      <style:table-cell-properties style:vertical-align="automatic" fo:wrap-option="wrap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53" style:family="table-cell" style:parent-style-name="Migliaia_32__91_0_93__32_2_32_4_32_2" style:data-style-name="N38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54" style:family="table-cell" style:parent-style-name="Migliaia_32__91_0_93__32_2_32_4_32_2" style:data-style-name="N0">
      <style:table-cell-properties style:vertical-align="automatic" fo:background-color="transparent" style:cell-protect="protected"/>
      <style:text-properties fo:color="#000000" style:font-name="Century Gothic" style:font-name-asian="Century Gothic" style:font-name-complex="Century Gothic" fo:font-size="11pt" style:font-size-asian="11pt" style:font-size-complex="11pt"/>
    </style:style>
    <style:style style:name="ce55" style:family="table-cell" style:parent-style-name="Migliaia_32__91_0_93__32_2_32_4_32_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 fo:font-weight="bold" style:font-weight-asian="bold" style:font-weight-complex="bold"/>
    </style:style>
    <style:style style:name="ce56" style:family="table-cell" style:parent-style-name="Migliaia_32__91_0_93__32_2_32_4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Century Gothic" style:font-name-asian="Century Gothic" style:font-name-complex="Century Gothic" fo:font-size="11pt" style:font-size-asian="11pt" style:font-size-complex="11pt" fo:font-weight="bold" style:font-weight-asian="bold" style:font-weight-complex="bold"/>
    </style:style>
    <style:style style:name="ce57" style:family="table-cell" style:parent-style-name="Migliaia_32__91_0_93__32_2_32_4_32_2" style:data-style-name="N0">
      <style:table-cell-properties style:vertical-align="automatic" fo:wrap-option="wra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6.32354166666667cm" style:use-optimal-column-width="true"/>
    </style:style>
    <style:style style:name="co2" style:family="table-column">
      <style:table-column-properties fo:break-before="auto" style:column-width="7.03791666666667cm"/>
    </style:style>
    <style:style style:name="co3" style:family="table-column">
      <style:table-column-properties fo:break-before="auto" style:column-width="2.75166666666667cm" style:use-optimal-column-width="true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05cm" style:use-optimal-column-width="true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66pt" style:use-optimal-row-height="tru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 table:visibility="collapse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16376" table:default-cell-style-name="ce1"/>
        <table:table-row table:style-name="ro1">
          <table:table-cell office:value-type="string" office:string-value="AZIENDE SOCIO SANITARIE TERRITORIALI - INDICATORI DI BILANCIO Consuntivo 2025" table:formula="of:=&quot;AZIENDE SOCIO SANITARIE TERRITORIALI - INDICATORI DI BILANCIO &quot;&amp;(['file:///G:/personale%20ragioneria/clara/TRASPARENZA/bilancio_di_esercizio_20260331_085948.xls'#Info.$B$5])&amp;&quot; &quot;&amp;['file:///G:/personale%20ragioneria/clara/TRASPARENZA/bilancio_di_esercizio_20260331_085948.xls'#Info.$B$3]" table:number-columns-spanned="8" table:number-rows-spanned="1" table:style-name="ce2">
            <text:p>AZIENDE SOCIO SANITARIE TERRITORIALI - INDICATORI DI BILANCIO Consuntivo 2025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3">
            <text:p>703</text:p>
          </table:table-cell>
          <table:table-cell office:value-type="string" office:string-value="ASST FATEBENEFRATELLI SACCO" table:formula="of:=['file:///G:/personale%20ragioneria/clara/TRASPARENZA/bilancio_di_esercizio_20260331_085948.xls'#Info.$C$2]" table:style-name="ce4">
            <text:p>ASST FATEBENEFRATELLI SACCO</text:p>
          </table:table-cell>
          <table:table-cell table:number-columns-repeated="6" table:style-name="ce5"/>
          <table:table-cell table:number-columns-repeated="16376"/>
        </table:table-row>
        <table:table-row table:style-name="ro2">
          <table:table-cell table:number-columns-repeated="8" table:style-name="ce5"/>
          <table:table-cell table:number-columns-repeated="16376"/>
        </table:table-row>
        <table:table-row table:style-name="ro3">
          <table:table-cell office:value-type="string" table:style-name="ce6">
            <text:p>Indicatori economici-gestionali</text:p>
          </table:table-cell>
          <table:table-cell table:style-name="ce5"/>
          <table:table-cell office:value-type="string" table:style-name="ce7">
            <text:p>Valore netto al 31/12/2024</text:p>
          </table:table-cell>
          <table:table-cell office:value-type="string" table:style-name="ce8">
            <text:p>Valore netto al 31/12/2025</text:p>
          </table:table-cell>
          <table:table-cell office:value-type="string" table:style-name="ce8">
            <text:p>Prechiusura al ° trimestre 2025</text:p>
          </table:table-cell>
          <table:table-cell table:style-name="ce9"/>
          <table:table-cell office:value-type="string" table:style-name="ce10">
            <text:p>Valore netto al 31/12/2024</text:p>
          </table:table-cell>
          <table:table-cell office:value-type="string" table:style-name="ce10">
            <text:p>Valore netto al 31/12/2025</text:p>
          </table:table-cell>
          <table:table-cell table:number-columns-repeated="16376"/>
        </table:table-row>
        <table:table-row table:style-name="ro4">
          <table:table-cell table:number-columns-repeated="8" table:style-name="ce5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Indicatore 1:</text:p>
          </table:table-cell>
          <table:table-cell office:value-type="string" table:style-name="ce12">
            <text:p>Costi del personale</text:p>
          </table:table-cell>
          <table:table-cell office:value-type="float" office:value="237505703" table:style-name="ce13">
            <text:p><text:s/>237.505.703<text:s/></text:p>
          </table:table-cell>
          <table:table-cell office:value-type="float" office:value="247877039" table:style-name="ce13">
            <text:p><text:s/>247.877.039<text:s/></text:p>
          </table:table-cell>
          <table:table-cell office:value-type="float" office:value="0" table:style-name="ce13">
            <text:p><text:s/>-<text:s text:c="3"/></text:p>
          </table:table-cell>
          <table:table-cell table:style-name="ce14"/>
          <table:table-cell office:value-type="percentage" office:value="0.54160600426007244" table:style-name="ce15">
            <text:p>54,16%</text:p>
          </table:table-cell>
          <table:table-cell office:value-type="percentage" office:value="0.58060151607107235" table:style-name="ce15">
            <text:p>58,06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16">
            <text:p>Ricavi della gestione caratteristica</text:p>
          </table:table-cell>
          <table:table-cell office:value-type="float" office:value="438521178" table:style-name="ce17">
            <text:p><text:s/>438.521.178<text:s/></text:p>
          </table:table-cell>
          <table:table-cell office:value-type="float" office:value="426931436" table:style-name="ce17">
            <text:p><text:s/>426.931.436<text:s/></text:p>
          </table:table-cell>
          <table:table-cell office:value-type="float" office:value="0" table:style-name="ce17">
            <text:p><text:s/>-<text:s/></text:p>
          </table:table-cell>
          <table:table-cell table:style-name="ce18"/>
          <table:table-cell table:number-columns-repeated="2" table:style-name="ce19"/>
          <table:table-cell table:number-columns-repeated="16376"/>
        </table:table-row>
        <table:table-row table:style-name="ro4">
          <table:table-cell table:style-name="ce5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22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Indicatore 2:<text:s/></text:p>
          </table:table-cell>
          <table:table-cell office:value-type="string" table:style-name="ce12">
            <text:p>Costi per beni e servizi</text:p>
          </table:table-cell>
          <table:table-cell office:value-type="float" office:value="266806168" table:style-name="ce23">
            <text:p><text:s/>266.806.168<text:s/></text:p>
          </table:table-cell>
          <table:table-cell office:value-type="float" office:value="280045451" table:style-name="ce23">
            <text:p><text:s/>280.045.451<text:s/></text:p>
          </table:table-cell>
          <table:table-cell office:value-type="float" office:value="0" table:style-name="ce23">
            <text:p><text:s/>-<text:s/></text:p>
          </table:table-cell>
          <table:table-cell table:style-name="ce14"/>
          <table:table-cell office:value-type="percentage" office:value="0.60842253780500422" table:style-name="ce15">
            <text:p>60,84%</text:p>
          </table:table-cell>
          <table:table-cell office:value-type="percentage" office:value="0.65594947428514028" table:style-name="ce15">
            <text:p>65,59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16">
            <text:p>Ricavi della gestione caratteristica</text:p>
          </table:table-cell>
          <table:table-cell office:value-type="float" office:value="438521178" table:style-name="ce17">
            <text:p><text:s/>438.521.178<text:s/></text:p>
          </table:table-cell>
          <table:table-cell office:value-type="float" office:value="426931436" table:style-name="ce17">
            <text:p><text:s/>426.931.436<text:s/></text:p>
          </table:table-cell>
          <table:table-cell office:value-type="float" office:value="0" table:style-name="ce17">
            <text:p><text:s/>-<text:s/></text:p>
          </table:table-cell>
          <table:table-cell table:style-name="ce18"/>
          <table:table-cell table:number-columns-repeated="2" table:style-name="ce19"/>
          <table:table-cell table:number-columns-repeated="16376"/>
        </table:table-row>
        <table:table-row table:style-name="ro4">
          <table:table-cell table:style-name="ce5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24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1:</text:p>
          </table:table-cell>
          <table:table-cell office:value-type="string" table:style-name="ce25">
            <text:p>Acquisti di beni sanitari</text:p>
          </table:table-cell>
          <table:table-cell office:value-type="float" office:value="155590894" table:style-name="ce26">
            <text:p><text:s/>155.590.894<text:s/></text:p>
          </table:table-cell>
          <table:table-cell office:value-type="float" office:value="161179091" table:style-name="ce26">
            <text:p><text:s/>161.179.091<text:s/></text:p>
          </table:table-cell>
          <table:table-cell office:value-type="float" office:value="0" table:style-name="ce26">
            <text:p><text:s/>-<text:s/></text:p>
          </table:table-cell>
          <table:table-cell table:style-name="ce27"/>
          <table:table-cell office:value-type="percentage" office:value="0.35480816390582626" table:style-name="ce15">
            <text:p>35,48%</text:p>
          </table:table-cell>
          <table:table-cell office:value-type="percentage" office:value="0.37752921759549229" table:style-name="ce15">
            <text:p>37,75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6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1.1:</text:p>
          </table:table-cell>
          <table:table-cell office:value-type="string" table:style-name="ce34">
            <text:p>Farmaci ed emoderivati</text:p>
          </table:table-cell>
          <table:table-cell office:value-type="float" office:value="113900640" table:style-name="ce35">
            <text:p><text:s/>113.900.640<text:s/></text:p>
          </table:table-cell>
          <table:table-cell office:value-type="float" office:value="113312611" table:style-name="ce35">
            <text:p><text:s/>113.312.611<text:s/></text:p>
          </table:table-cell>
          <table:table-cell office:value-type="float" office:value="0" table:style-name="ce35">
            <text:p><text:s/>-<text:s/></text:p>
          </table:table-cell>
          <table:table-cell table:style-name="ce36"/>
          <table:table-cell office:value-type="percentage" office:value="0.25973805990277621" table:style-name="ce15">
            <text:p>25,97%</text:p>
          </table:table-cell>
          <table:table-cell office:value-type="percentage" office:value="0.26541172995281614" table:style-name="ce15">
            <text:p>26,54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37">
            <text:p>Ricavi della gestione caratteristica</text:p>
          </table:table-cell>
          <table:table-cell office:value-type="float" office:value="438521178" table:style-name="ce38">
            <text:p><text:s/>438.521.178<text:s/></text:p>
          </table:table-cell>
          <table:table-cell office:value-type="float" office:value="426931436" table:style-name="ce38">
            <text:p><text:s/>426.931.436<text:s/></text:p>
          </table:table-cell>
          <table:table-cell office:value-type="float" office:value="0" table:style-name="ce38">
            <text:p><text:s/>-<text:s/></text:p>
          </table:table-cell>
          <table:table-cell table:style-name="ce39"/>
          <table:table-cell table:style-name="ce40"/>
          <table:table-cell table:style-name="ce41"/>
          <table:table-cell table:number-columns-repeated="16376"/>
        </table:table-row>
        <table:table-row table:style-name="ro4">
          <table:table-cell table:number-columns-repeated="2" table:style-name="ce42"/>
          <table:table-cell table:number-columns-repeated="3" table:style-name="ce43"/>
          <table:table-cell table:style-name="ce42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1.2:</text:p>
          </table:table-cell>
          <table:table-cell office:value-type="string" table:style-name="ce34">
            <text:p>Materiali diagnostici</text:p>
          </table:table-cell>
          <table:table-cell office:value-type="float" office:value="15123007" table:style-name="ce35">
            <text:p><text:s/>15.123.007<text:s/></text:p>
          </table:table-cell>
          <table:table-cell office:value-type="float" office:value="16041491" table:style-name="ce35">
            <text:p><text:s/>16.041.491<text:s/></text:p>
          </table:table-cell>
          <table:table-cell office:value-type="float" office:value="0" table:style-name="ce35">
            <text:p><text:s/>-<text:s/></text:p>
          </table:table-cell>
          <table:table-cell table:style-name="ce36"/>
          <table:table-cell office:value-type="percentage" office:value="3.4486377759388398E-2" table:style-name="ce15">
            <text:p>3,45%</text:p>
          </table:table-cell>
          <table:table-cell office:value-type="percentage" office:value="3.7573927912865145E-2" table:style-name="ce15">
            <text:p>3,76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37">
            <text:p>Ricavi della gestione caratteristica</text:p>
          </table:table-cell>
          <table:table-cell office:value-type="float" office:value="438521178" table:style-name="ce38">
            <text:p><text:s/>438.521.178<text:s/></text:p>
          </table:table-cell>
          <table:table-cell office:value-type="float" office:value="426931436" table:style-name="ce38">
            <text:p><text:s/>426.931.436<text:s/></text:p>
          </table:table-cell>
          <table:table-cell office:value-type="float" office:value="0" table:style-name="ce38">
            <text:p><text:s/>-<text:s/></text:p>
          </table:table-cell>
          <table:table-cell table:style-name="ce39"/>
          <table:table-cell table:style-name="ce40"/>
          <table:table-cell table:style-name="ce41"/>
          <table:table-cell table:number-columns-repeated="16376"/>
        </table:table-row>
        <table:table-row table:style-name="ro4">
          <table:table-cell table:number-columns-repeated="2" table:style-name="ce42"/>
          <table:table-cell table:number-columns-repeated="3" table:style-name="ce43"/>
          <table:table-cell table:style-name="ce42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1.3:</text:p>
          </table:table-cell>
          <table:table-cell office:value-type="string" table:style-name="ce34">
            <text:p>Presidi chirurgici e materiali sanitari</text:p>
          </table:table-cell>
          <table:table-cell office:value-type="float" office:value="3614927" table:style-name="ce35">
            <text:p><text:s/>3.614.927<text:s/></text:p>
          </table:table-cell>
          <table:table-cell office:value-type="float" office:value="4279379" table:style-name="ce35">
            <text:p><text:s/>4.279.379<text:s/></text:p>
          </table:table-cell>
          <table:table-cell office:value-type="float" office:value="0" table:style-name="ce35">
            <text:p><text:s/>-<text:s/></text:p>
          </table:table-cell>
          <table:table-cell table:style-name="ce36"/>
          <table:table-cell office:value-type="percentage" office:value="8.2434490769337492E-3" table:style-name="ce15">
            <text:p>0,82%</text:p>
          </table:table-cell>
          <table:table-cell office:value-type="percentage" office:value="1.0023574370850498E-2" table:style-name="ce15">
            <text:p>1,00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37">
            <text:p>Ricavi della gestione caratteristica</text:p>
          </table:table-cell>
          <table:table-cell office:value-type="float" office:value="438521178" table:style-name="ce38">
            <text:p><text:s/>438.521.178<text:s/></text:p>
          </table:table-cell>
          <table:table-cell office:value-type="float" office:value="426931436" table:style-name="ce38">
            <text:p><text:s/>426.931.436<text:s/></text:p>
          </table:table-cell>
          <table:table-cell office:value-type="float" office:value="0" table:style-name="ce38">
            <text:p><text:s/>-<text:s/></text:p>
          </table:table-cell>
          <table:table-cell table:style-name="ce39"/>
          <table:table-cell table:style-name="ce40"/>
          <table:table-cell table:style-name="ce41"/>
          <table:table-cell table:number-columns-repeated="16376"/>
        </table:table-row>
        <table:table-row table:style-name="ro4">
          <table:table-cell table:number-columns-repeated="2" table:style-name="ce42"/>
          <table:table-cell table:number-columns-repeated="3" table:style-name="ce43"/>
          <table:table-cell table:style-name="ce42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1.4:</text:p>
          </table:table-cell>
          <table:table-cell office:value-type="string" table:style-name="ce34">
            <text:p>Materiali protesici</text:p>
          </table:table-cell>
          <table:table-cell office:value-type="float" office:value="5829724" table:style-name="ce35">
            <text:p><text:s/>5.829.724<text:s/></text:p>
          </table:table-cell>
          <table:table-cell office:value-type="float" office:value="6781855" table:style-name="ce35">
            <text:p><text:s/>6.781.855<text:s/></text:p>
          </table:table-cell>
          <table:table-cell office:value-type="float" office:value="0" table:style-name="ce35">
            <text:p><text:s/>-<text:s/></text:p>
          </table:table-cell>
          <table:table-cell table:style-name="ce36"/>
          <table:table-cell office:value-type="percentage" office:value="1.3294053497229272E-2" table:style-name="ce15">
            <text:p>1,33%</text:p>
          </table:table-cell>
          <table:table-cell office:value-type="percentage" office:value="1.5885115098434682E-2" table:style-name="ce15">
            <text:p>1,59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37">
            <text:p>Ricavi della gestione caratteristica</text:p>
          </table:table-cell>
          <table:table-cell office:value-type="float" office:value="438521178" table:style-name="ce38">
            <text:p><text:s/>438.521.178<text:s/></text:p>
          </table:table-cell>
          <table:table-cell office:value-type="float" office:value="426931436" table:style-name="ce38">
            <text:p><text:s/>426.931.436<text:s/></text:p>
          </table:table-cell>
          <table:table-cell office:value-type="float" office:value="0" table:style-name="ce38">
            <text:p><text:s/>-<text:s/></text:p>
          </table:table-cell>
          <table:table-cell table:style-name="ce39"/>
          <table:table-cell table:style-name="ce40"/>
          <table:table-cell table:style-name="ce41"/>
          <table:table-cell table:number-columns-repeated="16376"/>
        </table:table-row>
        <table:table-row table:style-name="ro4">
          <table:table-cell table:style-name="ce44"/>
          <table:table-cell table:style-name="ce45"/>
          <table:table-cell table:number-columns-repeated="3" table:style-name="ce46"/>
          <table:table-cell table:style-name="ce47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2:</text:p>
          </table:table-cell>
          <table:table-cell office:value-type="string" table:style-name="ce25">
            <text:p>Acquisti di beni non sanitari</text:p>
          </table:table-cell>
          <table:table-cell office:value-type="float" office:value="1444446" table:style-name="ce26">
            <text:p><text:s/>1.444.446<text:s/></text:p>
          </table:table-cell>
          <table:table-cell office:value-type="float" office:value="1676224" table:style-name="ce26">
            <text:p><text:s/>1.676.224<text:s/></text:p>
          </table:table-cell>
          <table:table-cell office:value-type="float" office:value="0" table:style-name="ce26">
            <text:p><text:s/>-<text:s/></text:p>
          </table:table-cell>
          <table:table-cell table:style-name="ce27"/>
          <table:table-cell office:value-type="percentage" office:value="3.2939024896991406E-3" table:style-name="ce15">
            <text:p>0,33%</text:p>
          </table:table-cell>
          <table:table-cell office:value-type="percentage" office:value="3.9262135758960605E-3" table:style-name="ce15">
            <text:p>0,39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6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3:</text:p>
          </table:table-cell>
          <table:table-cell office:value-type="string" table:style-name="ce25">
            <text:p>Consulenze, Collaborazioni, <text:s/>Interinale e altre prestazioni di lavoro sanitarie e sociosanitarie</text:p>
          </table:table-cell>
          <table:table-cell office:value-type="float" office:value="6860226" table:style-name="ce48">
            <text:p><text:s/>6.860.226<text:s/></text:p>
          </table:table-cell>
          <table:table-cell office:value-type="float" office:value="7548577" table:style-name="ce48">
            <text:p><text:s/>7.548.577<text:s/></text:p>
          </table:table-cell>
          <table:table-cell office:value-type="float" office:value="0" table:style-name="ce48">
            <text:p><text:s/>-<text:s/></text:p>
          </table:table-cell>
          <table:table-cell table:style-name="ce27"/>
          <table:table-cell office:value-type="percentage" office:value="1.5644001576589763E-2" table:style-name="ce15">
            <text:p>1,56%</text:p>
          </table:table-cell>
          <table:table-cell office:value-type="percentage" office:value="1.768100534063273E-2" table:style-name="ce15">
            <text:p>1,77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6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4:</text:p>
          </table:table-cell>
          <table:table-cell office:value-type="string" table:style-name="ce25">
            <text:p>Altri servizi sanitari e sociosanitari a rilevanza sanitaria</text:p>
          </table:table-cell>
          <table:table-cell office:value-type="float" office:value="7946809" table:style-name="ce48">
            <text:p><text:s/>7.946.809<text:s/></text:p>
          </table:table-cell>
          <table:table-cell office:value-type="float" office:value="8346511" table:style-name="ce48">
            <text:p><text:s/>8.346.511<text:s/></text:p>
          </table:table-cell>
          <table:table-cell office:value-type="float" office:value="0" table:style-name="ce48">
            <text:p><text:s/>-<text:s/></text:p>
          </table:table-cell>
          <table:table-cell table:style-name="ce27"/>
          <table:table-cell office:value-type="percentage" office:value="1.8121836295897208E-2" table:style-name="ce15">
            <text:p>1,81%</text:p>
          </table:table-cell>
          <table:table-cell office:value-type="percentage" office:value="1.9550003340583242E-2" table:style-name="ce15">
            <text:p>1,96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6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11">
            <text:p>Sottoindicatore 2.5:</text:p>
          </table:table-cell>
          <table:table-cell office:value-type="string" table:style-name="ce25">
            <text:p>Servizi non sanitari</text:p>
          </table:table-cell>
          <table:table-cell office:value-type="float" office:value="44652877" table:style-name="ce26">
            <text:p><text:s/>44.652.877<text:s/></text:p>
          </table:table-cell>
          <table:table-cell office:value-type="float" office:value="43930985" table:style-name="ce26">
            <text:p><text:s/>43.930.985<text:s/></text:p>
          </table:table-cell>
          <table:table-cell office:value-type="float" office:value="0" table:style-name="ce26">
            <text:p><text:s/>-<text:s/></text:p>
          </table:table-cell>
          <table:table-cell table:style-name="ce27"/>
          <table:table-cell office:value-type="percentage" office:value="0.10182604453370322" table:style-name="ce15">
            <text:p>10,18%</text:p>
          </table:table-cell>
          <table:table-cell office:value-type="percentage" office:value="0.10289939155476009" table:style-name="ce15">
            <text:p>10,29%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6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style-name="ce49">
            <text:p>Sottoindicatore 2.6:</text:p>
          </table:table-cell>
          <table:table-cell office:value-type="string" table:style-name="ce25">
            <text:p>Consulenze, Collaborazioni, <text:s/>Interinale e altre prestazioni di lavoro non sanitarie</text:p>
          </table:table-cell>
          <table:table-cell office:value-type="float" office:value="1809069" table:style-name="ce48">
            <text:p><text:s/>1.809.069<text:s/></text:p>
          </table:table-cell>
          <table:table-cell office:value-type="float" office:value="2483261" table:style-name="ce48">
            <text:p><text:s/>2.483.261<text:s/></text:p>
          </table:table-cell>
          <table:table-cell office:value-type="float" office:value="0" table:style-name="ce48">
            <text:p><text:s/>-<text:s/></text:p>
          </table:table-cell>
          <table:table-cell table:style-name="ce27"/>
          <table:table-cell office:value-type="percentage" office:value="4.1253857071413781E-3" table:style-name="ce15">
            <text:p>0,41%</text:p>
          </table:table-cell>
          <table:table-cell office:value-type="percentage" office:value="5.8165335007094674E-3" table:style-name="ce15">
            <text:p>0,58%</text:p>
          </table:table-cell>
          <table:table-cell table:number-columns-repeated="16376"/>
        </table:table-row>
        <table:table-row table:style-name="ro4">
          <table:table-cell table:style-name="ce50"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6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style-name="ce49">
            <text:p>Sottoindicatore 2.7:</text:p>
          </table:table-cell>
          <table:table-cell office:value-type="string" table:style-name="ce25">
            <text:p>Manutenzione e riparazione (ordinaria esternalizzata)</text:p>
          </table:table-cell>
          <table:table-cell office:value-type="float" office:value="13505348" table:style-name="ce48">
            <text:p><text:s/>13.505.348<text:s/></text:p>
          </table:table-cell>
          <table:table-cell office:value-type="float" office:value="14440220" table:style-name="ce48">
            <text:p><text:s/>14.440.220<text:s/></text:p>
          </table:table-cell>
          <table:table-cell office:value-type="float" office:value="0" table:style-name="ce48">
            <text:p><text:s/>-<text:s/></text:p>
          </table:table-cell>
          <table:table-cell table:style-name="ce27"/>
          <table:table-cell office:value-type="percentage" office:value="3.0797481803718042E-2" table:style-name="ce15">
            <text:p>3,08%</text:p>
          </table:table-cell>
          <table:table-cell office:value-type="percentage" office:value="3.3823276485079448E-2" table:style-name="ce15">
            <text:p>3,38%</text:p>
          </table:table-cell>
          <table:table-cell table:number-columns-repeated="16376"/>
        </table:table-row>
        <table:table-row table:style-name="ro4">
          <table:table-cell table:style-name="ce50"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6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style-name="ce49">
            <text:p>Sottoindicatore 2.8:</text:p>
          </table:table-cell>
          <table:table-cell office:value-type="string" table:style-name="ce25">
            <text:p>Godimento di beni di terzi</text:p>
          </table:table-cell>
          <table:table-cell office:value-type="float" office:value="12307327" table:style-name="ce26">
            <text:p><text:s/>12.307.327<text:s/></text:p>
          </table:table-cell>
          <table:table-cell office:value-type="float" office:value="15931245" table:style-name="ce26">
            <text:p><text:s/>15.931.245<text:s/></text:p>
          </table:table-cell>
          <table:table-cell office:value-type="float" office:value="0" table:style-name="ce26">
            <text:p><text:s/>-<text:s/></text:p>
          </table:table-cell>
          <table:table-cell table:style-name="ce27"/>
          <table:table-cell office:value-type="percentage" office:value="2.8065524808017366E-2" table:style-name="ce15">
            <text:p>2,81%</text:p>
          </table:table-cell>
          <table:table-cell office:value-type="percentage" office:value="3.7315699095064998E-2" table:style-name="ce15">
            <text:p>3,73%</text:p>
          </table:table-cell>
          <table:table-cell table:number-columns-repeated="16376"/>
        </table:table-row>
        <table:table-row table:style-name="ro4">
          <table:table-cell table:style-name="ce50"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51"/>
          <table:table-cell table:style-name="ce52"/>
          <table:table-cell table:number-columns-repeated="3" table:style-name="ce53"/>
          <table:table-cell table:style-name="ce54"/>
          <table:table-cell table:number-columns-repeated="2" table:style-name="ce33"/>
          <table:table-cell table:number-columns-repeated="16376"/>
        </table:table-row>
        <table:table-row table:style-name="ro4">
          <table:table-cell office:value-type="string" table:style-name="ce49">
            <text:p>Sottoindicatore 2.9:</text:p>
          </table:table-cell>
          <table:table-cell office:value-type="string" table:style-name="ce25">
            <text:p>Integrativa e protesica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27"/>
          <table:table-cell office:value-type="percentage" office:value="0" table:style-name="ce15">
            <text:p>0,00%</text:p>
          </table:table-cell>
          <table:table-cell office:value-type="percentage" office:value="0" table:style-name="ce15">
            <text:p>0,00%</text:p>
          </table:table-cell>
          <table:table-cell table:number-columns-repeated="16376"/>
        </table:table-row>
        <table:table-row table:style-name="ro4">
          <table:table-cell table:style-name="ce50"/>
          <table:table-cell office:value-type="string" table:style-name="ce28">
            <text:p>Ricavi della gestione caratteristica</text:p>
          </table:table-cell>
          <table:table-cell office:value-type="float" office:value="438521178" table:style-name="ce29">
            <text:p><text:s/>438.521.178<text:s/></text:p>
          </table:table-cell>
          <table:table-cell office:value-type="float" office:value="426931436" table:style-name="ce29">
            <text:p><text:s/>426.931.436<text:s/></text:p>
          </table:table-cell>
          <table:table-cell office:value-type="float" office:value="0" table:style-name="ce29">
            <text:p><text:s/>-<text:s/></text:p>
          </table:table-cell>
          <table:table-cell table:style-name="ce30"/>
          <table:table-cell table:style-name="ce31"/>
          <table:table-cell table:style-name="ce32"/>
          <table:table-cell table:number-columns-repeated="16376"/>
        </table:table-row>
        <table:table-row table:style-name="ro4">
          <table:table-cell table:style-name="ce5"/>
          <table:table-cell table:style-name="ce28"/>
          <table:table-cell table:number-columns-repeated="3" table:style-name="ce21"/>
          <table:table-cell table:style-name="ce5"/>
          <table:table-cell table:number-columns-repeated="2" table:style-name="ce24"/>
          <table:table-cell table:number-columns-repeated="16376"/>
        </table:table-row>
        <table:table-row table:style-name="ro4">
          <table:table-cell office:value-type="string" table:style-name="ce55">
            <text:p>Indicatore 3:</text:p>
          </table:table-cell>
          <table:table-cell office:value-type="string" table:style-name="ce12">
            <text:p>Costi caratteristici</text:p>
          </table:table-cell>
          <table:table-cell office:value-type="float" office:value="553389610" table:style-name="ce13">
            <text:p><text:s/>553.389.610<text:s/></text:p>
          </table:table-cell>
          <table:table-cell office:value-type="float" office:value="577812071" table:style-name="ce13">
            <text:p><text:s/>577.812.071<text:s/></text:p>
          </table:table-cell>
          <table:table-cell office:value-type="float" office:value="0" table:style-name="ce13">
            <text:p><text:s/>-<text:s text:c="3"/></text:p>
          </table:table-cell>
          <table:table-cell table:style-name="ce14"/>
          <table:table-cell office:value-type="percentage" office:value="1.2619450046264356" table:style-name="ce15">
            <text:p>126,19%</text:p>
          </table:table-cell>
          <table:table-cell office:value-type="percentage" office:value="1.3534071803510856" table:style-name="ce15">
            <text:p>135,34%</text:p>
          </table:table-cell>
          <table:table-cell table:number-columns-repeated="16376"/>
        </table:table-row>
        <table:table-row table:style-name="ro4">
          <table:table-cell table:style-name="ce56"/>
          <table:table-cell office:value-type="string" table:style-name="ce16">
            <text:p>Ricavi della gestione caratteristica</text:p>
          </table:table-cell>
          <table:table-cell office:value-type="float" office:value="438521178" table:style-name="ce17">
            <text:p><text:s/>438.521.178<text:s/></text:p>
          </table:table-cell>
          <table:table-cell office:value-type="float" office:value="426931436" table:style-name="ce17">
            <text:p><text:s/>426.931.436<text:s/></text:p>
          </table:table-cell>
          <table:table-cell office:value-type="float" office:value="0" table:style-name="ce17">
            <text:p><text:s/>-<text:s/></text:p>
          </table:table-cell>
          <table:table-cell table:style-name="ce18"/>
          <table:table-cell table:number-columns-repeated="2" table:style-name="ce19"/>
          <table:table-cell table:number-columns-repeated="16376"/>
        </table:table-row>
        <table:table-row table:style-name="ro4">
          <table:table-cell table:style-name="ce5"/>
          <table:table-cell table:style-name="ce20"/>
          <table:table-cell table:number-columns-repeated="3" table:style-name="ce21"/>
          <table:table-cell table:style-name="ce5"/>
          <table:table-cell table:number-columns-repeated="2" table:style-name="ce24"/>
          <table:table-cell table:number-columns-repeated="16376"/>
        </table:table-row>
        <table:table-row table:style-name="ro4">
          <table:table-cell office:value-type="string" table:style-name="ce55">
            <text:p>Indicatore 4:</text:p>
          </table:table-cell>
          <table:table-cell office:value-type="string" table:style-name="ce12">
            <text:p>Costi caratteristici</text:p>
          </table:table-cell>
          <table:table-cell office:value-type="float" office:value="553389610" table:style-name="ce13">
            <text:p><text:s/>553.389.610<text:s/></text:p>
          </table:table-cell>
          <table:table-cell office:value-type="float" office:value="577812071" table:style-name="ce13">
            <text:p><text:s/>577.812.071<text:s/></text:p>
          </table:table-cell>
          <table:table-cell office:value-type="float" office:value="0" table:style-name="ce13">
            <text:p><text:s/>-<text:s text:c="3"/></text:p>
          </table:table-cell>
          <table:table-cell table:style-name="ce14"/>
          <table:table-cell office:value-type="percentage" office:value="1.0350696466346347" table:style-name="ce15">
            <text:p>103,51%</text:p>
          </table:table-cell>
          <table:table-cell office:value-type="percentage" office:value="1.0421625728900206" table:style-name="ce15">
            <text:p>104,22%</text:p>
          </table:table-cell>
          <table:table-cell table:number-columns-repeated="16376"/>
        </table:table-row>
        <table:table-row table:style-name="ro4">
          <table:table-cell table:style-name="ce56"/>
          <table:table-cell office:value-type="string" table:style-name="ce16">
            <text:p>Totale costi al netto amm.ti sterilizzati</text:p>
          </table:table-cell>
          <table:table-cell office:value-type="float" office:value="534639975" table:style-name="ce17">
            <text:p><text:s/>534.639.975<text:s/></text:p>
          </table:table-cell>
          <table:table-cell office:value-type="float" office:value="554435638" table:style-name="ce17">
            <text:p><text:s/>554.435.638<text:s/></text:p>
          </table:table-cell>
          <table:table-cell office:value-type="float" office:value="0" table:style-name="ce17">
            <text:p><text:s/>-<text:s/></text:p>
          </table:table-cell>
          <table:table-cell table:style-name="ce18"/>
          <table:table-cell table:number-columns-repeated="2" table:style-name="ce19"/>
          <table:table-cell table:number-columns-repeated="16376"/>
        </table:table-row>
        <table:table-row table:style-name="ro4">
          <table:table-cell table:number-columns-repeated="6" table:style-name="ce5"/>
          <table:table-cell table:number-columns-repeated="2" table:style-name="ce24"/>
          <table:table-cell table:number-columns-repeated="16376"/>
        </table:table-row>
        <table:table-row table:style-name="ro4">
          <table:table-cell office:value-type="string" table:style-name="ce55">
            <text:p>Indicatore 5</text:p>
          </table:table-cell>
          <table:table-cell office:value-type="string" table:style-name="ce12">
            <text:p>Contributo PSSR<text:s/></text:p>
          </table:table-cell>
          <table:table-cell office:value-type="float" office:value="97286161" table:style-name="ce23">
            <text:p><text:s/>97.286.161<text:s/></text:p>
          </table:table-cell>
          <table:table-cell office:value-type="float" office:value="129541140" table:style-name="ce23">
            <text:p><text:s/>129.541.140<text:s/></text:p>
          </table:table-cell>
          <table:table-cell office:value-type="float" office:value="32254979" table:style-name="ce23">
            <text:p><text:s/>32.254.979<text:s/></text:p>
          </table:table-cell>
          <table:table-cell table:style-name="ce14"/>
          <table:table-cell office:value-type="percentage" office:value="0" table:style-name="ce15">
            <text:p>0,00%</text:p>
          </table:table-cell>
          <table:table-cell office:value-type="percentage" office:value="0" table:style-name="ce15">
            <text:p>0,00%</text:p>
          </table:table-cell>
          <table:table-cell table:number-columns-repeated="16376"/>
        </table:table-row>
        <table:table-row table:style-name="ro4">
          <table:table-cell table:style-name="ce56"/>
          <table:table-cell office:value-type="string" table:style-name="ce16">
            <text:p>Ricavi della gestione caratteristica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style-name="ce18"/>
          <table:table-cell table:number-columns-repeated="2" table:style-name="ce19"/>
          <table:table-cell table:number-columns-repeated="16376"/>
        </table:table-row>
        <table:table-row table:style-name="ro4">
          <table:table-cell table:style-name="ce5"/>
          <table:table-cell table:style-name="ce52"/>
          <table:table-cell table:number-columns-repeated="6" table:style-name="ce5"/>
          <table:table-cell table:number-columns-repeated="16376"/>
        </table:table-row>
        <table:table-row table:style-name="ro2">
          <table:table-cell office:value-type="string" table:style-name="ce5">
            <text:p>Note:</text:p>
          </table:table-cell>
          <table:table-cell table:number-columns-repeated="7" table:style-name="ce5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57">
            <text:p>(1) Costi del personale: personale strutturato (mod A) e costo dei contratti atipici (righe di bilancio: prestazioni lavoro interinale, collaborazioni coordinate e continuative).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57">
            <text:p>(2) Ricavi della gestione caratteristica: valore della produzione al netto dei costi capitalizzati e dell'eventuale contributo PSSR.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57">
            <text:p>(3) Costi per beni e servizi: somma delle seguenti categorie: acquisti di beni, acquisti di servizi, manutenzione e riparazioni, godimento di beni di terzi, oneri diversi di gestione.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57">
            <text:p>(4) Costi caratteristici: comprende i Costi della produzione, oneri finanziari e imposte e tasse.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57">
            <text:p>(5) Totale costi al netto amm.ti sterilizzati: totale complessivo dei costi al netto dei costi capitalizzati.</text:p>
          </table:table-cell>
          <table:covered-table-cell table:number-columns-repeated="7"/>
          <table:table-cell table:number-columns-repeated="16376"/>
        </table:table-row>
        <table:table-row table:number-rows-repeated="1048511" table:style-name="ro5">
          <table:table-cell table:number-columns-repeated="16384"/>
        </table:table-row>
      </table:table>
      <table:table table:name="'file:///G:/personale%20ragioneria/clara/TRASPARENZA/bilancio_di_esercizio_20260331_085948.xls'#Info" table:style-name="ta2">
        <table:table-source xlink:href="file:///G:/personale%20ragioneria/clara/TRASPARENZA/bilancio_di_esercizio_20260331_085948.xls" table:table-name="Info" table:mode="copy-results-only"/>
        <table:table-column/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ASST FATEBENEFRATELLI SACCO"/>
          <table:table-cell table:number-columns-repeated="16381"/>
        </table:table-row>
        <table:table-row>
          <table:table-cell/>
          <table:table-cell office:value-type="string" office:string-value="202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string" office:string-value="Consuntivo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G:/personale%20ragioneria/clara/TRASPARENZA/bilancio_di_esercizio_20260331_085948.xls'#Codifica_CE" table:style-name="ta2">
        <table:table-source xlink:href="file:///G:/personale%20ragioneria/clara/TRASPARENZA/bilancio_di_esercizio_20260331_085948.xls" table:table-name="Codifica_C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E" table:style-name="ta2">
        <table:table-source xlink:href="file:///G:/personale%20ragioneria/clara/TRASPARENZA/bilancio_di_esercizio_20260331_085948.xls" table:table-name="C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NI-Tot" table:style-name="ta2">
        <table:table-source xlink:href="file:///G:/personale%20ragioneria/clara/TRASPARENZA/bilancio_di_esercizio_20260331_085948.xls" table:table-name="NI-To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NI-San" table:style-name="ta2">
        <table:table-source xlink:href="file:///G:/personale%20ragioneria/clara/TRASPARENZA/bilancio_di_esercizio_20260331_085948.xls" table:table-name="NI-S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NI-Ter" table:style-name="ta2">
        <table:table-source xlink:href="file:///G:/personale%20ragioneria/clara/TRASPARENZA/bilancio_di_esercizio_20260331_085948.xls" table:table-name="NI-T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NI-118" table:style-name="ta2">
        <table:table-source xlink:href="file:///G:/personale%20ragioneria/clara/TRASPARENZA/bilancio_di_esercizio_20260331_085948.xls" table:table-name="NI-1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NI-Ric" table:style-name="ta2">
        <table:table-source xlink:href="file:///G:/personale%20ragioneria/clara/TRASPARENZA/bilancio_di_esercizio_20260331_085948.xls" table:table-name="NI-Ri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NI-Soc" table:style-name="ta2">
        <table:table-source xlink:href="file:///G:/personale%20ragioneria/clara/TRASPARENZA/bilancio_di_esercizio_20260331_085948.xls" table:table-name="NI-So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aglio_CE_LP_Tot" table:style-name="ta2">
        <table:table-source xlink:href="file:///G:/personale%20ragioneria/clara/TRASPARENZA/bilancio_di_esercizio_20260331_085948.xls" table:table-name="Dettaglio_CE_LP_To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aglio_CE_LP_San" table:style-name="ta2">
        <table:table-source xlink:href="file:///G:/personale%20ragioneria/clara/TRASPARENZA/bilancio_di_esercizio_20260331_085948.xls" table:table-name="Dettaglio_CE_LP_S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aglio_CE_LP_Ric" table:style-name="ta2">
        <table:table-source xlink:href="file:///G:/personale%20ragioneria/clara/TRASPARENZA/bilancio_di_esercizio_20260331_085948.xls" table:table-name="Dettaglio_CE_LP_Ri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ESTR_PREC" table:style-name="ta2">
        <table:table-source xlink:href="file:///G:/personale%20ragioneria/clara/TRASPARENZA/bilancio_di_esercizio_20260331_085948.xls" table:table-name="ESTR_PRE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aglio_CE_LP_Soc" table:style-name="ta2">
        <table:table-source xlink:href="file:///G:/personale%20ragioneria/clara/TRASPARENZA/bilancio_di_esercizio_20260331_085948.xls" table:table-name="Dettaglio_CE_LP_So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aglio_CE_LP_Ter" table:style-name="ta2">
        <table:table-source xlink:href="file:///G:/personale%20ragioneria/clara/TRASPARENZA/bilancio_di_esercizio_20260331_085948.xls" table:table-name="Dettaglio_CE_LP_T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aglio_CE_LP_118" table:style-name="ta2">
        <table:table-source xlink:href="file:///G:/personale%20ragioneria/clara/TRASPARENZA/bilancio_di_esercizio_20260331_085948.xls" table:table-name="Dettaglio_CE_LP_1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aglio_CE_San" table:style-name="ta2">
        <table:table-source xlink:href="file:///G:/personale%20ragioneria/clara/TRASPARENZA/bilancio_di_esercizio_20260331_085948.xls" table:table-name="Dettaglio_CE_S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aglio_CE_Ter" table:style-name="ta2">
        <table:table-source xlink:href="file:///G:/personale%20ragioneria/clara/TRASPARENZA/bilancio_di_esercizio_20260331_085948.xls" table:table-name="Dettaglio_CE_T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Prestazioni" table:style-name="ta2">
        <table:table-source xlink:href="file:///G:/personale%20ragioneria/clara/TRASPARENZA/bilancio_di_esercizio_20260331_085948.xls" table:table-name="Prestazion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Dett_Cons" table:style-name="ta2">
        <table:table-source xlink:href="file:///G:/personale%20ragioneria/clara/TRASPARENZA/bilancio_di_esercizio_20260331_085948.xls" table:table-name="Dett_C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Tot" table:style-name="ta2">
        <table:table-source xlink:href="file:///G:/personale%20ragioneria/clara/TRASPARENZA/bilancio_di_esercizio_20260331_085948.xls" table:table-name="Cons_To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San_TOT" table:style-name="ta2">
        <table:table-source xlink:href="file:///G:/personale%20ragioneria/clara/TRASPARENZA/bilancio_di_esercizio_20260331_085948.xls" table:table-name="Cons_San_TO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San" table:style-name="ta2">
        <table:table-source xlink:href="file:///G:/personale%20ragioneria/clara/TRASPARENZA/bilancio_di_esercizio_20260331_085948.xls" table:table-name="Cons_S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San_L23" table:style-name="ta2">
        <table:table-source xlink:href="file:///G:/personale%20ragioneria/clara/TRASPARENZA/bilancio_di_esercizio_20260331_085948.xls" table:table-name="Cons_San_L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Ter_TOT" table:style-name="ta2">
        <table:table-source xlink:href="file:///G:/personale%20ragioneria/clara/TRASPARENZA/bilancio_di_esercizio_20260331_085948.xls" table:table-name="Cons_Ter_TO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Ter" table:style-name="ta2">
        <table:table-source xlink:href="file:///G:/personale%20ragioneria/clara/TRASPARENZA/bilancio_di_esercizio_20260331_085948.xls" table:table-name="Cons_T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Ter_L23" table:style-name="ta2">
        <table:table-source xlink:href="file:///G:/personale%20ragioneria/clara/TRASPARENZA/bilancio_di_esercizio_20260331_085948.xls" table:table-name="Cons_Ter_L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Ric" table:style-name="ta2">
        <table:table-source xlink:href="file:///G:/personale%20ragioneria/clara/TRASPARENZA/bilancio_di_esercizio_20260331_085948.xls" table:table-name="Cons_Ri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ons_118" table:style-name="ta2">
        <table:table-source xlink:href="file:///G:/personale%20ragioneria/clara/TRASPARENZA/bilancio_di_esercizio_20260331_085948.xls" table:table-name="Cons_1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eMin_Tot" table:style-name="ta2">
        <table:table-source xlink:href="file:///G:/personale%20ragioneria/clara/TRASPARENZA/bilancio_di_esercizio_20260331_085948.xls" table:table-name="CeMin_To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eMin_San" table:style-name="ta2">
        <table:table-source xlink:href="file:///G:/personale%20ragioneria/clara/TRASPARENZA/bilancio_di_esercizio_20260331_085948.xls" table:table-name="CeMin_S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eMin_Ter" table:style-name="ta2">
        <table:table-source xlink:href="file:///G:/personale%20ragioneria/clara/TRASPARENZA/bilancio_di_esercizio_20260331_085948.xls" table:table-name="CeMin_T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eMin_118" table:style-name="ta2">
        <table:table-source xlink:href="file:///G:/personale%20ragioneria/clara/TRASPARENZA/bilancio_di_esercizio_20260331_085948.xls" table:table-name="CeMin_1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CeMin_Ric" table:style-name="ta2">
        <table:table-source xlink:href="file:///G:/personale%20ragioneria/clara/TRASPARENZA/bilancio_di_esercizio_20260331_085948.xls" table:table-name="CeMin_Ri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SKASST_TOT" table:style-name="ta2">
        <table:table-source xlink:href="file:///G:/personale%20ragioneria/clara/TRASPARENZA/bilancio_di_esercizio_20260331_085948.xls" table:table-name="SKASST_TO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SKASST_SAN" table:style-name="ta2">
        <table:table-source xlink:href="file:///G:/personale%20ragioneria/clara/TRASPARENZA/bilancio_di_esercizio_20260331_085948.xls" table:table-name="SKASST_S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SKASST_TER" table:style-name="ta2">
        <table:table-source xlink:href="file:///G:/personale%20ragioneria/clara/TRASPARENZA/bilancio_di_esercizio_20260331_085948.xls" table:table-name="SKASST_T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SKASST_118" table:style-name="ta2">
        <table:table-source xlink:href="file:///G:/personale%20ragioneria/clara/TRASPARENZA/bilancio_di_esercizio_20260331_085948.xls" table:table-name="SKASST_1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SKATS" table:style-name="ta2">
        <table:table-source xlink:href="file:///G:/personale%20ragioneria/clara/TRASPARENZA/bilancio_di_esercizio_20260331_085948.xls" table:table-name="SKA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SKIRCCS_RIC" table:style-name="ta2">
        <table:table-source xlink:href="file:///G:/personale%20ragioneria/clara/TRASPARENZA/bilancio_di_esercizio_20260331_085948.xls" table:table-name="SKIRCCS_RI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Rend_Finanz" table:style-name="ta2">
        <table:table-source xlink:href="file:///G:/personale%20ragioneria/clara/TRASPARENZA/bilancio_di_esercizio_20260331_085948.xls" table:table-name="Rend_Finan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INDICATORI_ASST" table:style-name="ta2">
        <table:table-source xlink:href="file:///G:/personale%20ragioneria/clara/TRASPARENZA/bilancio_di_esercizio_20260331_085948.xls" table:table-name="INDICATORI_AS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INDICATORI_ATS" table:style-name="ta2">
        <table:table-source xlink:href="file:///G:/personale%20ragioneria/clara/TRASPARENZA/bilancio_di_esercizio_20260331_085948.xls" table:table-name="INDICATORI_A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INDICATORI_IRCCS" table:style-name="ta2">
        <table:table-source xlink:href="file:///G:/personale%20ragioneria/clara/TRASPARENZA/bilancio_di_esercizio_20260331_085948.xls" table:table-name="INDICATORI_IRC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ANAGR" table:style-name="ta2">
        <table:table-source xlink:href="file:///G:/personale%20ragioneria/clara/TRASPARENZA/bilancio_di_esercizio_20260331_085948.xls" table:table-name="ANAG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INFO_OUT" table:style-name="ta2">
        <table:table-source xlink:href="file:///G:/personale%20ragioneria/clara/TRASPARENZA/bilancio_di_esercizio_20260331_085948.xls" table:table-name="INFO_OU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VERSIONI" table:style-name="ta2">
        <table:table-source xlink:href="file:///G:/personale%20ragioneria/clara/TRASPARENZA/bilancio_di_esercizio_20260331_085948.xls" table:table-name="VERSION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personale%20ragioneria/clara/TRASPARENZA/bilancio_di_esercizio_20260331_085948.xls'#ESTR_SK" table:style-name="ta2">
        <table:table-source xlink:href="file:///G:/personale%20ragioneria/clara/TRASPARENZA/bilancio_di_esercizio_20260331_085948.xls" table:table-name="ESTR_SK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8P2">
      <number:text> - </number:text>
    </number:text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gliaia_32__91_0_93__32_2_32_4_32_2" style:display-name="Migliaia [0] 2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Migliaia_32_2" style:display-name="Migliaia 2" style:family="table-cell" style:data-style-name="N36">
      <style:text-properties fo:color="#00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Clara Agostoni</meta:initial-creator>
    <dc:creator>Clara Agostoni</dc:creator>
    <meta:creation-date>2026-08-06T09:13:54Z</meta:creation-date>
    <dc:date>2026-08-06T09:19:52Z</dc:date>
  </office:meta>
</office:document-meta>
</file>